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full-path="Pictures/412542968.png" manifest:media-type=""/>
  <manifest:file-entry manifest:full-path="Pictures/412542969.png" manifest:media-type=""/>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style:style style:name="s1_right_fi698" style:family="paragraph" style:parent-style-name="s1">
      <style:paragraph-properties fo:text-align="right" fo:text-indent="12mm"/>
    </style:style>
    <style:style style:name="s2_preformatted11" style:family="paragraph" style:parent-style-name="s2">
      <style:text-properties style:font-name="Courier New" fo:font-family="'Courier New'" fo:font-size="11pt"/>
    </style:style>
    <style:style style:name="s1_center_fi0" style:family="paragraph" style:parent-style-name="s1">
      <style:paragraph-properties fo:text-align="center" fo:text-indent="0mm"/>
    </style:style>
    <!-- Table cells styles -->
    <style:style style:name="0" style:family="table-cell">
      <style:table-cell-properties style:vertical-align="top"/>
    </style:style>
    <style:style style:name="5" style:family="table-cell">
      <style:table-cell-properties fo:border-right="0.05pt solid #000000" fo:border-bottom="0.05pt solid #000000" style:vertical-align="top"/>
    </style:style>
    <style:style style:name="7" style:family="table-cell">
      <style:table-cell-properties fo:border-left="0.05pt solid #000000" fo:border-right="0.05pt solid #000000" fo:border-bottom="0.05pt solid #000000" style:vertical-align="top"/>
    </style:style>
    <style:style style:name="13" style:family="table-cell">
      <style:table-cell-properties fo:border-top="0.05pt solid #000000" fo:border-right="0.05pt solid #000000" fo:border-bottom="0.05pt solid #000000" style:vertical-align="top"/>
    </style:style>
    <style:style style:name="15" style:family="table-cell">
      <style:table-cell-properties fo:border-left="0.05pt solid #000000" fo:border-top="0.05pt solid #000000" fo:border-right="0.05pt solid #000000" fo:border-bottom="0.05pt solid #000000" style:vertical-align="top"/>
    </style:style>
    <style:style style:name="69" style:family="table-cell">
      <style:table-cell-properties fo:border-right="0.05pt solid #000000" fo:border-bottom="0.05pt solid #000000" style:vertical-align="top"/>
    </style:style>
    <style:style style:name="71" style:family="table-cell">
      <style:table-cell-properties fo:border-left="0.05pt solid #000000" fo:border-right="0.05pt solid #000000" fo:border-bottom="0.05pt solid #000000" style:vertical-align="top"/>
    </style:style>
    <!-- Table columns styles -->
    <style:style style:name="560" style:family="table-column">
      <style:table-column-properties style:column-width="10mm"/>
    </style:style>
    <style:style style:name="700" style:family="table-column">
      <style:table-column-properties style:column-width="12mm"/>
    </style:style>
    <style:style style:name="720" style:family="table-column">
      <style:table-column-properties style:column-width="13mm"/>
    </style:style>
    <style:style style:name="845" style:family="table-column">
      <style:table-column-properties style:column-width="15mm"/>
    </style:style>
    <style:style style:name="1120" style:family="table-column">
      <style:table-column-properties style:column-width="20mm"/>
    </style:style>
    <style:style style:name="1260" style:family="table-column">
      <style:table-column-properties style:column-width="22mm"/>
    </style:style>
    <style:style style:name="1392" style:family="table-column">
      <style:table-column-properties style:column-width="25mm"/>
    </style:style>
    <style:style style:name="1400" style:family="table-column">
      <style:table-column-properties style:column-width="25mm"/>
    </style:style>
    <style:style style:name="1540" style:family="table-column">
      <style:table-column-properties style:column-width="27mm"/>
    </style:style>
    <style:style style:name="1550" style:family="table-column">
      <style:table-column-properties style:column-width="27mm"/>
    </style:style>
    <style:style style:name="1680" style:family="table-column">
      <style:table-column-properties style:column-width="30mm"/>
    </style:style>
    <style:style style:name="1820" style:family="table-column">
      <style:table-column-properties style:column-width="32mm"/>
    </style:style>
    <style:style style:name="1960" style:family="table-column">
      <style:table-column-properties style:column-width="35mm"/>
    </style:style>
    <style:style style:name="2100" style:family="table-column">
      <style:table-column-properties style:column-width="37mm"/>
    </style:style>
    <style:style style:name="2102" style:family="table-column">
      <style:table-column-properties style:column-width="37mm"/>
    </style:style>
    <style:style style:name="2240" style:family="table-column">
      <style:table-column-properties style:column-width="40mm"/>
    </style:style>
    <style:style style:name="2380" style:family="table-column">
      <style:table-column-properties style:column-width="42mm"/>
    </style:style>
    <style:style style:name="2381" style:family="table-column">
      <style:table-column-properties style:column-width="42mm"/>
    </style:style>
    <style:style style:name="2520" style:family="table-column">
      <style:table-column-properties style:column-width="44mm"/>
    </style:style>
    <style:style style:name="2660" style:family="table-column">
      <style:table-column-properties style:column-width="47mm"/>
    </style:style>
    <style:style style:name="2669" style:family="table-column">
      <style:table-column-properties style:column-width="47mm"/>
    </style:style>
    <style:style style:name="2798" style:family="table-column">
      <style:table-column-properties style:column-width="49mm"/>
    </style:style>
    <style:style style:name="2800" style:family="table-column">
      <style:table-column-properties style:column-width="49mm"/>
    </style:style>
    <style:style style:name="2938" style:family="table-column">
      <style:table-column-properties style:column-width="52mm"/>
    </style:style>
    <style:style style:name="2940" style:family="table-column">
      <style:table-column-properties style:column-width="52mm"/>
    </style:style>
    <style:style style:name="3080" style:family="table-column">
      <style:table-column-properties style:column-width="54mm"/>
    </style:style>
    <style:style style:name="3090" style:family="table-column">
      <style:table-column-properties style:column-width="55mm"/>
    </style:style>
    <style:style style:name="3220" style:family="table-column">
      <style:table-column-properties style:column-width="57mm"/>
    </style:style>
    <style:style style:name="3360" style:family="table-column">
      <style:table-column-properties style:column-width="59mm"/>
    </style:style>
    <style:style style:name="3370" style:family="table-column">
      <style:table-column-properties style:column-width="59mm"/>
    </style:style>
    <style:style style:name="3401" style:family="table-column">
      <style:table-column-properties style:column-width="60mm"/>
    </style:style>
    <style:style style:name="3500" style:family="table-column">
      <style:table-column-properties style:column-width="62mm"/>
    </style:style>
    <style:style style:name="3638" style:family="table-column">
      <style:table-column-properties style:column-width="64mm"/>
    </style:style>
    <style:style style:name="3780" style:family="table-column">
      <style:table-column-properties style:column-width="67mm"/>
    </style:style>
    <style:style style:name="3920" style:family="table-column">
      <style:table-column-properties style:column-width="69mm"/>
    </style:style>
    <style:style style:name="4060" style:family="table-column">
      <style:table-column-properties style:column-width="72mm"/>
    </style:style>
    <style:style style:name="4200" style:family="table-column">
      <style:table-column-properties style:column-width="74mm"/>
    </style:style>
    <style:style style:name="4340" style:family="table-column">
      <style:table-column-properties style:column-width="77mm"/>
    </style:style>
    <style:style style:name="4620" style:family="table-column">
      <style:table-column-properties style:column-width="81mm"/>
    </style:style>
    <style:style style:name="5180" style:family="table-column">
      <style:table-column-properties style:column-width="91mm"/>
    </style:style>
    <style:style style:name="5600" style:family="table-column">
      <style:table-column-properties style:column-width="99mm"/>
    </style:style>
    <style:style style:name="6440" style:family="table-column">
      <style:table-column-properties style:column-width="114mm"/>
    </style:style>
    <style:style style:name="6803" style:family="table-column">
      <style:table-column-properties style:column-width="120mm"/>
    </style:style>
    <!-- Table styles -->
    <style:style style:name="rubber" style:family="table">
      <style:table-properties style:rel-width="100%" table:align="center"/>
    </style:style>
    <style:style style:name="10204" style:family="table">
      <style:table-properties style:width="180mm" table:align="left"/>
    </style:style>
    <style:style style:name="10215" style:family="table">
      <style:table-properties style:width="180mm" table:align="left"/>
    </style:style>
    <style:style style:name="10220" style:family="table">
      <style:table-properties style:width="180mm" table:align="left"/>
    </style:style>
    <style:style style:name="10233" style:family="table">
      <style:table-properties style:width="180mm" table:align="left"/>
    </style:style>
    <style:style style:name="10239" style:family="table">
      <style:table-properties style:width="181mm" table:align="left"/>
    </style:style>
    <style:style style:name="10246" style:family="table">
      <style:table-properties style:width="181mm" table:align="left"/>
    </style:style>
  </office:automatic-styles>
  <office:body>
    <office:text text:use-soft-page-breaks="true">
      <text:h text:outline-level="1" text:style-name="s3"><text:bookmark text:name="anchor0"/><text:a xlink:type="simple" xlink:href="http://ivo.garant.ru/document/redirect/414459223/0">Приказ Министерства труда и социальной защиты Российской Федерации от 5 июня 2026 г. № 244
"О проведении Всероссийских конкурсов в области охраны труда"</text:a></text:h>
      <text:p text:style-name="s1"/>
      <text:p text:style-name="s1">Приказываю:</text:p>
      <text:p text:style-name="s1"><text:bookmark text:name="anchor1"/>1. Утвердить:</text:p>
      <text:p text:style-name="s1">Положение о Всероссийском конкурсе "Лучший специалист по охране труда" согласно <text:a xlink:type="simple" xlink:href="#anchor1000">приложению № 1</text:a> к настоящему приказу;</text:p>
      <text:p text:style-name="s1">Положение о Всероссийском конкурсе "Лучший орган исполнительной власти субъекта Российской Федерации в области охраны труда" согласно <text:a xlink:type="simple" xlink:href="#anchor2000">приложению № 2</text:a> к настоящему приказу;</text:p>
      <text:p text:style-name="s1">Положение о Всероссийском конкурсе "Лучшие цифровые решения по охране труда" согласно <text:a xlink:type="simple" xlink:href="#anchor3000">приложению № 3</text:a> к настоящему приказу;</text:p>
      <text:p text:style-name="s1">Положение о Всероссийском конкурсе "Лучшая бюджетная организация в области охраны труда" согласно <text:a xlink:type="simple" xlink:href="#anchor4000">приложению № 4</text:a> к настоящему приказу;</text:p>
      <text:p text:style-name="s1">Положение о Всероссийском конкурсе "Лучшая организация крупного бизнеса в области охраны труда" согласно <text:a xlink:type="simple" xlink:href="#anchor5000">приложению № 5</text:a> к настоящему приказу;</text:p>
      <text:p text:style-name="s1">Положение о Всероссийском конкурсе "Лучшая организация малого и среднего бизнеса в области охраны труда" согласно <text:a xlink:type="simple" xlink:href="#anchor6000">приложению № 6</text:a> к настоящему приказу;</text:p>
      <text:p text:style-name="s1">состав конкурсной комиссии по проведению Всероссийских конкурсов в области охраны труда согласно <text:a xlink:type="simple" xlink:href="#anchor7000">приложению № 7</text:a> к настоящему приказу.</text:p>
      <text:p text:style-name="s1"><text:bookmark text:name="anchor2"/>2. Установить, что Всероссийские конкурсы в области охраны труда проводятся ежегодно.</text:p>
      <text:p text:style-name="s1"><text:bookmark text:name="anchor3"/>3. Рекомендовать органам исполнительной власти субъектов Российской Федерации в области охраны труда:</text:p>
      <text:p text:style-name="s1">довести информацию о проведении Всероссийских конкурсов в области охраны труда до руководителей организаций, осуществляющих деятельность на территории субъектов Российской Федерации, руководителей органов местного самоуправления муниципальных образований;</text:p>
      <text:p text:style-name="s1">содействовать освещению проведения и подведения итогов Всероссийских конкурсов в области охраны труда в средствах массовой информации субъектов Российской Федерации.</text:p>
      <text:p text:style-name="s1"><text:bookmark text:name="anchor4"/>4. Официальным интернет-ресурсом Всероссийских конкурсов в области охраны труда является страница <text:a xlink:type="simple" xlink:href="https://mintrud.gov.ru/">сайта</text:a> Министерства труда и социальной защиты Российской Федерации, на которой обеспечивается размещение информации о Всероссийских конкурсах в области охраны труда.</text:p>
      <text:p text:style-name="s1"><text:bookmark text:name="anchor5"/>5. Подача и оценка заявок, а также публикация результатов конкурсов осуществляются по адресу vkot.mintrud.gov.ru.</text:p>
      <text:p text:style-name="s1"><text:bookmark text:name="anchor6"/>6. Организационно-методическое сопровождение Всероссийских конкурсов в области охраны труда, в том числе наполнение и управление контентом интернет-ресурса Всероссийских конкурсов в области охраны труда, осуществляет Департамент условий и охраны труда (Молебнов Г.В.).</text:p>
      <text:p text:style-name="s1"><text:bookmark text:name="anchor7"/>7. Организационно-технические мероприятия по созданию и развитию интернет-ресурса Всероссийских конкурсов в области охраны труда осуществляет Департамент информационных технологий (Москаева И.В.).</text:p>
      <text:p text:style-name="s1"><text:bookmark text:name="anchor8"/>8. Создание, техническое сопровождение и развитие интернет-ресурса Всероссийских конкурсов в области охраны труда осуществляет Федеральное казенное учреждение "Информационные технологии в социальной сфере" (Бахарь П.И).</text:p>
      <text:p text:style-name="s1"><text:bookmark text:name="anchor9"/>9. Экспертно-методическое и информационное обеспечение Всероссийских конкурсов в области охраны труда обеспечивают Федеральное государственное бюджетное учреждение "Всероссийский научно-исследовательский институт труда" Министерства труда и социальной защиты Российской Федерации (Смирнов В.М.) и Национальная ассоциация охраны труда (Кондратьева О.Е.).</text:p>
      <text:p text:style-name="s1"><text:bookmark text:name="anchor10"/>10. Контроль за исполнением настоящего приказа возложить на заместителя Министра труда и социальной защиты Российской Федерации А.В. Кожевникова.</text:p>
      <text:p text:style-name="s1"><text:bookmark text:name="anchor11"/>11. Признать утратившим силу <text:a xlink:type="simple" xlink:href="http://ivo.garant.ru/document/redirect/412155542/0">приказ</text:a> Министерства труда и социальной защиты Российской Федерации от 4 июня 2025 г. № 351 "О проведении Всероссийских конкурсов в области охраны труда".</text:p>
      <text:p text:style-name="s1"/>
      <table:table table:name="10204" table:style-name="10204">
        <table:table-column table:style-name="6803"/>
        <table:table-column table:style-name="3401"/>
        <table:table-row>
          <table:table-cell>
            <text:p text:style-name="s16_fi0">Врио Министра</text:p>
          </table:table-cell>
          <table:table-cell>
            <text:p text:style-name="s1_right_fi0">А.Н. Пудов</text:p>
          </table:table-cell>
        </table:table-row>
      </table:table>
      <text:p text:style-name="s1"/>
      <text:p text:style-name="s1_right_fi698"><text:bookmark text:name="anchor1000"/><text:span text:style-name="s10">Приложение № 1
к <text:a xlink:type="simple" xlink:href="#anchor0">приказу</text:a> Министерства труда
и социальной защиты
Российской Федерации
от 5 июня 2026 г. № 244</text:span></text:p>
      <text:p text:style-name="s1"/>
      <text:h text:outline-level="1" text:style-name="s3">Положение
о Всероссийском конкурсе "Лучший специалист по охране труда"</text:h>
      <text:p text:style-name="s1"/>
      <text:h text:outline-level="1" text:style-name="s3"><text:bookmark text:name="anchor1100"/>I. Общие положения</text:h>
      <text:p text:style-name="s1"/>
      <text:p text:style-name="s1"><text:bookmark text:name="anchor1001"/>1. Настоящее Положение устанавливает порядок организации, проведения и подведения итогов Всероссийского конкурса "Лучший специалист по охране труда" (далее - Всероссийский конкурс).</text:p>
      <text:p text:style-name="s1"><text:bookmark text:name="anchor1002"/>2. Всероссийский конкурс проводится в целях:</text:p>
      <text:p text:style-name="s1"><text:bookmark text:name="anchor10021"/>а) повышения статуса специалиста по охране труда, подтверждения его квалификации и предоставления дополнительных возможностей для карьерного роста и профессионального развития;</text:p>
      <text:p text:style-name="s1"><text:bookmark text:name="anchor10022"/>б) развития кадрового потенциала в области охраны труда;</text:p>
      <text:p text:style-name="s1"><text:bookmark text:name="anchor10023"/>в) стимулирования инициативы специалиста по охране труда к поиску и внедрению новых инструментов и технологий в области охраны труда, методов работы;</text:p>
      <text:p text:style-name="s1"><text:bookmark text:name="anchor10024"/>г) привлечения общественного внимания к области охраны труда.</text:p>
      <text:p text:style-name="s1"><text:bookmark text:name="anchor1003"/>3. К участию во Всероссийском конкурсе допускаются специалисты по охране труда, руководители служб охраны труда организаций, а также работники иных профессий, профессиональная деятельность которых напрямую связана с реализацией процессов (процедур) по охране труда и работающих на постоянной основе в организациях независимо от их организационно-правовых форм и видов экономической деятельности, осуществляющих свою деятельность на территории Российской Федерации. Количество участников от одной организации не ограничивается.</text:p>
      <text:p text:style-name="s1"><text:bookmark text:name="anchor1004"/>4. Участие во Всероссийском конкурсе добровольное и осуществляется на безвозмездной основе.</text:p>
      <text:p text:style-name="s1"><text:bookmark text:name="anchor1005"/>5. Всероссийский конкурс проводится по следующим номинациям:</text:p>
      <text:p text:style-name="s1"><text:bookmark text:name="anchor1051"/>а) "Лучший специалист по охране труда предприятий малого бизнеса";</text:p>
      <text:p text:style-name="s1"><text:bookmark text:name="anchor1052"/>б) "Лучший специалист по охране труда предприятий среднего бизнеса";</text:p>
      <text:p text:style-name="s1"><text:bookmark text:name="anchor1053"/>в) "Лучший специалист по охране труда предприятий крупного бизнеса";</text:p>
      <text:p text:style-name="s1"><text:bookmark text:name="anchor1054"/>г) "Лучший специалист по охране труда предприятий бюджетной сферы".</text:p>
      <text:p text:style-name="s1"><text:bookmark text:name="anchor1006"/>6. По результатам Всероссийского конкурса в каждой номинации определяются:</text:p>
      <text:p text:style-name="s1"><text:bookmark text:name="anchor1061"/>а) победитель Всероссийского конкурса с указанием номинации;</text:p>
      <text:p text:style-name="s1"><text:bookmark text:name="anchor1062"/>б) серебряный призер Всероссийского конкурса с указанием номинации;</text:p>
      <text:p text:style-name="s1"><text:bookmark text:name="anchor1063"/>в) бронзовый призер Всероссийского конкурса с указанием номинации.</text:p>
      <text:p text:style-name="s1"/>
      <text:h text:outline-level="1" text:style-name="s3"><text:bookmark text:name="anchor1200"/>II. Организация проведения Всероссийского конкурса, конкурсная комиссия</text:h>
      <text:p text:style-name="s1"/>
      <text:p text:style-name="s1"><text:bookmark text:name="anchor1007"/>7. Определение победителей и призеров Всероссийского конкурса в номинациях осуществляется конкурсной комиссией.</text:p>
      <text:p text:style-name="s1"><text:bookmark text:name="anchor1008"/>8. Конкурсная комиссия состоит из нечетного числа членов в количестве не менее 7 человек, включая председателя конкурсной комиссии, состав которой утвержден настоящим приказом согласно <text:a xlink:type="simple" xlink:href="#anchor7000">приложению № 7</text:a>.</text:p>
      <text:p text:style-name="s1"><text:bookmark text:name="anchor1009"/>9. Конкурсная комиссия осуществляет следующие функции:</text:p>
      <text:p text:style-name="s1">организация и координация работ по подготовке и проведению Всероссийского конкурса;</text:p>
      <text:p text:style-name="s1">определение организационно-регламентирующих документов и сценариев проведения этапов Всероссийского конкурса;</text:p>
      <text:p text:style-name="s1">определение и утверждение победителей и призеров Всероссийского конкурса, порядок их награждения и поощрения;</text:p>
      <text:p text:style-name="s1">оказание консультативной и методической помощи участникам Всероссийского конкурса;</text:p>
      <text:p text:style-name="s1">подготовка информации и документов для рассмотрения на заседаниях конкурсной комиссии;</text:p>
      <text:p text:style-name="s1">взаимодействие с органами исполнительной власти, органами государственного надзора (контроля), с организациями для подтверждения информации, представленной участниками Всероссийского конкурса;</text:p>
      <text:p text:style-name="s1">взаимодействие с экспертным сообществом для решения отдельных вопросов при подведении итогов Всероссийского конкурса;</text:p>
      <text:p text:style-name="s1">прием и рассмотрение заявок участников на участие во Всероссийском конкурсе (<text:a xlink:type="simple" xlink:href="#anchor11000">приложение № 1</text:a> к настоящему Положению);</text:p>
      <text:p text:style-name="s1">сверку наличия и оценку соответствия документов, приложенных к заявке, наличия подтверждающих документов в соответствии с показателями и критериями оценки Всероссийского конкурса (<text:a xlink:type="simple" xlink:href="#anchor12000">приложение № 2</text:a> к настоящему Положению);</text:p>
      <text:p text:style-name="s1">оценку соответствия видеопрезентации установленным требованиям (<text:a xlink:type="simple" xlink:href="#anchor13000">приложение № 3</text:a> к настоящему Положению);</text:p>
      <text:p text:style-name="s1">формирование ранжированного перечня претендентов на призовые места, допущенных к участию в Финальном этапе по каждой номинации (<text:a xlink:type="simple" xlink:href="#anchor14000">приложение № 4</text:a> к настоящему Положению);</text:p>
      <text:p text:style-name="s1">формирование итогового перечня победителей и призеров Всероссийского конкурса (<text:a xlink:type="simple" xlink:href="#anchor15000">приложение № 5</text:a> к настоящему Положению).</text:p>
      <text:p text:style-name="s1"><text:bookmark text:name="anchor1010"/>10. Конкурсная комиссия рассматривает информацию о ходе проведения Всероссийского конкурса, его предварительных и итоговых результатах, утверждает результаты конкурса.</text:p>
      <text:p text:style-name="s1"><text:bookmark text:name="anchor1011"/>11. Решение конкурсной комиссии принимается открытым голосованием на заседании конкурсной комиссии. Заседание конкурсной комиссии считается правомочным, если на нем присутствует не менее двух третей членов конкурсной комиссии. Решение конкурсной комиссии считается принятым, если оно получило простое большинство голосов присутствующих на заседании членов конкурсной комиссии. Решение конкурсной комиссии оформляется протоколом.</text:p>
      <text:p text:style-name="s1"/>
      <text:h text:outline-level="1" text:style-name="s3"><text:bookmark text:name="anchor1300"/>III. Сроки и порядок проведения Всероссийского конкурса</text:h>
      <text:p text:style-name="s1"/>
      <text:p text:style-name="s1"><text:bookmark text:name="anchor1012"/>12. Всероссийский конкурс проходит в очно-заочном формате в 4 этапа.</text:p>
      <text:p text:style-name="s1"><text:bookmark text:name="anchor1013"/>13. Сроки проведения Всероссийского конкурса и приема заявок на участие во Всероссийском конкурсе устанавливаются Министерством труда и социальной защиты Российской Федерации.</text:p>
      <text:p text:style-name="s1"><text:bookmark text:name="anchor1014"/>14. На первом этапе участники Всероссийского конкурса в течение не более 30 календарных дней со дня объявления Всероссийского конкурса проходят самостоятельную регистрацию на интернет-ресурсе Всероссийского конкурса в области охраны труда, находящегося по адресу vkot.mintrud.gov.ru (далее - интернет-ресурс), и представляют в личных кабинетах заполненную согласно <text:a xlink:type="simple" xlink:href="#anchor11000">приложению № 1</text:a> к настоящему Положению заявку, а также копии подписанных соответствующим образом документов согласно <text:a xlink:type="simple" xlink:href="#anchor12000">приложению № 2</text:a> к настоящему Положению в отсканированном виде или копии документов, заверенные квалифицированной <text:a xlink:type="simple" xlink:href="http://ivo.garant.ru/document/redirect/12184522/21">электронной подписью</text:a>.</text:p>
      <text:p text:style-name="s1">Участники Всероссийского конкурса самостоятельно проставляют количество баллов в соответствии с критериями, установленными в <text:a xlink:type="simple" xlink:href="#anchor12000">приложении № 2</text:a> к настоящему Положению. По результатам этапа по каждой номинации отбираются по 50 участников, набравших максимальное количество баллов (всего 200 участников).</text:p>
      <text:p text:style-name="s1"><text:bookmark text:name="anchor1015"/>15. На втором этапе конкурсанты проходят удаленное тестирование по охране труда. Доступ к тестированию открывается в личном кабинете участника. Баллы начисляются согласно критериям второго этапа, установленным <text:a xlink:type="simple" xlink:href="#anchor12000">приложением № 2</text:a> к настоящему Положению. По результатам этапа в каждой номинации отбирается по 10 участников, набравших максимальное количество баллов (всего 40 участников).</text:p>
      <text:p text:style-name="s1"><text:bookmark text:name="anchor1016"/>16. Отобранные 40 финалистов (по 10 в каждой номинации) проходят два этапа: третий - заочный; четвертый - очный, в рамках Всероссийской недели охраны труда.</text:p>
      <text:p text:style-name="s1"><text:bookmark text:name="anchor1017"/>17. Третий этап - видеопрезентация лучшей практики по охране труда. Критерии оценки видеопрезентации приведены в <text:a xlink:type="simple" xlink:href="#anchor12000">приложении № 2</text:a> к настоящему Положению. Видеопрезентация лучшей практики загружается в личный кабинет конкурсанта.</text:p>
      <text:p text:style-name="s1"><text:bookmark text:name="anchor1018"/>18. Четвертый этап представляет собой очное 5-минутное тестирование. Участники отвечают на 10 одинаковых для всех вопросов в течение 5 минут. Оценка проводится по количеству правильных ответов и затраченному времени.</text:p>
      <text:p text:style-name="s1"><text:bookmark text:name="anchor1019"/>19. По итогам третьего и четвертого этапов конкурсная комиссия определяет трёх победителей. Остальным вручается диплом финалиста Всероссийского конкурса.</text:p>
      <text:p text:style-name="s1"><text:bookmark text:name="anchor1020"/>20. Балльная оценка по каждому показателю и итоговая балльная оценка рассчитываются в соответствии с показателями и критериями Всероссийского конкурса (<text:a xlink:type="simple" xlink:href="#anchor12000">приложение № 2</text:a> к настоящему Положению).</text:p>
      <text:p text:style-name="s1"><text:bookmark text:name="anchor1021"/>21. При отсутствии отдельных сведений, представляемых участником Всероссийского конкурса, итоговая оценка участника уменьшается на величину баллов, соответствующую показателям, по которым необходимые сведения не представлены.</text:p>
      <text:p text:style-name="s1"><text:bookmark text:name="anchor1022"/>22. Если два и более участника набрали одинаковое количество баллов, то победители и (или) призеры Всероссийского конкурса в номинации определяются решением конкурсной комиссии.</text:p>
      <text:p text:style-name="s1"><text:bookmark text:name="anchor1023"/>23. При необходимости, проводится выборочная проверка достоверности сведений, представленных участниками Всероссийского конкурса.</text:p>
      <text:p text:style-name="s1"><text:bookmark text:name="anchor1024"/>24. Участники Всероссийского конкурса, представившие недостоверные данные, не допускаются к дальнейшему участию во Всероссийском конкурсе. Решение об отстранении от участия во Всероссийском конкурсе принимается на заседании конкурсной.</text:p>
      <text:p text:style-name="s1"/>
      <text:h text:outline-level="1" text:style-name="s3"><text:bookmark text:name="anchor1400"/>IV. Награждение победителей Всероссийского конкурса</text:h>
      <text:p text:style-name="s1"/>
      <text:p text:style-name="s1"><text:bookmark text:name="anchor1025"/>25. Победитель и призеры Всероссийского конкурса получают следующие поощрения:</text:p>
      <text:p text:style-name="s1"><text:bookmark text:name="anchor1251"/>а) победитель Всероссийского конкурса - золотая медаль и диплом победителя Всероссийского конкурса со статусом "Лучший специалист в области охраны труда" с указанием номинации;</text:p>
      <text:p text:style-name="s1"><text:bookmark text:name="anchor1252"/>б) серебряный призер Всероссийского конкурса - серебряная медаль и диплом призера Всероссийского конкурса со статусом "Второе место во Всероссийском конкурсе "Лучший специалист по охране труда" с указанием номинации;</text:p>
      <text:p text:style-name="s1"><text:bookmark text:name="anchor1253"/>в) бронзовый призер Всероссийского конкурса - бронзовая медаль и диплом призера Всероссийского конкурса со статусом "Третье место во Всероссийском конкурсе "Лучший специалист по охране труда" с указанием номинации.</text:p>
      <text:p text:style-name="s1"><text:bookmark text:name="anchor1026"/>26. Все финалисты получают диплом "Финалист Всероссийского конкурса "Лучший специалист по охране труда" с указанием номинации.</text:p>
      <text:p text:style-name="s1"><text:bookmark text:name="anchor1027"/>27. Торжественная церемония награждения победителей, призеров и финалистов Всероссийского конкурса проводится в рамках Всероссийской недели охраны труда.</text:p>
      <text:p text:style-name="s1"><text:bookmark text:name="anchor1028"/>28. Конкурсная комиссия вправе в зависимости от количества и структуры поданных для участия во Всероссийском конкурсе заявок установить дополнительные награды и поощрения.</text:p>
      <text:p text:style-name="s1"><text:bookmark text:name="anchor1029"/>29. Органы исполнительной власти субъектов Российской Федерации в области охраны труда вправе установить дополнительные номинации и поощрительные призы для участников Всероссийского конкурса.</text:p>
      <text:p text:style-name="s1"/>
      <text:p text:style-name="s1_right_fi698"><text:bookmark text:name="anchor11000"/><text:span text:style-name="s10">Приложение № 1
к <text:a xlink:type="simple" xlink:href="#anchor1000">Положению</text:a> о Всероссийском конкурсе
"Лучший специалист по охране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Форма заявки на участие во Всероссийском конкурсе</text:h>
      <text:p text:style-name="s1"/>
      <text:p text:style-name="s1_right_fi698">Министерство труда и социальной защиты
Российской Федерации</text:p>
      <text:p text:style-name="s1"/>
      <text:h text:outline-level="1" text:style-name="s3"><text:bookmark text:name="anchor11100"/>ЗАЯВЛЕНИЕ
об участии во Всероссийском конкурсе "Лучший специалист по охране труда"</text:h>
      <text:p text:style-name="s1"/>
      <text:p text:style-name="s2_preformatted11">_________________________________________________________________________</text:p>
      <text:p text:style-name="s2_preformatted11"><text:s text:c="22"/>(Ф.И.О., должность заявителя)</text:p>
      <text:p text:style-name="s2_preformatted11">заявляет<text:s text:c="2"/>о своем намерении<text:s text:c="2"/>принять<text:s text:c="2"/>участие<text:s text:c="2"/>во Всероссийском<text:s text:c="2"/>конкурсе</text:p>
      <text:p text:style-name="s2_preformatted11">"Лучший специалист по охране труда", проводимом в 20___ году, в номинации</text:p>
      <text:p text:style-name="s2_preformatted11">_________________________________________________________________________</text:p>
      <text:p text:style-name="s2_preformatted11">_________________________________________________________________________</text:p>
      <text:p text:style-name="s1"/>
      <text:p text:style-name="s1">К заявлению прилагаются следующие документы:</text:p>
      <text:p text:style-name="s1"><text:bookmark text:name="anchor11101"/>1. скан-копия или выписка из трудовой книжки заявителя;</text:p>
      <text:p text:style-name="s1"><text:bookmark text:name="anchor11102"/>2. скан-копия свидетельства о регистрации в едином государственном реестре юридических лиц организации-работодателя;</text:p>
      <text:p text:style-name="s1"><text:bookmark text:name="anchor11103"/>3. документ, подтверждающий принадлежность организации к категории (малый бизнес; средний бизнес; крупный бизнес; бюджетная сфера);</text:p>
      <text:p text:style-name="s1"><text:bookmark text:name="anchor11104"/>4. подписанное согласие на обработку персональных данных;</text:p>
      <text:p text:style-name="s1"><text:bookmark text:name="anchor11105"/>5. опись представленных документов согласно <text:a xlink:type="simple" xlink:href="#anchor12000">Приложению № 2</text:a> к настоящему Положению;</text:p>
      <text:p text:style-name="s1">Полноту и достоверность сведений, указанных в настоящем заявлении, и прилагаемых к нему документов подтверждаем</text:p>
      <text:p text:style-name="s1">Реквизиты организации-работодателя:</text:p>
      <text:p text:style-name="s1"/>
      <text:p text:style-name="s2_preformatted11">_________________________________________________________________________</text:p>
      <text:p text:style-name="s2_preformatted11"><text:s text:c="25"/>(юридический адрес)</text:p>
      <text:p text:style-name="s2_preformatted11">_________________________________________________________________________</text:p>
      <text:p text:style-name="s2_preformatted11"><text:s text:c="25"/>(фактический адрес)</text:p>
      <text:p text:style-name="s2_preformatted11">зарегистрирована "__" ___________ 20__ г.</text:p>
      <text:p text:style-name="s2_preformatted11">_________________________________________________________________________</text:p>
      <text:p text:style-name="s2_preformatted11"><text:s text:c="2"/>(орган, зарегистрировавший юридическое лицо - работодателя заявителя)</text:p>
      <text:p text:style-name="s2_preformatted11">ОГРН ____________________________________________________________________</text:p>
      <text:p text:style-name="s2_preformatted11">ИНН _____________________________________________________________________</text:p>
      <text:p text:style-name="s2_preformatted11">Организация принадлежит к категории _____________________________________</text:p>
      <text:p text:style-name="s2_preformatted11"><text:s text:c="35"/>(малый бизнес; средний бизнес; крупный</text:p>
      <text:p text:style-name="s2_preformatted11"><text:s text:c="41"/>бизнес; бюджетная сфера)</text:p>
      <text:p text:style-name="s2_preformatted11">Контактная информация заявителя:</text:p>
      <text:p text:style-name="s2_preformatted11">_________________________________________________________________________</text:p>
      <text:p text:style-name="s2_preformatted11"><text:s text:c="10"/>(телефон, факс, адрес электронной почты и др.)</text:p>
      <text:p text:style-name="s2_preformatted11">Контактное лицо представителя работодателя:</text:p>
      <text:p text:style-name="s2_preformatted11">_________________________________________________________________________</text:p>
      <text:p text:style-name="s2_preformatted11"><text:s text:c="10"/>(Ф.И.О., должность, телефон, адрес электронной почты)</text:p>
      <text:p text:style-name="s1"/>
      <text:p text:style-name="s2_preformatted11">____________________________<text:s text:c="4"/>_______________<text:s text:c="3"/>_______________________</text:p>
      <text:p text:style-name="s2_preformatted11"><text:s text:c="4"/>(должность заявителя)<text:s text:c="10"/>(подпись)<text:s text:c="13"/>(Ф.И.О.)</text:p>
      <text:p text:style-name="s1"/>
      <text:p text:style-name="s2_preformatted11">Настоящим удостоверяю</text:p>
      <text:p text:style-name="s2_preformatted11">Руководитель организации<text:s text:c="8"/>_______________<text:s text:c="3"/>_______________________</text:p>
      <text:p text:style-name="s2_preformatted11"><text:s text:c="35"/>(подпись)<text:s text:c="13"/>(Ф.И.О.)</text:p>
      <text:p text:style-name="s2_preformatted11">М.П.</text:p>
      <text:p text:style-name="s2_preformatted11">Дата: "___" ______________ 20___ г.</text:p>
      <text:p text:style-name="s1"/>
      <text:h text:outline-level="1" text:style-name="s3"><text:bookmark text:name="anchor11200"/>Инструкция
по формированию Заявки участника Всероссийского конкурса</text:h>
      <text:p text:style-name="s1"/>
      <text:p text:style-name="s1"><text:bookmark text:name="anchor11201"/>1. Заявка на участие во Всероссийском конкурсе включает в себя следующие документы:</text:p>
      <text:p text:style-name="s1"><text:bookmark text:name="anchor11211"/>а) заявление об участии во Всероссийском конкурсе (<text:a xlink:type="simple" xlink:href="#anchor11100">приложение № 1</text:a> к настоящему Положению), подписанное руководителем организации, с печатью организации или заверенное цифровой подписью;</text:p>
      <text:p text:style-name="s1"><text:bookmark text:name="anchor11212"/>б) реестр представленных в заявке документов с указанием названия каждого документа;</text:p>
      <text:p text:style-name="s1"><text:bookmark text:name="anchor11213"/>в) приложение к заявлению, в котором содержатся сведения для оценки участника Всероссийского конкурса (<text:a xlink:type="simple" xlink:href="#anchor12000">приложение № 2</text:a> к настоящему Положению), а также сумма баллов, определенная контактным лицом (заявителем) и руководителем организации в соответствии с критериями оценки.</text:p>
      <text:p text:style-name="s1"><text:bookmark text:name="anchor11202"/>2. Скан-копия заявления на участие во Всероссийском конкурсе, сведения для оценки участника конкурса по номинации и сведения о наличии и исполнении предписаний заверяются подписью руководителя и печатью организации или <text:a xlink:type="simple" xlink:href="http://ivo.garant.ru/document/redirect/12184522/21">электронной подписью</text:a>.</text:p>
      <text:p text:style-name="s1"><text:bookmark text:name="anchor11203"/>3. Заявки на участие во Всероссийском конкурсе, поданные в бумажном виде, не принимаются и не рассматриваются.</text:p>
      <text:p text:style-name="s1"><text:bookmark text:name="anchor11204"/>4. Заявки, поданные после окончания установленного срока подачи заявок на участие в конкурсе, не рассматриваются.</text:p>
      <text:p text:style-name="s1"><text:bookmark text:name="anchor11205"/>5. Заявка на участие во Всероссийском конкурсе, а также вся корреспонденция (электронная переписка) и документация, связанная с участием участника в конкурсе, должны быть оформлены на русском языке.</text:p>
      <text:p text:style-name="s1"><text:bookmark text:name="anchor11206"/>6. При установлении факта подачи одним участником конкурса двух и более заявок на участие во Всероссийском конкурсе в отношении одной и той же номинации при условии, что поданные ранее заявки этим участником не отозваны, все заявки на участие во Всероссийском конкурсе такого участника, поданные в отношении данной номинации, не рассматриваются.</text:p>
      <text:p text:style-name="s1">В случае несоответствия номинации, указанной в заявке, содержанию заявки на участие во Всероссийском конкурсе, такая заявка не рассматривается.</text:p>
      <text:p text:style-name="s1"><text:bookmark text:name="anchor11207"/>7. Если в заявке на участие во Всероссийском конкурсе не представлены документы, предусмотренные <text:a xlink:type="simple" xlink:href="#anchor11000">приложением № 1</text:a> и <text:a xlink:type="simple" xlink:href="#anchor12011">подпунктами 1.1</text:a>, <text:a xlink:type="simple" xlink:href="#anchor12012">1.2</text:a> приложения № 2 к настоящему Положению, то заявка не допускается к Всероссийскому конкурсу.</text:p>
      <text:p text:style-name="s1"/>
      <text:p text:style-name="s1_right_fi698"><text:bookmark text:name="anchor12000"/><text:span text:style-name="s10">Приложение № 2
к <text:a xlink:type="simple" xlink:href="#anchor1000">Положению</text:a> о Всероссийском конкурсе
"Лучший специалист по охране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Показатели и критерии оценки Всероссийского конкурса</text:h>
      <text:p text:style-name="s1"/>
      <table:table table:name="10220" table:style-name="10220">
        <table:table-column table:style-name="3360"/>
        <table:table-column table:style-name="3360"/>
        <table:table-column table:style-name="3500"/>
        <table:table-row>
          <table:table-cell table:style-name="15">
            <text:p text:style-name="s1_center_fi0">Наименование показателя</text:p>
          </table:table-cell>
          <table:table-cell table:style-name="13">
            <text:p text:style-name="s1_center_fi0">Источник информации, подтверждающий документ</text:p>
          </table:table-cell>
          <table:table-cell table:style-name="13">
            <text:p text:style-name="s1_center_fi0">Порядок расчета, критерии оценки, количество баллов</text:p>
          </table:table-cell>
        </table:table-row>
        <table:table-row>
          <table:table-cell table:style-name="7" table:number-columns-spanned="3">
            <table:covered-table-cell/>
            <table:covered-table-cell/>
            <text:p text:style-name="s1"/>
            <text:h text:outline-level="1" text:style-name="s3"><text:bookmark text:name="anchor12001"/>Этап 1. Оценка представленных участниками документов</text:h>
            <text:p text:style-name="s1"/>
          </table:table-cell>
        </table:table-row>
        <table:table-row>
          <table:table-cell table:style-name="7">
            <text:p text:style-name="s16_fi0"><text:bookmark text:name="anchor12011"/>1.1. Образование: Наличие высшего образования по направлению подготовки "Техносферная безопасность" (бакалавриат, магистратура, специалитет) или высшего образования (непрофильное) или среднего профессионального образования.</text:p>
            <text:p text:style-name="s16_fi0">Наличие дополнительного профессионального образования - программы профессиональной переподготовки в области охраны труда</text:p>
          </table:table-cell>
          <table:table-cell table:style-name="5">
            <text:p text:style-name="s16_fi0">Источники: копия диплома о высшем образовании по направлению подготовки "Техносферная безопасность" (бакалавриат, магистратура, специалитет) или копия диплома о высшем образовании (непрофильном) и копия диплома о профессиональной переподготовке в области охраны труда или копия диплома о среднем профессиональном образовании программы подготовки специалистов среднего звена, и копия диплома о дополнительном профессиональном образовании в области охраны труда</text:p>
          </table:table-cell>
          <table:table-cell table:style-name="5">
            <text:p text:style-name="s16_fi0">Высшее образование по направлению подготовки "Техносферная безопасность" - бакалавриат, магистратура, специалитет - 100 баллов;</text:p>
            <text:p text:style-name="s16_fi0">высшее образование (непрофильное) и дополнительное профессиональное образование - программы профессиональной переподготовки в области охраны труда - 80 баллов;</text:p>
            <text:p text:style-name="s16_fi0">среднее профессиональное образование - программы подготовки специалистов среднего звена и дополнительное профессиональное образование в области охраны труда - 60 баллов;</text:p>
            <text:p text:style-name="s16_fi0">иное - 0 баллов</text:p>
          </table:table-cell>
        </table:table-row>
        <table:table-row>
          <table:table-cell table:style-name="7">
            <text:p text:style-name="s16_fi0"><text:bookmark text:name="anchor12012"/>1.2. Стаж работы в области охраны труда</text:p>
          </table:table-cell>
          <table:table-cell table:style-name="5">
            <text:p text:style-name="s16_fi0">Источники: копия выписки из трудовой книжки с указанием стажа работы (полное число лет) в должности специалиста по охране труда</text:p>
          </table:table-cell>
          <table:table-cell table:style-name="5">
            <text:p text:style-name="s16_fi0">Менее 3 лет - 40 баллов;</text:p>
            <text:p text:style-name="s16_fi0">3 года и более - 50 баллов</text:p>
          </table:table-cell>
        </table:table-row>
        <table:table-row>
          <table:table-cell table:style-name="7">
            <text:p text:style-name="s16_fi0"><text:bookmark text:name="anchor12013"/>1.3. Наличие публикаций в области охраны труда</text:p>
          </table:table-cell>
          <table:table-cell table:style-name="5">
            <text:p text:style-name="s16_fi0">Источник: копия персональной страницы статьи из электронных баз данных. Копии страниц издания с выходными данными, позволяющими идентифицировать автора.</text:p>
            <text:p text:style-name="s16_fi0">Указывается общее количество публикаций за последние 3 года, предшествующих проведению конкурса</text:p>
          </table:table-cell>
          <table:table-cell table:style-name="5">
            <text:p text:style-name="s16_fi0">Статьи:</text:p>
            <text:p text:style-name="s16_fi0">- по итогам конференций, индексируемых в РИНЦ, в научных журналах, индексируемых в РИНЦ - 20 баллов;</text:p>
            <text:p text:style-name="s16_fi0">- в журналах, включенных в список ВАК - 40 баллов</text:p>
            <text:p text:style-name="s16_fi0">- в журналах первого квартиля "Белого списка"</text:p>
            <text:p text:style-name="s16_fi0">- 80 баллов</text:p>
          </table:table-cell>
        </table:table-row>
        <table:table-row>
          <table:table-cell table:style-name="7">
            <text:p text:style-name="s16_fi0"><text:bookmark text:name="anchor12014"/>1.4. Наставничество</text:p>
          </table:table-cell>
          <table:table-cell table:style-name="5">
            <text:p text:style-name="s16_fi0">Источники: копия приказа о назначении наставника за последние 3 года, предшествующих проведению конкурса, или копия дополнительного соглашения к трудовому договору за последние 3 года, предшествующих проведению конкурса, подтверждается при выборочной проверке должностным лицом организации</text:p>
          </table:table-cell>
          <table:table-cell table:style-name="5">
            <text:p text:style-name="s16_fi0">Наставничество - 20 баллов</text:p>
          </table:table-cell>
        </table:table-row>
        <table:table-row>
          <table:table-cell table:style-name="7">
            <text:p text:style-name="s16_fi0"><text:bookmark text:name="anchor12015"/>1.5. Наличие удостоверений, сертификатов (дипломов), в том числе международных, подтверждающих квалификацию в области охраны труда и выполнение работ повышенной опасности (работы на высоте, работы в ограниченных и замкнутых пространствах и т.п.), электробезопасности, систем менеджмента профессиональной безопасности и здоровья (за исключением обучения по охране труда).</text:p>
          </table:table-cell>
          <table:table-cell table:style-name="5">
            <text:p text:style-name="s16_fi0">Источники: копии удостоверений, сертификатов (дипломов) за последние 3 года, предшествующих проведению конкурса</text:p>
          </table:table-cell>
          <table:table-cell table:style-name="5">
            <text:p text:style-name="s16_fi0">1 сертификат - 5 баллов;</text:p>
            <text:p text:style-name="s16_fi0">более 5 сертификатов - 25 баллов</text:p>
          </table:table-cell>
        </table:table-row>
        <table:table-row>
          <table:table-cell table:style-name="7">
            <text:p text:style-name="s16_fi0"><text:bookmark text:name="anchor12016"/>1.6. Участие в форумах, конференциях и конгрессах в области охраны труда и профессиональной безопасности в качестве спикера или модератора</text:p>
          </table:table-cell>
          <table:table-cell table:style-name="5">
            <text:p text:style-name="s16_fi0">Источники: копии программ мероприятий, в которых отмечены наименования тем, даты проведения, статус участника, тема выступления. Копия сертификата участника за последние 3 года, предшествующих проведению конкурса, письма-приглашения к участию в качестве спикера, модератора мероприятия</text:p>
          </table:table-cell>
          <table:table-cell table:style-name="5">
            <text:p text:style-name="s16_fi0">Участие в качестве спикера или модератора:</text:p>
            <text:p text:style-name="s16_fi0">- на региональном уровне (уровень - субъекта Российской Федерации):</text:p>
            <text:p text:style-name="s16_fi0">1 мероприятие - 5 баллов;</text:p>
            <text:p text:style-name="s16_fi0">более 5 мероприятий - 25 баллов;</text:p>
            <text:p text:style-name="s16_fi0">- на национальном уровне:</text:p>
            <text:p text:style-name="s16_fi0">1 мероприятие - 10 баллов;</text:p>
            <text:p text:style-name="s16_fi0">более 5 мероприятий - 50 баллов;</text:p>
            <text:p text:style-name="s16_fi0">- на международном уровне:</text:p>
            <text:p text:style-name="s16_fi0">1 мероприятие - 20 баллов;</text:p>
            <text:p text:style-name="s16_fi0">более 5 мероприятий - 100 баллов</text:p>
          </table:table-cell>
        </table:table-row>
        <table:table-row>
          <table:table-cell table:style-name="7">
            <text:p text:style-name="s16_fi0"><text:bookmark text:name="anchor12017"/>1.7. Наличие наград, поощрений, присвоенных званий (за исключением грамот, дипломов, сертификатов, благодарностей за участие в отраслевых, региональных и всероссийских конкурсах, олимпиадах по охране труда), за заслуги в сфере охраны труда</text:p>
          </table:table-cell>
          <table:table-cell table:style-name="5">
            <text:p text:style-name="s16_fi0">Источники: копии грамот, дипломов, благодарностей, иных наградных документов</text:p>
          </table:table-cell>
          <table:table-cell table:style-name="5">
            <text:p text:style-name="s16_fi0">Наличие наград, поощрений, присвоенных званий:</text:p>
            <text:p text:style-name="s16_fi0">- на уровне организации, объединения, холдинга:</text:p>
            <text:p text:style-name="s16_fi0">1 награда - 5 баллов;</text:p>
            <text:p text:style-name="s16_fi0">более 5 наград - 25 баллов;</text:p>
            <text:p text:style-name="s16_fi0">- на региональном уровне (субъект Российской Федерации, муниципальное образование):</text:p>
            <text:p text:style-name="s16_fi0">1 награда - 10 баллов;</text:p>
            <text:p text:style-name="s16_fi0">более 5 наград - 50 баллов;</text:p>
            <text:p text:style-name="s16_fi0">- на федеральном уровне:</text:p>
            <text:p text:style-name="s16_fi0">1 награда - 20 баллов;</text:p>
            <text:p text:style-name="s16_fi0">более 5 наград - 100 баллов;</text:p>
            <text:p text:style-name="s16_fi0">- на международном уровне:</text:p>
            <text:p text:style-name="s16_fi0">1 награда - 30 баллов;</text:p>
            <text:p text:style-name="s16_fi0">более 5 наград - 150 баллов</text:p>
          </table:table-cell>
        </table:table-row>
        <table:table-row>
          <table:table-cell table:style-name="7">
            <text:p text:style-name="s16_fi0"><text:bookmark text:name="anchor12018"/>1.8. Наличие грамот, дипломов, сертификатов, благодарностей за участие в отраслевых, региональных и всероссийских конкурсах, олимпиадах по охране труда</text:p>
          </table:table-cell>
          <table:table-cell table:style-name="5">
            <text:p text:style-name="s16_fi0">Источники: копии грамот, дипломов, благодарностей, иных наградных документов</text:p>
          </table:table-cell>
          <table:table-cell table:style-name="5">
            <text:p text:style-name="s16_fi0">1 награда - 10 баллов;</text:p>
            <text:p text:style-name="s16_fi0">более 5 наград - 50 баллов</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Рассчитывается как сумма баллов по показателям (максимально - 885 баллов)</text:p>
          </table:table-cell>
        </table:table-row>
        <table:table-row>
          <table:table-cell table:style-name="7" table:number-columns-spanned="3">
            <table:covered-table-cell/>
            <table:covered-table-cell/>
            <text:p text:style-name="s1"/>
            <text:h text:outline-level="1" text:style-name="s3"><text:bookmark text:name="anchor12002"/>Этап 2. Проверка знания требований охраны труда</text:h>
            <text:p text:style-name="s1"/>
          </table:table-cell>
        </table:table-row>
        <table:table-row>
          <table:table-cell table:style-name="7">
            <text:p text:style-name="s16_fi0"><text:bookmark text:name="anchor12021"/>2.1. Количество правильных ответов на 20 вопросов и затраченное время</text:p>
          </table:table-cell>
          <table:table-cell table:style-name="5">
            <text:p text:style-name="s16_fi0">Результат проверки знаний осуществляется автоматически в личном кабинете участника</text:p>
          </table:table-cell>
          <table:table-cell table:style-name="5">
            <text:p text:style-name="s16_fi0">Каждый правильный ответ - 10 баллов. Места в рейтинге ранжируются по баллам, если у нескольких участников одинаковое количество баллов, то места этих участников ранжируются по времени прохождения тестирования</text:p>
          </table:table-cell>
        </table:table-row>
        <table:table-row>
          <table:table-cell table:style-name="7">
            <text:p text:style-name="s16_fi0">Итоговые баллы по блоку</text:p>
          </table:table-cell>
          <table:table-cell table:style-name="5">
            <text:p text:style-name="s16_fi0">-</text:p>
          </table:table-cell>
          <table:table-cell table:style-name="5">
            <text:p text:style-name="s16_fi0">Рассчитывается как сумма баллов по показателям (максимально - 200 баллов)</text:p>
          </table:table-cell>
        </table:table-row>
        <table:table-row>
          <table:table-cell table:style-name="7" table:number-columns-spanned="3">
            <table:covered-table-cell/>
            <table:covered-table-cell/>
            <text:p text:style-name="s1"/>
            <text:h text:outline-level="1" text:style-name="s3"><text:bookmark text:name="anchor12003"/>Этап 3. Видеопрезентация проекта лучшей практики в области охраны труда</text:h>
            <text:p text:style-name="s1"/>
          </table:table-cell>
        </table:table-row>
        <table:table-row>
          <table:table-cell table:style-name="7">
            <text:p text:style-name="s16_fi0"><text:bookmark text:name="anchor12031"/>3.1. Максимальная длительность 3 минуты</text:p>
          </table:table-cell>
          <table:table-cell table:style-name="5">
            <text:p text:style-name="s16_fi0">Хронометраж видео</text:p>
          </table:table-cell>
          <table:table-cell table:style-name="5">
            <text:p text:style-name="s16_fi0">Длительность не более 3 минут - 5 баллов;</text:p>
            <text:p text:style-name="s16_fi0">при превышении максимальной длительности более чем на 20 секунд - 0 баллов</text:p>
          </table:table-cell>
        </table:table-row>
        <table:table-row>
          <table:table-cell table:style-name="7">
            <text:p text:style-name="s16_fi0"><text:bookmark text:name="anchor12032"/>3.2. Представление конкретных результатов внедрения лучшей практики</text:p>
          </table:table-cell>
          <table:table-cell table:style-name="5">
            <text:p text:style-name="s16_fi0">Видеопрезентация согласно требованиям, установленным в <text:a xlink:type="simple" xlink:href="#anchor13000">приложении № 3</text:a> к настоящему Положению</text:p>
          </table:table-cell>
          <table:table-cell table:style-name="5">
            <text:p text:style-name="s16_fi0">Подтверждение экономической эффективности внедрённой практики с оценкой пользы представленных решений - 25 баллов;</text:p>
            <text:p text:style-name="s16_fi0">наличие количественно измеримых результатов, отраженных в графиках, диаграммах или иллюстрациях - 25 баллов;</text:p>
            <text:p text:style-name="s16_fi0">отсутствие информации о результатах - 0 баллов</text:p>
          </table:table-cell>
        </table:table-row>
        <table:table-row>
          <table:table-cell table:style-name="7">
            <text:p text:style-name="s16_fi0"><text:bookmark text:name="anchor12033"/>3.3. Наличие в презентации обратной связи (мнения персонала и/или руководителя) о внедрённой практике</text:p>
          </table:table-cell>
          <table:table-cell table:style-name="5">
            <text:p text:style-name="s16_fi0">Видеопрезентация согласно требованиям, установленным в <text:a xlink:type="simple" xlink:href="#anchor13000">приложении № 3</text:a> к настоящему Положению</text:p>
          </table:table-cell>
          <table:table-cell table:style-name="5">
            <text:p text:style-name="s16_fi0">Наличие информации - 25 баллов;</text:p>
            <text:p text:style-name="s16_fi0">отсутствие информации - 0 баллов</text:p>
          </table:table-cell>
        </table:table-row>
        <table:table-row>
          <table:table-cell table:style-name="7">
            <text:p text:style-name="s16_fi0"><text:bookmark text:name="anchor12034"/>3.4. Оценка потенциала применения практики в других организациях</text:p>
          </table:table-cell>
          <table:table-cell table:style-name="5">
            <text:p text:style-name="s16_fi0">Видеопрезентация согласно требованиям, установленным в <text:a xlink:type="simple" xlink:href="#anchor13000">приложении № 3</text:a> к настоящему Положению</text:p>
          </table:table-cell>
          <table:table-cell table:style-name="5">
            <text:p text:style-name="s16_fi0">Наличие информации - 20 баллов;</text:p>
            <text:p text:style-name="s16_fi0">отсутствие информации - 0 баллов</text:p>
          </table:table-cell>
        </table:table-row>
        <table:table-row>
          <table:table-cell table:style-name="7">
            <text:p text:style-name="s16_fi0">Итоговые баллы по блоку</text:p>
          </table:table-cell>
          <table:table-cell table:style-name="5">
            <text:p text:style-name="s16_fi0">-</text:p>
          </table:table-cell>
          <table:table-cell table:style-name="5">
            <text:p text:style-name="s16_fi0">Рассчитывается как сумма баллов по показателям (максимально - 100 баллов)</text:p>
          </table:table-cell>
        </table:table-row>
        <table:table-row>
          <table:table-cell table:style-name="7" table:number-columns-spanned="3">
            <table:covered-table-cell/>
            <table:covered-table-cell/>
            <text:p text:style-name="s1"/>
            <text:h text:outline-level="1" text:style-name="s3"><text:bookmark text:name="anchor12004"/>Этап 4. Очное тестирование</text:h>
            <text:p text:style-name="s1"/>
          </table:table-cell>
        </table:table-row>
        <table:table-row>
          <table:table-cell table:style-name="7">
            <text:p text:style-name="s16_fi0"><text:bookmark text:name="anchor12041"/>4.1. Количество правильных ответов на 10 вопросов и затраченное время</text:p>
          </table:table-cell>
          <table:table-cell table:style-name="5">
            <text:p text:style-name="s16_fi0">Опросник на бумажном носителе</text:p>
          </table:table-cell>
          <table:table-cell table:style-name="5">
            <text:p text:style-name="s16_fi0">Каждый правильный ответ - 5 баллов с учётом хронометража</text:p>
          </table:table-cell>
        </table:table-row>
        <table:table-row>
          <table:table-cell table:style-name="7">
            <text:p text:style-name="s16_fi0">Итоговые баллы по блоку</text:p>
          </table:table-cell>
          <table:table-cell table:style-name="5">
            <text:p text:style-name="s16_fi0">-</text:p>
          </table:table-cell>
          <table:table-cell table:style-name="5">
            <text:p text:style-name="s16_fi0">Рассчитывается как сумма баллов по показателям (максимально - 50 баллов)</text:p>
          </table:table-cell>
        </table:table-row>
      </table:table>
      <text:p text:style-name="s1"/>
      <text:p text:style-name="s1_right_fi698"><text:bookmark text:name="anchor13000"/><text:span text:style-name="s10">Приложение № 3
к <text:a xlink:type="simple" xlink:href="#anchor1000">Положению</text:a> о Всероссийском конкурсе
"Лучший специалист по охране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Требования к видеопрезентации</text:h>
      <text:p text:style-name="s1"/>
      <text:p text:style-name="s1"><text:bookmark text:name="anchor13001"/>1. Видеопрезентация должна включать в себя:</text:p>
      <text:p text:style-name="s1">информационную заставку с презентацией организации;</text:p>
      <text:p text:style-name="s1">позицию и отношение руководства организации к вопросам охраны труда с оценкой роли и значимости охраны труда;</text:p>
      <text:p text:style-name="s1">демонстрацию лучшей практики в области охраны труда, совершенствования системы управления охраны труда и снижения профессиональных рисков в организации;</text:p>
      <text:p text:style-name="s1">информацию о достигнутых при реализации практических решений результатов (полученных эффектов);</text:p>
      <text:p text:style-name="s1">графики, диаграммы, иллюстрации, демонстрирующие количественно измеримые результаты реализации практических решений.</text:p>
      <text:p text:style-name="s1">Допускается:</text:p>
      <text:p text:style-name="s1">наличие музыкального фона видеопрезентации (за исключением музыки, использование которой может повлечь нарушение авторских прав);</text:p>
      <text:p text:style-name="s1">креативный подход к видеопрезентации;</text:p>
      <text:p text:style-name="s1">использование устоявшихся выражений, например, СИЗ (средство индивидуальной защиты) и т.п.</text:p>
      <text:p text:style-name="s1"><text:bookmark text:name="anchor13002"/>2. Структура видеопрезентации:</text:p>
      <text:p text:style-name="s1">логичное построение (введение, основная часть, заключение);</text:p>
      <text:p text:style-name="s1">наличие четкой структуры демонстрации лучших практических решений (например: определение проблемы, решение, результаты).</text:p>
      <text:p text:style-name="s1"><text:bookmark text:name="anchor13003"/>3. Требования к формату (технические требования) видеопрезентации:</text:p>
      <text:p text:style-name="s1">видеопрезентация должна быть в формате видеоролика с максимальной длительностью - не более 3 минут (при превышении максимальной длительности видеоролика более чем на 20 секунд баллы не начисляются);</text:p>
      <text:p text:style-name="s1">для монтажа видеоролика может быть использована любая программа на усмотрение участника;</text:p>
      <text:p text:style-name="s1">формат видеоролика - МР4.</text:p>
      <text:p text:style-name="s1"/>
      <text:p text:style-name="s1_right_fi698"><text:bookmark text:name="anchor14000"/><text:span text:style-name="s10">Приложение № 4
к <text:a xlink:type="simple" xlink:href="#anchor1000">Положению</text:a> о Всероссийском конкурсе
"Лучший специалист по охране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Ранжированный перечень заявок на участие во Всероссийском конкурсе</text:h>
      <text:p text:style-name="s1"/>
      <table:table table:name="10220" table:style-name="10220">
        <table:table-column table:style-name="1400"/>
        <table:table-column table:style-name="4060"/>
        <table:table-column table:style-name="3360"/>
        <table:table-column table:style-name="1400"/>
        <table:table-row>
          <table:table-cell table:style-name="15">
            <text:p text:style-name="s1_center_fi0">Ранг</text:p>
          </table:table-cell>
          <table:table-cell table:style-name="13">
            <text:p text:style-name="s1_center_fi0">Ф.И.О. участника, являющегося претендентом на призовые места</text:p>
          </table:table-cell>
          <table:table-cell table:style-name="13">
            <text:p text:style-name="s1_center_fi0">Должность и наименование организации-работодателя претендента на призовые места</text:p>
          </table:table-cell>
          <table:table-cell table:style-name="13">
            <text:p text:style-name="s1_center_fi0">Сумма баллов</text:p>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row>
      </table:table>
      <text:p text:style-name="s1"/>
      <text:p text:style-name="s2_preformatted11">Председатель Конкурсной</text:p>
      <text:p text:style-name="s2_preformatted11">комиссии:<text:s text:c="21"/>_______________<text:s text:c="3"/>_____________________</text:p>
      <text:p text:style-name="s2_preformatted11"><text:s text:c="33"/>(подпись)<text:s text:c="12"/>(Ф.И.О.)</text:p>
      <text:p text:style-name="s1"/>
      <text:p text:style-name="s2_preformatted11">Члены Конкурсной комиссии:<text:s text:c="4"/>_______________<text:s text:c="3"/>_____________________</text:p>
      <text:p text:style-name="s2_preformatted11"><text:s text:c="33"/>(подпись)<text:s text:c="12"/>(Ф.И.О.)</text:p>
      <text:p text:style-name="s2_preformatted11"><text:s text:c="30"/>_______________<text:s text:c="3"/>_____________________</text:p>
      <text:p text:style-name="s2_preformatted11"><text:s text:c="33"/>(подпись)<text:s text:c="12"/>(Ф.И.О.)</text:p>
      <text:p text:style-name="s2_preformatted11"><text:s text:c="30"/>_______________<text:s text:c="3"/>_____________________</text:p>
      <text:p text:style-name="s2_preformatted11"><text:s text:c="33"/>(подпись)<text:s text:c="12"/>(Ф.И.О.)</text:p>
      <text:p text:style-name="s1"/>
      <text:p text:style-name="s1_right_fi698"><text:bookmark text:name="anchor15000"/><text:span text:style-name="s10">Приложение № 5
к <text:a xlink:type="simple" xlink:href="#anchor1000">Положению</text:a> о Всероссийском конкурсе
"Лучший специалист по охране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Итоговый перечень победителей и призеров Всероссийского конкурса</text:h>
      <text:p text:style-name="s1"/>
      <table:table table:name="10215" table:style-name="10215">
        <table:table-column table:style-name="845"/>
        <table:table-column table:style-name="2938"/>
        <table:table-column table:style-name="3360"/>
        <table:table-column table:style-name="1680"/>
        <table:table-column table:style-name="1392"/>
        <table:table-row>
          <table:table-cell table:style-name="15">
            <text:p text:style-name="s1_center_fi0">№
п/п</text:p>
          </table:table-cell>
          <table:table-cell table:style-name="13">
            <text:p text:style-name="s1_center_fi0">Ф.И.О. участника</text:p>
          </table:table-cell>
          <table:table-cell table:style-name="13">
            <text:p text:style-name="s1_center_fi0">Должность и наименование организации-работодателя</text:p>
          </table:table-cell>
          <table:table-cell table:style-name="13">
            <text:p text:style-name="s1_center_fi0">Сумма баллов</text:p>
          </table:table-cell>
          <table:table-cell table:style-name="13">
            <text:p text:style-name="s1_center_fi0">Место</text:p>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row>
      </table:table>
      <text:p text:style-name="s1"/>
      <text:p text:style-name="s2_preformatted11">Председатель Конкурсной</text:p>
      <text:p text:style-name="s2_preformatted11">комиссии:<text:s text:c="21"/>_______________<text:s text:c="3"/>_____________________</text:p>
      <text:p text:style-name="s2_preformatted11"><text:s text:c="33"/>(подпись)<text:s text:c="12"/>(Ф.И.О.)</text:p>
      <text:p text:style-name="s1"/>
      <text:p text:style-name="s2_preformatted11">Члены Конкурсной комиссии:<text:s text:c="4"/>_______________<text:s text:c="3"/>_____________________</text:p>
      <text:p text:style-name="s2_preformatted11"><text:s text:c="33"/>(подпись)<text:s text:c="12"/>(Ф.И.О.)</text:p>
      <text:p text:style-name="s2_preformatted11"><text:s text:c="30"/>_______________<text:s text:c="3"/>_____________________</text:p>
      <text:p text:style-name="s2_preformatted11"><text:s text:c="33"/>(подпись)<text:s text:c="12"/>(Ф.И.О.)</text:p>
      <text:p text:style-name="s2_preformatted11"><text:s text:c="30"/>_______________<text:s text:c="3"/>_____________________</text:p>
      <text:p text:style-name="s2_preformatted11"><text:s text:c="33"/>(подпись)<text:s text:c="12"/>(Ф.И.О.)</text:p>
      <text:p text:style-name="s1"/>
      <text:p text:style-name="s1_right_fi698"><text:bookmark text:name="anchor2000"/><text:span text:style-name="s10">Приложение № 2
к <text:a xlink:type="simple" xlink:href="#anchor0">приказу</text:a> Министерства труда
и социальной защиты
Российской Федерации
от 5 июня 2026 г. № 244</text:span></text:p>
      <text:p text:style-name="s1"/>
      <text:h text:outline-level="1" text:style-name="s3">Положение
о Всероссийском конкурсе "Лучший орган исполнительной власти субъекта Российской Федерации в области охраны труда"</text:h>
      <text:p text:style-name="s1"/>
      <text:h text:outline-level="1" text:style-name="s3"><text:bookmark text:name="anchor2100"/>I. Общие положения</text:h>
      <text:p text:style-name="s1"/>
      <text:p text:style-name="s1"><text:bookmark text:name="anchor2001"/>1. Настоящее Положение устанавливает порядок организации, проведения и подведения итогов Всероссийского конкурса "Лучший орган исполнительной власти субъекта Российской Федерации в области охраны труда" (далее - Всероссийский конкурс).</text:p>
      <text:p text:style-name="s1"><text:bookmark text:name="anchor2002"/>2. Целью проведения Всероссийского конкурса является поощрение эффективной деятельности органов исполнительной власти субъектов Российской Федерации в области охраны труда в части осуществления полномочий по государственному управлению охраной труда для повышения эффективности их деятельности в этой области.</text:p>
      <text:p text:style-name="s1"><text:bookmark text:name="anchor2003"/>3. Подготовка, организация и проведение Всероссийского конкурса, а также подведение его итогов осуществляются в соответствии с настоящим Положением и критериями отбора победителя Всероссийского конкурса.</text:p>
      <text:p text:style-name="s1"><text:bookmark text:name="anchor2004"/>4. Во Всероссийском конкурсе может принимать участие команда или один представитель органа исполнительной власти субъекта Российской Федерации в области охраны труда. От органа исполнительной власти субъекта Российской Федерации в области охраны труда принимается одна заявка на участие во Всероссийском конкурсе.</text:p>
      <text:p text:style-name="s1"><text:bookmark text:name="anchor2005"/>5. Эффективность деятельности органов исполнительной власти субъектов Российской Федерации в области охраны труда определяется в рамках реализации полномочий, возложенных на них <text:a xlink:type="simple" xlink:href="http://ivo.garant.ru/document/redirect/12125268/2113">статьей 211.3</text:a> Трудового кодекса Российской Федерации.</text:p>
      <text:p text:style-name="s1"><text:bookmark text:name="anchor2006"/>6. Участие во Всероссийском конкурсе добровольное и осуществляется на безвозмездной основе.</text:p>
      <text:p text:style-name="s1"><text:bookmark text:name="anchor2007"/>7. По результатам Всероссийского конкурса определяются:</text:p>
      <text:p text:style-name="s1"><text:bookmark text:name="anchor2071"/>а) победитель Всероссийского конкурса "Лучший орган исполнительной власти субъекта Российской Федерации в области охраны труда";</text:p>
      <text:p text:style-name="s1"><text:bookmark text:name="anchor2072"/>б) серебряный призер Всероссийского конкурса "Лучший орган исполнительной власти субъекта Российской Федерации в области охраны труда";</text:p>
      <text:p text:style-name="s1"><text:bookmark text:name="anchor2073"/>в) бронзовый призер Всероссийского конкурса "Лучший орган исполнительной власти субъекта Российской Федерации в области охраны труда".</text:p>
      <text:p text:style-name="s1"/>
      <text:h text:outline-level="1" text:style-name="s3"><text:bookmark text:name="anchor2200"/>II. Организация проведения Всероссийского конкурса, конкурсная комиссия</text:h>
      <text:p text:style-name="s1"/>
      <text:p text:style-name="s1"><text:bookmark text:name="anchor2008"/>8. Определение победителей и призеров Всероссийского конкурса осуществляется конкурсной комиссией.</text:p>
      <text:p text:style-name="s1"><text:bookmark text:name="anchor2009"/>9. Конкурсная комиссия состоит из нечетного числа членов в количестве не менее 7 человек, включая председателя конкурсной комиссии, состав которой утвержден настоящим приказом согласно <text:a xlink:type="simple" xlink:href="#anchor7000">приложению № 7</text:a>.</text:p>
      <text:p text:style-name="s1"><text:bookmark text:name="anchor2010"/>10. Конкурсная комиссия осуществляет следующие функции:</text:p>
      <text:p text:style-name="s1">организация и координация работ по подготовке и проведению Всероссийского конкурса;</text:p>
      <text:p text:style-name="s1">определение организационно-регламентирующих документов и сценариев проведения этапов Всероссийского конкурса;</text:p>
      <text:p text:style-name="s1">определение и утверждение победителей и призеров Всероссийского конкурса, порядок их награждения и поощрения;</text:p>
      <text:p text:style-name="s1">оказание консультативной и методической помощи участникам Всероссийского конкурса;</text:p>
      <text:p text:style-name="s1">подготовка информации и документов для рассмотрения на заседаниях конкурсной комиссии;</text:p>
      <text:p text:style-name="s1">взаимодействие с органами исполнительной власти, органами государственного надзора (контроля), с организациями для подтверждения информации, представленной участниками Всероссийского конкурса;</text:p>
      <text:p text:style-name="s1">взаимодействие с экспертным сообществом для решения отдельных вопросов при подведении итогов Всероссийского конкурса.</text:p>
      <text:p text:style-name="s1"><text:bookmark text:name="anchor2011"/>11. Конкурсная комиссия рассматривает информацию о ходе проведения Всероссийского конкурса, его предварительных и итоговых результатах, утверждает результаты Всероссийского конкурса по формам, установленным <text:a xlink:type="simple" xlink:href="#anchor24000">приложением № 4</text:a> и <text:a xlink:type="simple" xlink:href="#anchor25000">№ 5</text:a> к настоящему Положению.</text:p>
      <text:p text:style-name="s1"><text:bookmark text:name="anchor2012"/>12. Решение конкурсной комиссии принимается открытым голосованием на заседании конкурсной комиссии. Заседание конкурсной комиссии считается правомочным, если на нем присутствует не менее двух третей членов конкурсной комиссии.</text:p>
      <text:p text:style-name="s1"><text:bookmark text:name="anchor2013"/>13. Решение конкурсной комиссии считается принятым, если оно получило простое большинство голосов присутствующих на заседании членов конкурсной комиссии. Решение конкурсной комиссии оформляется протоколом.</text:p>
      <text:p text:style-name="s1"/>
      <text:h text:outline-level="1" text:style-name="s3"><text:bookmark text:name="anchor2300"/>III. Сроки и порядок проведения Всероссийского конкурса</text:h>
      <text:p text:style-name="s1"/>
      <text:p text:style-name="s1"><text:bookmark text:name="anchor2014"/>14. Всероссийский конкурс проходит в очно-заочном формате в три этапа.</text:p>
      <text:p text:style-name="s1"><text:bookmark text:name="anchor2015"/>15. На первом этапе участники Всероссийского конкурса в течение не более 30 календарных дней со дня объявления Всероссийского конкурса проходят самостоятельную регистрацию на интернет-ресурсе и представляют заполненное согласно <text:a xlink:type="simple" xlink:href="#anchor21000">приложению № 1</text:a> к настоящему Положению заявление об участии во Всероссийском конкурсе (далее - заявка), а также заверенные в установленном в организации порядке копии документов, подтверждающих сведения, необходимые для оценки конкурсанта в соответствии с показателями и критериями, указанными в <text:a xlink:type="simple" xlink:href="#anchor22000">приложении № 2</text:a> к настоящему Положению. Участники конкурса (заявитель и руководитель организации) самостоятельно проставляют количество баллов в соответствии с показателями и критериями, установленными в приложении № 2 к настоящему Положению. По результатам этапа отбираются 50 участников, набравших максимальное количество баллов.</text:p>
      <text:p text:style-name="s1"><text:bookmark text:name="anchor2016"/>16. На втором этапе конкурсанты проходят удаленное тестирование по охране труда. Доступ к тестированию открывается в личном кабинете участника. Баллы начисляются согласно критериям, установленным в <text:a xlink:type="simple" xlink:href="#anchor22000">приложении № 2</text:a> к настоящему Положению. По результатам этапа отбирается 15 участников, набравших максимальное количество баллов.</text:p>
      <text:p text:style-name="s1"><text:bookmark text:name="anchor2017"/>17. Третий этап проводится в формате видеопрезентации лучшей практики органа исполнительной власти по труду субъекта Российской Федерации по осуществлению государственного управления охраной труда на региональном уровне. Критерии оценки видеопрезентации приведены в <text:a xlink:type="simple" xlink:href="#anchor22000">приложении № 2</text:a> к настоящему Положению. Видеопрезентация лучшей практики органа исполнительной власти по труду субъекта Российской Федерации по осуществлению государственного управления охраной труда на региональном уровне загружается в личный кабинет участника.</text:p>
      <text:p text:style-name="s1"><text:bookmark text:name="anchor2018"/>18. По итогам третьего этапа конкурсная комиссия определяет трех победителей. Остальным вручаются дипломы финалистов.</text:p>
      <text:p text:style-name="s1"><text:bookmark text:name="anchor2019"/>19. Сроки проведения Всероссийского конкурса и приема заявок на участие во Всероссийском конкурсе устанавливаются Министерством труда и социальной защиты Российской Федерации.</text:p>
      <text:p text:style-name="s1"><text:bookmark text:name="anchor2020"/>20. Балльная оценка по каждому показателю и итоговая балльная оценка рассчитываются в соответствии с показателями и критериями Всероссийского конкурса (<text:a xlink:type="simple" xlink:href="#anchor22000">приложение № 2</text:a> к настоящему Положению) в автоматическом формате. Итоговая оценка участника Всероссийского конкурса определяется путем суммирования баллов по всем показателям.</text:p>
      <text:p text:style-name="s1"><text:bookmark text:name="anchor2021"/>21. При отсутствии отдельных сведений, представляемых участником Всероссийского конкурса, итоговая оценка участника уменьшается на величину баллов, соответствующую показателям, по которым необходимые сведения не представлены.</text:p>
      <text:p text:style-name="s1"><text:bookmark text:name="anchor2022"/>22. Если два и более участника набрали одинаковое количество баллов, то при выборе победителей (призеров) учитываются результаты Рейтинга органов исполнительной власти по труду по реализации государственной политики в области охраны труда.</text:p>
      <text:p text:style-name="s1"><text:bookmark text:name="anchor2023"/>23. При необходимости проводится выборочная проверка достоверности сведений, представленных участниками Всероссийского конкурса.</text:p>
      <text:p text:style-name="s1"><text:bookmark text:name="anchor2024"/>24. Участники Всероссийского конкурса, представившие недостоверные данные, не допускаются к дальнейшему участию в конкурсе. Решение об отстранении от участия в Всероссийском конкурсе принимается на заседании конкурсной комиссии.</text:p>
      <text:p text:style-name="s1"/>
      <text:h text:outline-level="1" text:style-name="s3"><text:bookmark text:name="anchor2400"/>IV. Награждение победителей Всероссийского конкурса</text:h>
      <text:p text:style-name="s1"/>
      <text:p text:style-name="s1"><text:bookmark text:name="anchor2025"/>25. Победитель и призеры Всероссийского конкурса получают следующие поощрения:</text:p>
      <text:p text:style-name="s1"><text:bookmark text:name="anchor2251"/>а) победитель Всероссийского конкурса - золотая медаль и диплом победителя Всероссийского конкурса со статусом "Лучший орган исполнительной власти субъекта Российской Федерации в области охраны труда";</text:p>
      <text:p text:style-name="s1"><text:bookmark text:name="anchor2252"/>б) серебряный призер Всероссийского конкурса - серебряная медаль и диплом призера Всероссийского конкурса со статусом "Второе место во Всероссийском конкурсе "Лучший орган исполнительной власти субъекта Российской Федерации в области охраны труда";</text:p>
      <text:p text:style-name="s1"><text:bookmark text:name="anchor2253"/>в) бронзовый призер Всероссийского конкурса - бронзовая медаль и диплом призера Всероссийского конкурса со статусом "Третье место во Всероссийском конкурсе "Лучший орган исполнительной власти субъекта Российской Федерации в области охраны труда".</text:p>
      <text:p text:style-name="s1"><text:bookmark text:name="anchor2026"/>26. Все финалисты получают диплом "Финалист Всероссийского конкурса "Лучший орган исполнительной власти субъекта Российской Федерации в области охраны труда".</text:p>
      <text:p text:style-name="s1"><text:bookmark text:name="anchor2027"/>27. Торжественная церемония награждения победителей, призеров и финалистов Всероссийского конкурса проводится в рамках Всероссийской недели охраны труда.</text:p>
      <text:p text:style-name="s1"><text:bookmark text:name="anchor2028"/>28. Конкурсная комиссия вправе в зависимости от количества и структуры поданных для участия во Всероссийском конкурсе заявок установить дополнительные награды и поощрения.</text:p>
      <text:p text:style-name="s1"><text:bookmark text:name="anchor2029"/>29. Органы исполнительной власти субъекта Российской Федерации в области охраны труда вправе установить дополнительные номинации и поощрительные призы для участников Всероссийского конкурса.</text:p>
      <text:p text:style-name="s1"/>
      <text:p text:style-name="s1_right_fi698"><text:bookmark text:name="anchor21000"/><text:span text:style-name="s10">Приложение № 1
к <text:a xlink:type="simple" xlink:href="#anchor2000">Положению</text:a> о Всероссийском конкурсе
"Лучший орган исполнительной власти
субъекта Российской Федерации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Форма заявки на участие во Всероссийском конкурсе</text:h>
      <text:p text:style-name="s1"/>
      <text:p text:style-name="s1_right_fi698">Министерство труда и социальной защиты
Российской Федерации</text:p>
      <text:p text:style-name="s1"/>
      <text:h text:outline-level="1" text:style-name="s3"><text:bookmark text:name="anchor21100"/>ЗАЯВЛЕНИЕ
об участии во Всероссийском конкурсе "Лучший орган исполнительной власти субъекта Российской Федерации в области охраны труда"</text:h>
      <text:p text:style-name="s1"/>
      <text:p text:style-name="s2_preformatted11">_________________________________________________________________________</text:p>
      <text:p text:style-name="s2_preformatted11"> (наименование органа исполнительной власти субъекта Российской Федерации</text:p>
      <text:p text:style-name="s2_preformatted11"><text:s text:c="23"/>в области охраны труда)</text:p>
      <text:p text:style-name="s2_preformatted11">заявляет<text:s text:c="2"/>о своем<text:s text:c="2"/>намерении<text:s text:c="2"/>принять<text:s text:c="2"/>участие<text:s text:c="2"/>во всероссийском конкурсе</text:p>
      <text:p text:style-name="s2_preformatted11">"Лучший<text:s text:c="2"/>орган<text:s text:c="2"/>исполнительной<text:s text:c="2"/>власти<text:s text:c="2"/>субъекта<text:s text:c="2"/>Российской<text:s text:c="2"/>Федерации в</text:p>
      <text:p text:style-name="s2_preformatted11">области охраны труда", проводимом в 20__ году.</text:p>
      <text:p text:style-name="s1"/>
      <text:p text:style-name="s1">К заявлению прилагаются следующие документы:</text:p>
      <text:p text:style-name="s1"><text:bookmark text:name="anchor21101"/>1. скан-копия нормативного правового акта, регламентирующего деятельность заявителя;</text:p>
      <text:p text:style-name="s1"><text:bookmark text:name="anchor21102"/>2. опись подтверждающих документов согласно <text:a xlink:type="simple" xlink:href="#anchor22000">приложению № 2</text:a> к настоящему положению;</text:p>
      <text:p text:style-name="s1">Полноту и достоверность сведений, указанных в настоящем заявлении, и прилагаемых к нему документов подтверждаем.</text:p>
      <text:p text:style-name="s1">Реквизиты заявителя:</text:p>
      <text:p text:style-name="s1"/>
      <text:p text:style-name="s2_preformatted11">_________________________________________________________________________</text:p>
      <text:p text:style-name="s2_preformatted11"><text:s text:c="27"/>(юридический адрес)</text:p>
      <text:p text:style-name="s2_preformatted11">_________________________________________________________________________</text:p>
      <text:p text:style-name="s2_preformatted11"><text:s text:c="27"/>(фактический адрес)</text:p>
      <text:p text:style-name="s2_preformatted11">ОГРН ____________________________________________________________________</text:p>
      <text:p text:style-name="s2_preformatted11">ИНН _____________________________________________________________________</text:p>
      <text:p text:style-name="s2_preformatted11">Контактная информация заявителя:</text:p>
      <text:p text:style-name="s2_preformatted11">_________________________________________________________________________</text:p>
      <text:p text:style-name="s2_preformatted11"><text:s text:c="11"/>(телефон, факс, адрес электронной почты и др.)</text:p>
      <text:p text:style-name="s2_preformatted11">Контактное лицо заявителя:</text:p>
      <text:p text:style-name="s2_preformatted11">_________________________________________________________________________</text:p>
      <text:p text:style-name="s2_preformatted11"><text:s text:c="10"/>(Ф.И.О., должность, телефон, адрес электронной почты)</text:p>
      <text:p text:style-name="s1"/>
      <text:p text:style-name="s2_preformatted11">_____________________________<text:s text:c="3"/>_______________<text:s text:c="3"/>_______________________</text:p>
      <text:p text:style-name="s2_preformatted11"><text:s text:c="4"/>(должность заявителя)<text:s text:c="10"/>(подпись)<text:s text:c="13"/>(Ф.И.О.)</text:p>
      <text:p text:style-name="s1"/>
      <text:p text:style-name="s2_preformatted11">Руководитель ОИВ<text:s text:c="16"/>_______________<text:s text:c="3"/>_______________________</text:p>
      <text:p text:style-name="s2_preformatted11"><text:s text:c="35"/>(подпись)<text:s text:c="13"/>(Ф.И.О.)</text:p>
      <text:p text:style-name="s2_preformatted11">М.П.</text:p>
      <text:p text:style-name="s2_preformatted11">Дата: "___" _____________ 20___ г.</text:p>
      <text:p text:style-name="s1"/>
      <text:h text:outline-level="1" text:style-name="s3"><text:bookmark text:name="anchor21200"/>Инструкция
по формированию заявки участника Всероссийского конкурса</text:h>
      <text:p text:style-name="s1"/>
      <text:p text:style-name="s1"><text:bookmark text:name="anchor21201"/>1. Заявка на участие во Всероссийском конкурсе включает в себя следующие документы:</text:p>
      <text:p text:style-name="s1"><text:bookmark text:name="anchor21211"/>а) заявление об участии во Всероссийском конкурсе (<text:a xlink:type="simple" xlink:href="#anchor21100">приложение № 1</text:a> к настоящему Положению), подписанное руководителем органа исполнительной власти субъекта Российской Федерации в области охраны труда с печатью ОИВ или заверенное цифровой подписью;</text:p>
      <text:p text:style-name="s1"><text:bookmark text:name="anchor21212"/>б) реестр представленных в заявке документов, с указанием названия каждого документа;</text:p>
      <text:p text:style-name="s1"><text:bookmark text:name="anchor21202"/>2. Скан-копия заявления на участие в конкурсе, сведения для оценки участника конкурса и сведения о наличии и исполнении предписаний заверяются подписью руководителя и печатью органа исполнительной власти субъекта Российской Федерации в области охраны труда или <text:a xlink:type="simple" xlink:href="http://ivo.garant.ru/document/redirect/12184522/21">электронной подписью</text:a>.</text:p>
      <text:p text:style-name="s1"><text:bookmark text:name="anchor21203"/>3. Заявки на участие в конкурсе, поданные в бумажном виде не принимаются и не рассматриваются.</text:p>
      <text:p text:style-name="s1"><text:bookmark text:name="anchor21204"/>4. Заявки, поданные после окончания установленного срока подачи заявок на участие в конкурсе, не рассматриваются.</text:p>
      <text:p text:style-name="s1"><text:bookmark text:name="anchor21205"/>5. Заявка на участие в конкурсе, а также вся корреспонденция (электронная переписка) и документация, связанная с участием во Всероссийском конкурсе, должны быть оформлены на русском языке.</text:p>
      <text:p text:style-name="s1"><text:bookmark text:name="anchor21206"/>6. Если в заявке на участие во Всероссийском конкурсе не представлены документы, предусмотренные <text:a xlink:type="simple" xlink:href="#anchor21000">приложением № 1</text:a> и <text:a xlink:type="simple" xlink:href="#anchor22011">подпунктами 1.1</text:a>, <text:a xlink:type="simple" xlink:href="#anchor22012">1.2</text:a> приложения № 2 настоящего Положения, то заявка не рассматривается.</text:p>
      <text:p text:style-name="s1"/>
      <text:p text:style-name="s1_right_fi698"><text:bookmark text:name="anchor22000"/><text:span text:style-name="s10">Приложение № 2
к <text:a xlink:type="simple" xlink:href="#anchor2000">Положению</text:a> о Всероссийском конкурсе
"Лучший орган исполнительной власти
субъекта Российской Федерации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Показатели и критерии оценки Всероссийского конкурса</text:h>
      <text:p text:style-name="s1"/>
      <table:table table:name="10220" table:style-name="10220">
        <table:table-column table:style-name="3080"/>
        <table:table-column table:style-name="3220"/>
        <table:table-column table:style-name="3920"/>
        <table:table-row>
          <table:table-cell table:style-name="15">
            <text:p text:style-name="s1_center_fi0">Наименование показателя</text:p>
          </table:table-cell>
          <table:table-cell table:style-name="13">
            <text:p text:style-name="s1_center_fi0">Подтверждающий документ</text:p>
          </table:table-cell>
          <table:table-cell table:style-name="13">
            <text:p text:style-name="s1_center_fi0">Порядок расчета, критерии оценки, количество баллов</text:p>
          </table:table-cell>
        </table:table-row>
        <table:table-row>
          <table:table-cell table:style-name="7" table:number-columns-spanned="3">
            <table:covered-table-cell/>
            <table:covered-table-cell/>
            <text:p text:style-name="s1"/>
            <text:h text:outline-level="1" text:style-name="s3"><text:bookmark text:name="anchor22001"/>Этап 1. Оценка документов</text:h>
            <text:p text:style-name="s1"/>
          </table:table-cell>
        </table:table-row>
        <table:table-row>
          <table:table-cell table:style-name="7">
            <text:p text:style-name="s16_fi0"><text:bookmark text:name="anchor22011"/>1.1. Полнота реализуемых органом исполнительной власти по труду субъекта Российской Федерации полномочий</text:p>
          </table:table-cell>
          <table:table-cell table:style-name="5">
            <text:p text:style-name="s16_fi0">Положение об органе исполнительной власти по труду субъекта Российской Федерации, утверждённое региональным нормативным правовым актом</text:p>
          </table:table-cell>
          <table:table-cell table:style-name="5">
            <text:p text:style-name="s16_fi0">Учет в положении об ОИВ всех полномочий, перечисленных в <text:a xlink:type="simple" xlink:href="http://ivo.garant.ru/document/redirect/12125268/2113">статье 211.3</text:a> Трудового кодекса Российской Федерации - 30 баллов;</text:p>
            <text:p text:style-name="s16_fi0">нет - 0 баллов</text:p>
          </table:table-cell>
        </table:table-row>
        <table:table-row>
          <table:table-cell table:style-name="7">
            <text:p text:style-name="s16_fi0"><text:bookmark text:name="anchor22012"/>1.2. Наличие органа межведомственного взаимодействия</text:p>
          </table:table-cell>
          <table:table-cell table:style-name="5">
            <text:p text:style-name="s16_fi0">Региональный нормативный правовой акт об утверждении органа межведомственного взаимодействия</text:p>
          </table:table-cell>
          <table:table-cell table:style-name="5">
            <text:p text:style-name="s16_fi0">Наличие межведомственной комиссии по охране труда - 40 баллов;</text:p>
            <text:p text:style-name="s16_fi0">наличие трехсторонней комиссии по регулированию социально-трудовых отношений - 30 баллов; наличие комиссии по охране труда при Правительстве региона или иного регионального органа по регулированию социально-трудовых отношений - 20 баллов</text:p>
          </table:table-cell>
        </table:table-row>
        <table:table-row>
          <table:table-cell table:style-name="7">
            <text:p text:style-name="s16_fi0"><text:bookmark text:name="anchor22013"/>1.3. Организация выставочной экспозиции региона на Всероссийской неделе охраны труда (ВНОТ) в отчетном году (не учитываются экспозиции региональных организаций)</text:p>
          </table:table-cell>
          <table:table-cell table:style-name="5">
            <text:p text:style-name="s16_fi0">Данные Минтруда России</text:p>
          </table:table-cell>
          <table:table-cell table:style-name="5">
            <text:p text:style-name="s16_fi0">Наличие экспозиции региона на ВНОТ - 40 баллов</text:p>
          </table:table-cell>
        </table:table-row>
        <table:table-row>
          <table:table-cell table:style-name="7">
            <text:p text:style-name="s16_fi0"><text:bookmark text:name="anchor22014"/>1.4. Показатели производственного травматизма (без учета несчастных случаев, происшедших в результате противоправных действий третьих лиц).</text:p>
          </table:table-cell>
          <table:table-cell table:style-name="5">
            <text:p text:style-name="s16_fi0">Данные СФР и Роструда</text:p>
          </table:table-cell>
          <table:table-cell table:style-name="5">
            <text:p text:style-name="s16_fi0">1. Количество страховых несчастных случаев в текущем году сократилось относительно среднего за 3 года показателя - 20 баллов;</text:p>
            <text:p text:style-name="s16_fi0">2. Количество страховых несчастных случаев в текущем году увеличилось относительно среднего за 3 года показателя - минус 20 баллов;</text:p>
            <text:p text:style-name="s16_fi0">3. Количество несчастных случаев с тяжелым исходом сократилось относительно среднего за 3 года показателя - 20 баллов;</text:p>
            <text:p text:style-name="s16_fi0">4. Количество несчастных случаев с тяжелым исходом увеличилось относительно среднего за 3 года показателя - минус 20 баллов;</text:p>
            <text:p text:style-name="s16_fi0">5. Количество несчастных случаев со смертельным исходом сократилось относительно среднего за 3 года показателя - 20 баллов;</text:p>
            <text:p text:style-name="s16_fi0">6. Количество несчастных случаев со смертельным исходом увеличилось относительно среднего за 3 года показателя - минус 20 баллов</text:p>
          </table:table-cell>
        </table:table-row>
        <table:table-row>
          <table:table-cell table:style-name="7">
            <text:p text:style-name="s16_fi0">Итоговые баллы по блоку</text:p>
          </table:table-cell>
          <table:table-cell table:style-name="5">
            <text:p text:style-name="s16_fi0">-</text:p>
          </table:table-cell>
          <table:table-cell table:style-name="5">
            <text:p text:style-name="s16_fi0">Рассчитывается как сумма баллов по показателям (максимально - 220 баллов)</text:p>
          </table:table-cell>
        </table:table-row>
        <table:table-row>
          <table:table-cell table:style-name="7" table:number-columns-spanned="3">
            <table:covered-table-cell/>
            <table:covered-table-cell/>
            <text:p text:style-name="s1"/>
            <text:h text:outline-level="1" text:style-name="s3"><text:bookmark text:name="anchor22002"/>Этап 2. Проверка знания требований охраны труда</text:h>
            <text:p text:style-name="s1"/>
          </table:table-cell>
        </table:table-row>
        <table:table-row>
          <table:table-cell table:style-name="7">
            <text:p text:style-name="s16_fi0"><text:bookmark text:name="anchor22021"/>2.1. Количество правильных ответов на 20 вопросов и затраченное время</text:p>
          </table:table-cell>
          <table:table-cell table:style-name="5">
            <text:p text:style-name="s16_fi0">Результат проверки знаний осуществляется автоматически в личном кабинете участника</text:p>
          </table:table-cell>
          <table:table-cell table:style-name="5">
            <text:p text:style-name="s16_fi0">Каждый правильный ответ - 10 баллов. Места в рейтинге сортируются по баллам, если у нескольких участников одинаковое количество баллов, то места этих участников сортируются по времени прохождения</text:p>
          </table:table-cell>
        </table:table-row>
        <table:table-row>
          <table:table-cell table:style-name="7">
            <text:p text:style-name="s16_fi0">Итоговые баллы по блоку</text:p>
          </table:table-cell>
          <table:table-cell table:style-name="5">
            <text:p text:style-name="s16_fi0">-</text:p>
          </table:table-cell>
          <table:table-cell table:style-name="5">
            <text:p text:style-name="s16_fi0">Рассчитывается как сумма баллов по показателям (максимально - 200 баллов)</text:p>
          </table:table-cell>
        </table:table-row>
        <table:table-row>
          <table:table-cell table:style-name="7" table:number-columns-spanned="3">
            <table:covered-table-cell/>
            <table:covered-table-cell/>
            <text:p text:style-name="s1"/>
            <text:h text:outline-level="1" text:style-name="s3"><text:bookmark text:name="anchor22003"/>Этап 3. Видеопрезентация проекта лучшей практики органа исполнительной власти по труду субъекта Российской Федерации по осуществлению государственного управления охраной труда на региональном уровне</text:h>
            <text:p text:style-name="s1"/>
          </table:table-cell>
        </table:table-row>
        <table:table-row>
          <table:table-cell table:style-name="7">
            <text:p text:style-name="s16_fi0"><text:bookmark text:name="anchor22031"/>3.1. Максимальная длительность 3 минуты</text:p>
          </table:table-cell>
          <table:table-cell table:style-name="5">
            <text:p text:style-name="s16_fi0">Хронометраж видео</text:p>
          </table:table-cell>
          <table:table-cell table:style-name="5">
            <text:p text:style-name="s16_fi0">Длительность не более 3 минут - 10 баллов;</text:p>
            <text:p text:style-name="s16_fi0">за превышение максимальной длительности более чем на 20 секунд - 0 баллов</text:p>
          </table:table-cell>
        </table:table-row>
        <table:table-row>
          <table:table-cell table:style-name="7">
            <text:p text:style-name="s16_fi0"><text:bookmark text:name="anchor22032"/>3.2. Представление конкретных результатов внедрения лучшей практики</text:p>
          </table:table-cell>
          <table:table-cell table:style-name="5">
            <text:p text:style-name="s16_fi0">Видеопрезентация согласно требованиям, установленным в <text:a xlink:type="simple" xlink:href="#anchor23000">приложении № 3</text:a> к настоящему Положению</text:p>
          </table:table-cell>
          <table:table-cell table:style-name="5">
            <text:p text:style-name="s16_fi0">Наличие количественно измеримых результатов, отраженных в графиках, диаграммах или иллюстрациях - 50 баллов; отсутствие информации о результатах - 0 баллов</text:p>
          </table:table-cell>
        </table:table-row>
        <table:table-row>
          <table:table-cell table:style-name="7">
            <text:p text:style-name="s16_fi0"><text:bookmark text:name="anchor22033"/>3.3. Наличие рекомендаций по тиражированию лучшей практики в других субъектах Российской Федерации</text:p>
          </table:table-cell>
          <table:table-cell table:style-name="5">
            <text:p text:style-name="s16_fi0">Видеопрезентация согласно требованиям, установленным в <text:a xlink:type="simple" xlink:href="#anchor23000">приложении № 3</text:a> к настоящему Положению</text:p>
          </table:table-cell>
          <table:table-cell table:style-name="5">
            <text:p text:style-name="s16_fi0">Наличие рекомендаций - 40 баллов;</text:p>
            <text:p text:style-name="s16_fi0">отсутствие рекомендаций - 0 баллов</text:p>
          </table:table-cell>
        </table:table-row>
        <table:table-row>
          <table:table-cell table:style-name="7">
            <text:p text:style-name="s16_fi0">Итоговые баллы по блоку</text:p>
          </table:table-cell>
          <table:table-cell table:style-name="5">
            <text:p text:style-name="s16_fi0">-</text:p>
          </table:table-cell>
          <table:table-cell table:style-name="5">
            <text:p text:style-name="s16_fi0">Рассчитывается как сумма баллов по показателям (максимально - 100 баллов)</text:p>
          </table:table-cell>
        </table:table-row>
      </table:table>
      <text:p text:style-name="s1"/>
      <text:p text:style-name="s1_right_fi698"><text:bookmark text:name="anchor23000"/><text:span text:style-name="s10">Приложение № 3
к <text:a xlink:type="simple" xlink:href="#anchor2000">Положению</text:a> о Всероссийском конкурсе
"Лучший орган исполнительной власти
субъекта Российской Федерации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Требования к видеопрезентации</text:h>
      <text:p text:style-name="s1"/>
      <text:p text:style-name="s1"><text:bookmark text:name="anchor23001"/>1. Видеопрезентация должна включать в себя:</text:p>
      <text:p text:style-name="s1">информационную заставку с презентацией об органе исполнительной власти субъекта Российской Федерации;</text:p>
      <text:p text:style-name="s1">позицию и отношение руководства органа исполнительной власти субъекта Российской Федерации в области охраны труда к вопросам охраны труда с оценкой роли и значимости охраны труда;</text:p>
      <text:p text:style-name="s1">демонстрацию лучшей практики органа исполнительной власти по труду субъекта Российской Федерации по осуществлению государственного управления охраной труда на региональном уровне информацию о достигнутых при реализации практических решений результатов (полученных эффектов);</text:p>
      <text:p text:style-name="s1">графики, диаграммы, иллюстрации, демонстрирующие количественно измеримые результаты реализации практических решений.</text:p>
      <text:p text:style-name="s1">Допускается:</text:p>
      <text:p text:style-name="s1">наличие музыкального фона видеопрезентации (за исключением музыки, использование которой может повлечь нарушение авторских прав);</text:p>
      <text:p text:style-name="s1">креативный подход к видеопрезентации;</text:p>
      <text:p text:style-name="s1">использование устоявшихся выражений, например, СИЗ (средство индивидуальной защиты) и т.п.</text:p>
      <text:p text:style-name="s1"><text:bookmark text:name="anchor23002"/>2. Структура видеопрезентации:</text:p>
      <text:p text:style-name="s1">логичное построение (введение, основная часть, заключение);</text:p>
      <text:p text:style-name="s1">наличие четкой структуры демонстрации лучших практических решений (например: определение проблемы, решение, результаты).</text:p>
      <text:p text:style-name="s1"><text:bookmark text:name="anchor23003"/>3. Требования к формату (технические требования) видеопрезентации:</text:p>
      <text:p text:style-name="s1">видеопрезентация должна быть в формате видеоролика с максимальной длительностью - не более 3 минут (при превышении максимальной длительности видеоролика более чем на 20 секунд баллы не начисляются);</text:p>
      <text:p text:style-name="s1">для монтажа видеоролика может быть использована любая программа на усмотрение участника;</text:p>
      <text:p text:style-name="s1">формат видеоролика - МР4.</text:p>
      <text:p text:style-name="s1"/>
      <text:p text:style-name="s1_right_fi698"><text:bookmark text:name="anchor24000"/><text:span text:style-name="s10">Приложение № 4
к <text:a xlink:type="simple" xlink:href="#anchor2000">Положению</text:a> о Всероссийском конкурсе
"Лучший орган исполнительной власти
субъекта Российской Федерации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Ранжированный перечень заявок на участие во Всероссийском конкурсе</text:h>
      <text:p text:style-name="s1"/>
      <table:table table:name="10220" table:style-name="10220">
        <table:table-column table:style-name="1260"/>
        <table:table-column table:style-name="4200"/>
        <table:table-column table:style-name="2660"/>
        <table:table-column table:style-name="2100"/>
        <table:table-row>
          <table:table-cell table:style-name="15">
            <text:p text:style-name="s1_center_fi0">Ранг</text:p>
          </table:table-cell>
          <table:table-cell table:style-name="13">
            <text:p text:style-name="s1_center_fi0">Наименование юридического лица, являющегося претендентом на призовые места</text:p>
          </table:table-cell>
          <table:table-cell table:style-name="13">
            <text:p text:style-name="s1_center_fi0">Юридический адрес претендента на призовые места</text:p>
          </table:table-cell>
          <table:table-cell table:style-name="13">
            <text:p text:style-name="s1_center_fi0">Сумма баллов</text:p>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row>
      </table:table>
      <text:p text:style-name="s1"/>
      <text:p text:style-name="s2_preformatted11">Председатель Конкурсной</text:p>
      <text:p text:style-name="s2_preformatted11">комиссии:<text:s text:c="21"/>_______________<text:s text:c="3"/>_________________________</text:p>
      <text:p text:style-name="s2_preformatted11"><text:s text:c="33"/>(подпись)<text:s text:c="14"/>(Ф.И.О.)</text:p>
      <text:p text:style-name="s1"/>
      <text:p text:style-name="s2_preformatted11">Члены Конкурсной комиссии:<text:s text:c="4"/>_______________<text:s text:c="3"/>_________________________</text:p>
      <text:p text:style-name="s2_preformatted11"><text:s text:c="33"/>(подпись)<text:s text:c="14"/>(Ф.И.О.)</text:p>
      <text:p text:style-name="s2_preformatted11"><text:s text:c="30"/>_______________<text:s text:c="3"/>_________________________</text:p>
      <text:p text:style-name="s2_preformatted11"><text:s text:c="33"/>(подпись)<text:s text:c="14"/>(Ф.И.О.)</text:p>
      <text:p text:style-name="s2_preformatted11"><text:s text:c="30"/>_______________<text:s text:c="3"/>_________________________</text:p>
      <text:p text:style-name="s2_preformatted11"><text:s text:c="33"/>(подпись)<text:s text:c="14"/>(Ф.И.О.)</text:p>
      <text:p text:style-name="s1"/>
      <text:p text:style-name="s1_right_fi698"><text:bookmark text:name="anchor25000"/><text:span text:style-name="s10">Приложение № 5
к <text:a xlink:type="simple" xlink:href="#anchor2000">Положению</text:a> о Всероссийском конкурсе
"Лучший орган исполнительной власти
субъекта Российской Федерации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Итоговый перечень победителей и призеров Всероссийского конкурса</text:h>
      <text:p text:style-name="s1"/>
      <table:table table:name="10220" table:style-name="10220">
        <table:table-column table:style-name="1120"/>
        <table:table-column table:style-name="2940"/>
        <table:table-column table:style-name="2660"/>
        <table:table-column table:style-name="1960"/>
        <table:table-column table:style-name="1540"/>
        <table:table-row>
          <table:table-cell table:style-name="15">
            <text:p text:style-name="s1_center_fi0">N
п/п</text:p>
          </table:table-cell>
          <table:table-cell table:style-name="13">
            <text:p text:style-name="s1_center_fi0">Наименование юридического лица</text:p>
          </table:table-cell>
          <table:table-cell table:style-name="13">
            <text:p text:style-name="s1_center_fi0">Юридический адрес</text:p>
          </table:table-cell>
          <table:table-cell table:style-name="13">
            <text:p text:style-name="s1_center_fi0">Сумма баллов</text:p>
          </table:table-cell>
          <table:table-cell table:style-name="13">
            <text:p text:style-name="s1_center_fi0">Место</text:p>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row>
      </table:table>
      <text:p text:style-name="s1"/>
      <text:p text:style-name="s2_preformatted11">Председатель Конкурсной</text:p>
      <text:p text:style-name="s2_preformatted11">комиссии:<text:s text:c="21"/>_______________<text:s text:c="3"/>_________________________</text:p>
      <text:p text:style-name="s2_preformatted11"><text:s text:c="33"/>(подпись)<text:s text:c="14"/>(Ф.И.О.)</text:p>
      <text:p text:style-name="s1"/>
      <text:p text:style-name="s2_preformatted11">Члены Конкурсной комиссии:<text:s text:c="4"/>_______________<text:s text:c="3"/>_________________________</text:p>
      <text:p text:style-name="s2_preformatted11"><text:s text:c="33"/>(подпись)<text:s text:c="14"/>(Ф.И.О.)</text:p>
      <text:p text:style-name="s2_preformatted11"><text:s text:c="30"/>_______________<text:s text:c="3"/>_________________________</text:p>
      <text:p text:style-name="s2_preformatted11"><text:s text:c="33"/>(подпись)<text:s text:c="14"/>(Ф.И.О.)</text:p>
      <text:p text:style-name="s2_preformatted11"><text:s text:c="30"/>_______________<text:s text:c="3"/>_________________________</text:p>
      <text:p text:style-name="s2_preformatted11"><text:s text:c="33"/>(подпись)<text:s text:c="14"/>(Ф.И.О.)</text:p>
      <text:p text:style-name="s1"/>
      <text:p text:style-name="s1_right_fi698"><text:bookmark text:name="anchor3000"/><text:span text:style-name="s10">Приложение № 3
к <text:a xlink:type="simple" xlink:href="#anchor0">приказу</text:a> Министерства труда
и социальной защиты
Российской Федерации
от 5 июня 2026 г. № 244</text:span></text:p>
      <text:p text:style-name="s1"/>
      <text:h text:outline-level="1" text:style-name="s3">Положение
о Всероссийском конкурсе "Лучшие цифровые решения по охране труда"</text:h>
      <text:p text:style-name="s1"/>
      <text:h text:outline-level="1" text:style-name="s3"><text:bookmark text:name="anchor3100"/>I. Общие положения</text:h>
      <text:p text:style-name="s1"/>
      <text:p text:style-name="s1"><text:bookmark text:name="anchor3001"/>1. Настоящее Положение устанавливает порядок организации, проведения и подведения итогов Всероссийского конкурса "Лучшие цифровые решения по охране труда" (далее - Всероссийский конкурс).</text:p>
      <text:p text:style-name="s1"><text:bookmark text:name="anchor3002"/>2. Подготовка и проведение Всероссийского конкурса, а также подведение его итогов осуществляются в соответствии с настоящим Положением.</text:p>
      <text:p text:style-name="s1"><text:bookmark text:name="anchor3003"/>3. Целью проведения Всероссийского конкурса является: стимулирование цифровизации процессов охраны труда в организациях; развития цифровых решений в области охраны труда; предоставление организациям информации о существующих и цифровых решениях в области охраны труда.</text:p>
      <text:p text:style-name="s1"><text:bookmark text:name="anchor3004"/>4. Участие во Всероссийском конкурсе добровольное и осуществляется на безвозмездной основе.</text:p>
      <text:p text:style-name="s1"><text:bookmark text:name="anchor3005"/>5. По каждой номинации Всероссийского конкурса определяются один победитель, занявший первое место, и два призера конкурса, занявшие второе и третье места; участникам Всероссийского конкурса, занявшим с 4 по 10 место, вручается диплом участника.</text:p>
      <text:p text:style-name="s1"><text:bookmark text:name="anchor3006"/>6. Участие организаций во Всероссийском конкурсе осуществляется на основе самовыдвижения. Участниками Всероссийского конкурса могут быть юридические лица независимо от организационно-правовой формы и формы собственности, а также индивидуальные предприниматели, осуществляющие свою деятельность на территории Российской Федерации, при условии наличия у них исключительных прав на ИТ-решение.</text:p>
      <text:p text:style-name="s1"><text:bookmark text:name="anchor3007"/>7. Всероссийский конкурс проводится по следующим номинациям:</text:p>
      <text:p text:style-name="s1"><text:bookmark text:name="anchor3071"/>а) лучшие цифровые решения по учету, анализу данных и автоматизации процессов системы управления охраной труда;</text:p>
      <text:p text:style-name="s1"><text:bookmark text:name="anchor3072"/>б) лучшие цифровые решения в области обучения и оценки профессиональной пригодности работников организаций (в то числе AR, VR).</text:p>
      <text:p text:style-name="s1">По результатам Всероссийского конкурса в каждой номинации определяются:</text:p>
      <text:p text:style-name="s1"><text:bookmark text:name="anchor3701"/>а) победитель Всероссийского конкурса с указанием номинации;</text:p>
      <text:p text:style-name="s1"><text:bookmark text:name="anchor3702"/>б) серебряный призер Всероссийского конкурса с указанием номинации;</text:p>
      <text:p text:style-name="s1"><text:bookmark text:name="anchor3703"/>в) бронзовый призер Всероссийского конкурса с указанием номинации.</text:p>
      <text:p text:style-name="s1"/>
      <text:h text:outline-level="1" text:style-name="s3"><text:bookmark text:name="anchor3200"/>II. Организация проведения Всероссийского конкурса, конкурсная комиссия</text:h>
      <text:p text:style-name="s1"/>
      <text:p text:style-name="s1"><text:bookmark text:name="anchor3008"/>8. Определение победителей и призеров Всероссийского конкурса в номинациях осуществляется конкурсной комиссией.</text:p>
      <text:p text:style-name="s1"><text:bookmark text:name="anchor3009"/>9. Конкурсная комиссия состоит из нечетного числа членов в количестве не менее 7 человек, включая председателя конкурсной комиссии, состав которой утвержден настоящим приказом согласно <text:a xlink:type="simple" xlink:href="#anchor7000">приложению № 7</text:a>.</text:p>
      <text:p text:style-name="s1"><text:bookmark text:name="anchor3010"/>10. Конкурсная комиссия осуществляет следующие функции:</text:p>
      <text:p text:style-name="s1">организация и координация работ по подготовке и проведению Всероссийского конкурса;</text:p>
      <text:p text:style-name="s1">определение организационно-регламентирующих документов и сценариев проведения этапов Всероссийского конкурса;</text:p>
      <text:p text:style-name="s1">определение и утверждение победителей и призеров Всероссийского конкурса, порядок их награждения и поощрения;</text:p>
      <text:p text:style-name="s1">оказание консультативной и методической помощи участникам Всероссийского конкурса;</text:p>
      <text:p text:style-name="s1">подготовка информации и документов для рассмотрения на заседаниях конкурсной комиссии;</text:p>
      <text:p text:style-name="s1">взаимодействие с органами исполнительной власти, органами государственного надзора (контроля), с организациями для подтверждения информации, представленной участниками Всероссийского конкурса;</text:p>
      <text:p text:style-name="s1">взаимодействие с экспертным сообществом для решения отдельных вопросов при подведении итогов Всероссийского конкурса;</text:p>
      <text:p text:style-name="s1">прием и рассмотрение заявок участников на участие в конкурсе во Всероссийском конкурсе (<text:a xlink:type="simple" xlink:href="#anchor31000">приложение № 1</text:a> к настоящему Положению);</text:p>
      <text:p text:style-name="s1">сверка наличия и оценка соответствия документов, приложенных к заявке, наличия подтверждающих документов в соответствии c показателями и критериями оценки Всероссийского конкурса (<text:a xlink:type="simple" xlink:href="#anchor32000">приложение № 2</text:a> к настоящему Положению);</text:p>
      <text:p text:style-name="s1">балльную оценку ИТ-решения по критериям оценки (<text:a xlink:type="simple" xlink:href="#anchor33000">приложение № 3</text:a> к настоящему Положению);</text:p>
      <text:p text:style-name="s1">формирование ранжированного перечня претендентов на призовые места, допущенных к участию в финальном этапе по каждой номинации (<text:a xlink:type="simple" xlink:href="#anchor34000">приложение № 4</text:a> к настоящему Положению);</text:p>
      <text:p text:style-name="s1">формирование итогового перечня победителей и призеров Всероссийского конкурса (<text:a xlink:type="simple" xlink:href="#anchor35000">приложение № 5</text:a> к настоящему Положению).</text:p>
      <text:p text:style-name="s1"><text:bookmark text:name="anchor3011"/>11. Решение конкурсной комиссии принимается открытым голосованием на заседании конкурсной комиссии. Заседание конкурсной комиссии считается правомочным, если на нем присутствует не менее двух третей членов конкурсной комиссии.</text:p>
      <text:p text:style-name="s1"><text:bookmark text:name="anchor3012"/>12. Решение конкурсной комиссии считается принятым, если оно получило простое большинство голосов присутствующих на заседании членов конкурсной комиссии. Решение конкурсной комиссии оформляется протоколом.</text:p>
      <text:p text:style-name="s1"/>
      <text:h text:outline-level="1" text:style-name="s3"><text:bookmark text:name="anchor3300"/>III. Сроки и порядок проведения Всероссийского конкурса</text:h>
      <text:p text:style-name="s1"/>
      <text:p text:style-name="s1"><text:bookmark text:name="anchor3013"/>13. Всероссийский конкурс проходит в заочном формате в один этап.</text:p>
      <text:p text:style-name="s1"><text:bookmark text:name="anchor3014"/>14. Участники Всероссийского конкурса в течение не более 30 календарных дней со дня объявления Всероссийского конкурса проходят самостоятельную регистрацию на интернет-ресурсе и в личном кабинете заполняют электронную форму заявки на участие во Всероссийском конкурсе (<text:a xlink:type="simple" xlink:href="#anchor31000">приложение № 1</text:a> к настоящему Положению). При регистрации организация подтверждает согласие на участие во Всероссийском конкурсе, ознакомление с порядком проведения Всероссийского конкурса, согласие на обработку персональных данных, гарантирует достоверность представленных сведений. При подаче заявления конкурсант указывает сведения для оценки заявки, а также сумму баллов, определенную им в соответствии с критериями оценки.</text:p>
      <text:p text:style-name="s1"><text:bookmark text:name="anchor3015"/>15. К заявке на участие во Всероссийском конкурсе (<text:a xlink:type="simple" xlink:href="#anchor31000">приложение № 1</text:a> к настоящему Положению) участниками прилагаются сведения для оценки (<text:a xlink:type="simple" xlink:href="#anchor32000">приложение № 2</text:a> к настоящему Положению).</text:p>
      <text:p text:style-name="s1"><text:bookmark text:name="anchor3016"/>16. В случае несоответствия номинации, указанной в заявке, содержанию заявки на участие во Всероссийском конкурсе, такая заявка не рассматривается.</text:p>
      <text:p text:style-name="s1"><text:bookmark text:name="anchor3017"/>17. Если в заявке на участие во Всероссийском конкурсе представлены не все документы, предусмотренные настоящим положением, то заявка не допускается к Всероссийскому конкурсу.</text:p>
      <text:p text:style-name="s1"><text:bookmark text:name="anchor3018"/>18. Балльная оценка по каждому показателю и итоговая балльная оценка рассчитываются в соответствии с показателями и критериями Всероссийского конкурса (<text:a xlink:type="simple" xlink:href="#anchor33000">приложение № 3</text:a> к настоящему Положению). Итоговая оценка участника определяется путем суммирования баллов по всем показателям.</text:p>
      <text:p text:style-name="s1"><text:bookmark text:name="anchor3019"/>19. Рассмотрение заявок на участие во Всероссийском конкурсе осуществляется по каждой номинации отдельно.</text:p>
      <text:p text:style-name="s1"><text:bookmark text:name="anchor3020"/>20. По каждой номинации конкурсная комиссия определяет предварительный перечень участников Всероссийского конкурса, которые могут претендовать на призовые места (далее - претенденты на призовые места). По каждой номинации может быть определено не более 3 претендентов на призовые места.</text:p>
      <text:p text:style-name="s1"><text:bookmark text:name="anchor3021"/>21. Конкурсная комиссия осуществляет подготовку ранжированного перечня претендентов на призовые места, допущенных к участию в финальном этапе по каждой номинации (<text:a xlink:type="simple" xlink:href="#anchor34000">приложение № 4</text:a> к настоящему Положению), в котором указывается предварительный перечень претендентов на призовые места по каждой номинации.</text:p>
      <text:p text:style-name="s1"><text:bookmark text:name="anchor3022"/>22. Конкурсная комиссия проводит анализ представленных первыми 10 претендентами на призовые места документов, подтверждающих достоверность представленных в заявке сведений, а также проверку достоверности балльных оценок, указанных в заявках претендентов на призовые места.</text:p>
      <text:p text:style-name="s1"><text:bookmark text:name="anchor3023"/>23. Если в ходе проверки в заявке претендента на призовые места выявлены ошибки при определении балльной оценки и при этом данные, представленные в заявке на участие во Всероссийском конкурсе, являются достоверными, то балльная оценка по решению конкурсной комиссии может быть скорректирована.</text:p>
      <text:p text:style-name="s1"><text:bookmark text:name="anchor3024"/>24. Победителями в номинациях Всероссийского конкурса признаются участники, набравшие наибольшее количество баллов по Российской Федерации.</text:p>
      <text:p text:style-name="s1"><text:bookmark text:name="anchor3025"/>25. Если два и более участника набрали одинаковое количество баллов, то победители и (или) призеры Всероссийского конкурса в номинации определяются решением конкурсной комиссии.</text:p>
      <text:p text:style-name="s1"><text:bookmark text:name="anchor3026"/>26. Утверждение победителей и призеров Всероссийского конкурса и подведение его итогов осуществляет конкурсная комиссия.</text:p>
      <text:p text:style-name="s1"/>
      <text:h text:outline-level="1" text:style-name="s3"><text:bookmark text:name="anchor3400"/>IV. Награждение победителей Всероссийского конкурса</text:h>
      <text:p text:style-name="s1"/>
      <text:p text:style-name="s1"><text:bookmark text:name="anchor3029"/>29. Победитель и призеры Всероссийского конкурса получают следующие поощрения:</text:p>
      <text:p text:style-name="s1"><text:bookmark text:name="anchor3291"/>а) победитель Всероссийского конкурса - золотая медаль и диплом победителя Конкурса со статусом "Лучшие цифровые решения по охране труда" с указанием номинации;</text:p>
      <text:p text:style-name="s1"><text:bookmark text:name="anchor3292"/>б) серебряный призер Всероссийского конкурса - серебряная медаль и диплом призера Конкурса со статусом "Второе место во Всероссийском конкурсе "Лучшие цифровые решения по охране труда" с указанием номинации;</text:p>
      <text:p text:style-name="s1"><text:bookmark text:name="anchor3293"/>в) бронзовый призер Всероссийского конкурса - бронзовая медаль и диплом призера Конкурса со статусом "Третье место во Всероссийском конкурсе "Лучшие цифровые решения по охране труда" с указанием номинации.</text:p>
      <text:p text:style-name="s1"><text:bookmark text:name="anchor3030"/>30. Все финалисты получают диплом "Финалист Всероссийского конкурса "Лучшие цифровые решения по охране труда" с указанием номинации.</text:p>
      <text:p text:style-name="s1"><text:bookmark text:name="anchor3031"/>31. Торжественная церемония награждения победителей, призеров и финалистов Всероссийского конкурса проводится в рамках Всероссийской недели охраны труда.</text:p>
      <text:p text:style-name="s1"><text:bookmark text:name="anchor3032"/>32. Конкурсная комиссия вправе в зависимости от количества и структуры поданных для участия во Всероссийском конкурсе заявок установить дополнительные награды и поощрения.</text:p>
      <text:p text:style-name="s1"><text:bookmark text:name="anchor3033"/>33. Органы исполнительной власти субъекта Российской Федерации в области охраны труда, вправе установить дополнительные номинации и поощрительные призы для участников Всероссийского конкурса.</text:p>
      <text:p text:style-name="s1"/>
      <text:p text:style-name="s1_right_fi698"><text:bookmark text:name="anchor31000"/><text:span text:style-name="s10">Приложение № 1
к <text:a xlink:type="simple" xlink:href="#anchor3000">Положению</text:a> о всероссийском
конкурсе "Лучшие цифровые решения
по охране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Форма заявки на участие во Всероссийском конкурсе</text:h>
      <text:p text:style-name="s1"/>
      <text:h text:outline-level="1" text:style-name="s3">ЗАЯВЛЕНИЕ
об участии во Всероссийском конкурсе "Лучшие цифровые решения по охране труда"</text:h>
      <text:p text:style-name="s1"/>
      <text:p text:style-name="s2_preformatted11">_________________________________________________________________________</text:p>
      <text:p text:style-name="s2_preformatted11"><text:s text:c="18"/>(полное наименование организации)</text:p>
      <text:p text:style-name="s1"/>
      <text:p text:style-name="s1">заявляет о своем намерении принять участие во Всероссийском конкурсе "Лучшие цифровые решения по охране труда", проводимом в 20__ году в номинации:</text:p>
      <text:p text:style-name="s1">"Лучшие цифровые решения по учету, анализу данных и автоматизации процессов системы управления охраной труда"</text:p>
      <text:p text:style-name="s1">"Лучшие цифровые решения в области обучения и оценки профессиональной пригодности работников организаций (в то числе AR, VR)</text:p>
      <text:p text:style-name="s1"/>
      <table:table table:name="10220" table:style-name="10220">
        <table:table-column table:style-name="700"/>
        <table:table-column table:style-name="3920"/>
        <table:table-column table:style-name="5600"/>
        <table:table-row>
          <table:table-cell table:style-name="15">
            <text:p text:style-name="s1_center_fi0"><text:bookmark text:name="anchor31001"/>1</text:p>
          </table:table-cell>
          <table:table-cell table:style-name="13">
            <text:p text:style-name="s16_fi0">Владелец ИТ-решения</text:p>
          </table:table-cell>
          <table:table-cell table:style-name="13">
            <text:p text:style-name="s1"/>
          </table:table-cell>
        </table:table-row>
        <table:table-row>
          <table:table-cell table:style-name="7">
            <text:p text:style-name="s1_center_fi0"><text:bookmark text:name="anchor31011"/>1.1</text:p>
          </table:table-cell>
          <table:table-cell table:style-name="5">
            <text:p text:style-name="s16_fi0">ИНН организации</text:p>
          </table:table-cell>
          <table:table-cell table:style-name="5">
            <text:p text:style-name="s16_fi0">Индивидуальный номер налогоплательщика</text:p>
          </table:table-cell>
        </table:table-row>
        <table:table-row>
          <table:table-cell table:style-name="7">
            <text:p text:style-name="s1_center_fi0"><text:bookmark text:name="anchor31012"/>1.2</text:p>
          </table:table-cell>
          <table:table-cell table:style-name="5">
            <text:p text:style-name="s16_fi0">Наименование организации</text:p>
          </table:table-cell>
          <table:table-cell table:style-name="5">
            <text:p text:style-name="s16_fi0">Полное наименование юридического лица или Ф.И.О. ИП</text:p>
          </table:table-cell>
        </table:table-row>
        <table:table-row>
          <table:table-cell table:style-name="7">
            <text:p text:style-name="s1_center_fi0"><text:bookmark text:name="anchor31013"/>1.3</text:p>
          </table:table-cell>
          <table:table-cell table:style-name="5">
            <text:p text:style-name="s16_fi0">Субъект Российской Федерации</text:p>
          </table:table-cell>
          <table:table-cell table:style-name="5">
            <text:p text:style-name="s1"/>
          </table:table-cell>
        </table:table-row>
        <table:table-row>
          <table:table-cell table:style-name="7">
            <text:p text:style-name="s1_center_fi0"><text:bookmark text:name="anchor31014"/>1.4</text:p>
          </table:table-cell>
          <table:table-cell table:style-name="5">
            <text:p text:style-name="s16_fi0">Адрес организации</text:p>
          </table:table-cell>
          <table:table-cell table:style-name="5">
            <text:p text:style-name="s16_fi0">Юридический адрес организации</text:p>
          </table:table-cell>
        </table:table-row>
        <table:table-row>
          <table:table-cell table:style-name="7">
            <text:p text:style-name="s1_center_fi0"><text:bookmark text:name="anchor31015"/>1.5</text:p>
          </table:table-cell>
          <table:table-cell table:style-name="5">
            <text:p text:style-name="s16_fi0">Должность руководителя</text:p>
          </table:table-cell>
          <table:table-cell table:style-name="5">
            <text:p text:style-name="s16_fi0">Должность руководителя</text:p>
          </table:table-cell>
        </table:table-row>
        <table:table-row>
          <table:table-cell table:style-name="7">
            <text:p text:style-name="s1_center_fi0"><text:bookmark text:name="anchor31016"/>1.6</text:p>
          </table:table-cell>
          <table:table-cell table:style-name="5">
            <text:p text:style-name="s16_fi0">Ф.И.О. руководителя</text:p>
          </table:table-cell>
          <table:table-cell table:style-name="5">
            <text:p text:style-name="s16_fi0">Фамилия, Имя, Отчество (при наличии) руководителя</text:p>
          </table:table-cell>
        </table:table-row>
        <table:table-row>
          <table:table-cell table:style-name="7">
            <text:p text:style-name="s1_center_fi0"><text:bookmark text:name="anchor31017"/>1.7</text:p>
          </table:table-cell>
          <table:table-cell table:style-name="5">
            <text:p text:style-name="s16_fi0">Телефон</text:p>
          </table:table-cell>
          <table:table-cell table:style-name="5">
            <text:p text:style-name="s16_fi0">Телефон организации</text:p>
          </table:table-cell>
        </table:table-row>
        <table:table-row>
          <table:table-cell table:style-name="7">
            <text:p text:style-name="s1_center_fi0"><text:bookmark text:name="anchor31018"/>1.8</text:p>
          </table:table-cell>
          <table:table-cell table:style-name="5">
            <text:p text:style-name="s16_fi0">Электронная почта</text:p>
          </table:table-cell>
          <table:table-cell table:style-name="5">
            <text:p text:style-name="s16_fi0">Адрес электронной почты организации</text:p>
          </table:table-cell>
        </table:table-row>
        <table:table-row>
          <table:table-cell table:style-name="7">
            <text:p text:style-name="s1_center_fi0"><text:bookmark text:name="anchor31019"/>1.9</text:p>
          </table:table-cell>
          <table:table-cell table:style-name="5">
            <text:p text:style-name="s16_fi0">Официальный сайт</text:p>
          </table:table-cell>
          <table:table-cell table:style-name="5">
            <text:p text:style-name="s16_fi0">Адрес официального сайта организации</text:p>
          </table:table-cell>
        </table:table-row>
        <table:table-row>
          <table:table-cell table:style-name="7">
            <text:p text:style-name="s1_center_fi0"><text:bookmark text:name="anchor31002"/>2</text:p>
          </table:table-cell>
          <table:table-cell table:style-name="5">
            <text:p text:style-name="s16_fi0">Контакты</text:p>
          </table:table-cell>
          <table:table-cell table:style-name="5">
            <text:p text:style-name="s1"/>
          </table:table-cell>
        </table:table-row>
        <table:table-row>
          <table:table-cell table:style-name="7">
            <text:p text:style-name="s1_center_fi0"><text:bookmark text:name="anchor31021"/>2.1</text:p>
          </table:table-cell>
          <table:table-cell table:style-name="5">
            <text:p text:style-name="s16_fi0">Должность контактного лица</text:p>
          </table:table-cell>
          <table:table-cell table:style-name="5">
            <text:p text:style-name="s16_fi0">Должность контактного лица</text:p>
          </table:table-cell>
        </table:table-row>
        <table:table-row>
          <table:table-cell table:style-name="7">
            <text:p text:style-name="s1_center_fi0"><text:bookmark text:name="anchor31022"/>2.2</text:p>
          </table:table-cell>
          <table:table-cell table:style-name="5">
            <text:p text:style-name="s16_fi0">Ф.И.О. контактного лица</text:p>
          </table:table-cell>
          <table:table-cell table:style-name="5">
            <text:p text:style-name="s16_fi0">Фамилия, Имя, Отчество (при наличии) контактного лица</text:p>
          </table:table-cell>
        </table:table-row>
        <table:table-row>
          <table:table-cell table:style-name="7">
            <text:p text:style-name="s1_center_fi0"><text:bookmark text:name="anchor31023"/>2.3</text:p>
          </table:table-cell>
          <table:table-cell table:style-name="5">
            <text:p text:style-name="s16_fi0">Телефон</text:p>
          </table:table-cell>
          <table:table-cell table:style-name="5">
            <text:p text:style-name="s16_fi0">Телефон контактного лица</text:p>
          </table:table-cell>
        </table:table-row>
        <table:table-row>
          <table:table-cell table:style-name="7">
            <text:p text:style-name="s1_center_fi0"><text:bookmark text:name="anchor31024"/>2.4</text:p>
          </table:table-cell>
          <table:table-cell table:style-name="5">
            <text:p text:style-name="s16_fi0">Электронная почта</text:p>
          </table:table-cell>
          <table:table-cell table:style-name="5">
            <text:p text:style-name="s16_fi0">Электронная почта контактного лица</text:p>
          </table:table-cell>
        </table:table-row>
        <table:table-row>
          <table:table-cell table:style-name="7">
            <text:p text:style-name="s1_center_fi0"><text:bookmark text:name="anchor31003"/>3</text:p>
          </table:table-cell>
          <table:table-cell table:style-name="5">
            <text:p text:style-name="s16_fi0">Описание ИТ-решения</text:p>
          </table:table-cell>
          <table:table-cell table:style-name="5">
            <text:p text:style-name="s1"/>
          </table:table-cell>
        </table:table-row>
        <table:table-row>
          <table:table-cell table:style-name="7">
            <text:p text:style-name="s1_center_fi0"><text:bookmark text:name="anchor31031"/>3.1</text:p>
          </table:table-cell>
          <table:table-cell table:style-name="5">
            <text:p text:style-name="s16_fi0">Наименование ИТ-решения</text:p>
          </table:table-cell>
          <table:table-cell table:style-name="5">
            <text:p text:style-name="s16_fi0">Наименование ИТ-решения</text:p>
          </table:table-cell>
        </table:table-row>
        <table:table-row>
          <table:table-cell table:style-name="7">
            <text:p text:style-name="s1_center_fi0"><text:bookmark text:name="anchor31032"/>3.2</text:p>
          </table:table-cell>
          <table:table-cell table:style-name="5">
            <text:p text:style-name="s16_fi0">Решаемые задачи</text:p>
          </table:table-cell>
          <table:table-cell table:style-name="5">
            <text:p text:style-name="s16_fi0">Описание решаемых задач Заказчиком с помощью ИТ-решения</text:p>
          </table:table-cell>
        </table:table-row>
        <table:table-row>
          <table:table-cell table:style-name="7">
            <text:p text:style-name="s1_center_fi0"><text:bookmark text:name="anchor31033"/>3.3</text:p>
          </table:table-cell>
          <table:table-cell table:style-name="5">
            <text:p text:style-name="s16_fi0">Эффект от внедрения (выгода заказчика, внедряющего у себя решение)</text:p>
          </table:table-cell>
          <table:table-cell table:style-name="5">
            <text:p text:style-name="s16_fi0">Качественная или количественная выгода от внедрения ИТ-решения для Заказчика</text:p>
          </table:table-cell>
        </table:table-row>
        <table:table-row>
          <table:table-cell table:style-name="7">
            <text:p text:style-name="s1_center_fi0"><text:bookmark text:name="anchor31034"/>3.4</text:p>
          </table:table-cell>
          <table:table-cell table:style-name="5">
            <text:p text:style-name="s16_fi0">Пример внедрения ИТ-решения</text:p>
          </table:table-cell>
          <table:table-cell table:style-name="5">
            <text:p text:style-name="s16_fi0">Описание внедрения и официальный отзыв Заказчика</text:p>
          </table:table-cell>
        </table:table-row>
        <table:table-row>
          <table:table-cell table:style-name="7">
            <text:p text:style-name="s1_center_fi0"><text:bookmark text:name="anchor31035"/>3.5</text:p>
          </table:table-cell>
          <table:table-cell table:style-name="5">
            <text:p text:style-name="s16_fi0">Интернет-страница ИТ-решения</text:p>
          </table:table-cell>
          <table:table-cell table:style-name="5">
            <text:p text:style-name="s16_fi0">Ссылка на официальную интернет-страницу ИТ-решения</text:p>
          </table:table-cell>
        </table:table-row>
        <table:table-row>
          <table:table-cell table:style-name="7">
            <text:p text:style-name="s1_center_fi0"><text:bookmark text:name="anchor31036"/>3.6</text:p>
          </table:table-cell>
          <table:table-cell table:style-name="5">
            <text:p text:style-name="s16_fi0">Программное решение в области IIоТ-стандарта (интернет вещей)</text:p>
          </table:table-cell>
          <table:table-cell table:style-name="5">
            <text:p text:style-name="s16_fi0">Описание соответствия представленного решения одному из трех стандартов: ISO/IEC 21823-2, ISO/IEC TR 30164, ISO/IEC TR 30166</text:p>
          </table:table-cell>
        </table:table-row>
        <table:table-row>
          <table:table-cell table:style-name="7">
            <text:p text:style-name="s1_center_fi0"><text:bookmark text:name="anchor31037"/>3.7</text:p>
          </table:table-cell>
          <table:table-cell table:style-name="5">
            <text:p text:style-name="s16_fi0">Программное решение с использованием средств искусственного интеллекта (ИИ)</text:p>
          </table:table-cell>
          <table:table-cell table:style-name="5">
            <text:p text:style-name="s16_fi0">Описание соответствия <text:a xlink:type="simple" xlink:href="http://ivo.garant.ru/document/redirect/403514326/0">ГОСТ Р 59898-2021</text:a> "Оценка качества систем искусственного интеллекта. Общие положения"</text:p>
          </table:table-cell>
        </table:table-row>
        <table:table-row>
          <table:table-cell table:style-name="7">
            <text:p text:style-name="s1_center_fi0"><text:bookmark text:name="anchor31038"/>3.8</text:p>
          </table:table-cell>
          <table:table-cell table:style-name="5">
            <text:p text:style-name="s16_fi0">Дополнительные материалы</text:p>
          </table:table-cell>
          <table:table-cell table:style-name="5">
            <text:p text:style-name="s16_fi0">Дополнительные материалы, описывающие ИТ-решение</text:p>
          </table:table-cell>
        </table:table-row>
        <table:table-row>
          <table:table-cell table:style-name="7">
            <text:p text:style-name="s1_center_fi0"><text:bookmark text:name="anchor31004"/>4</text:p>
          </table:table-cell>
          <table:table-cell table:style-name="5">
            <text:p text:style-name="s16_fi0">Промышленная эксплуатация</text:p>
          </table:table-cell>
          <table:table-cell table:style-name="5">
            <text:p text:style-name="s1"/>
          </table:table-cell>
        </table:table-row>
        <table:table-row>
          <table:table-cell table:style-name="7">
            <text:p text:style-name="s1_center_fi0"><text:bookmark text:name="anchor31041"/>4.1</text:p>
          </table:table-cell>
          <table:table-cell table:style-name="5">
            <text:p text:style-name="s16_fi0">Год запуска в промышленную эксплуатацию ИТ-решения</text:p>
          </table:table-cell>
          <table:table-cell table:style-name="5">
            <text:p text:style-name="s16_fi0">Год запуска ИТ-решения</text:p>
          </table:table-cell>
        </table:table-row>
        <table:table-row>
          <table:table-cell table:style-name="7">
            <text:p text:style-name="s1_center_fi0"><text:bookmark text:name="anchor31042"/>4.2</text:p>
          </table:table-cell>
          <table:table-cell table:style-name="5">
            <text:p text:style-name="s16_fi0">Количественные показатели промышленной эксплуатации</text:p>
          </table:table-cell>
          <table:table-cell table:style-name="5">
            <text:p text:style-name="s16_fi0">Количественное описание промышленной эксплуатации ИТ-решения</text:p>
          </table:table-cell>
        </table:table-row>
        <table:table-row>
          <table:table-cell table:style-name="7">
            <text:p text:style-name="s1_center_fi0"><text:bookmark text:name="anchor31005"/>5</text:p>
          </table:table-cell>
          <table:table-cell table:style-name="5">
            <text:p text:style-name="s16_fi0">Российские реестры</text:p>
          </table:table-cell>
          <table:table-cell table:style-name="5">
            <text:p text:style-name="s1"/>
          </table:table-cell>
        </table:table-row>
        <table:table-row>
          <table:table-cell table:style-name="7">
            <text:p text:style-name="s1_center_fi0"><text:bookmark text:name="anchor31051"/>5.1</text:p>
          </table:table-cell>
          <table:table-cell table:style-name="5">
            <text:p text:style-name="s16_fi0">Реестр программ для ЭВМ</text:p>
          </table:table-cell>
          <table:table-cell table:style-name="5">
            <text:p text:style-name="s16_fi0">Свидетельство о регистрации ИТ-решения в Реестре программ для ЭВМ Федерального Института Промышленной Собственности</text:p>
          </table:table-cell>
        </table:table-row>
        <table:table-row>
          <table:table-cell table:style-name="7">
            <text:p text:style-name="s1_center_fi0"><text:bookmark text:name="anchor31052"/>5.2</text:p>
          </table:table-cell>
          <table:table-cell table:style-name="5">
            <text:p text:style-name="s16_fi0">Единый реестр российских программ для электронных вычислительных машин и баз данных</text:p>
          </table:table-cell>
          <table:table-cell table:style-name="5">
            <text:p text:style-name="s16_fi0">Свидетельство о регистрации ИТ-решения в Едином реестре российских программ для электронных вычислительных машин и баз данных</text:p>
          </table:table-cell>
        </table:table-row>
        <table:table-row>
          <table:table-cell table:style-name="7">
            <text:p text:style-name="s1_center_fi0"><text:bookmark text:name="anchor31006"/>6</text:p>
          </table:table-cell>
          <table:table-cell table:style-name="5">
            <text:p text:style-name="s16_fi0">Демонстрационный полигон</text:p>
          </table:table-cell>
          <table:table-cell table:style-name="5">
            <text:p text:style-name="s1"/>
          </table:table-cell>
        </table:table-row>
        <table:table-row>
          <table:table-cell table:style-name="7">
            <text:p text:style-name="s1_center_fi0"><text:bookmark text:name="anchor31061"/>6.1</text:p>
          </table:table-cell>
          <table:table-cell table:style-name="5">
            <text:p text:style-name="s16_fi0">Демонстрационный полигон</text:p>
          </table:table-cell>
          <table:table-cell table:style-name="5">
            <text:p text:style-name="s16_fi0">Реквизиты подключения к демонстрационному полигону</text:p>
          </table:table-cell>
        </table:table-row>
        <table:table-row>
          <table:table-cell table:style-name="7">
            <text:p text:style-name="s1_center_fi0"><text:bookmark text:name="anchor31062"/>6.2</text:p>
          </table:table-cell>
          <table:table-cell table:style-name="5">
            <text:p text:style-name="s16_fi0">Описание сценария ознакомления с ИТ-решением</text:p>
          </table:table-cell>
          <table:table-cell table:style-name="5">
            <text:p text:style-name="s16_fi0">Описание действий на демонстрационном полигоне, показывающее решение задач ИТ-решением. Допускается представление сценария и дополнительных материалов в виде отдельных документов и файлов</text:p>
          </table:table-cell>
        </table:table-row>
      </table:table>
      <text:p text:style-name="s1"/>
      <text:p text:style-name="s1">К заявлению прилагаются следующие документы:</text:p>
      <text:p text:style-name="s1">1. сведения для оценки участника конкурса по номинации;</text:p>
      <text:p text:style-name="s1">2. скан-копия оригинала или копия выписки из единого государственного реестра юридических лиц (нужное подчеркнуть);</text:p>
      <text:p text:style-name="s1">3. скан-копия свидетельства о регистрации юридического лица.</text:p>
      <text:p text:style-name="s1">Полноту и достоверность сведений, указанных в настоящем заявлении, и прилагаемых к нему документов подтверждаем.</text:p>
      <text:p text:style-name="s1"/>
      <text:p text:style-name="s1">Реквизиты организации:</text:p>
      <text:p text:style-name="s1"/>
      <text:p text:style-name="s2_preformatted11">_________________________________________________________________________</text:p>
      <text:p text:style-name="s2_preformatted11"><text:s text:c="28"/>(юридический адрес)</text:p>
      <text:p text:style-name="s2_preformatted11">_________________________________________________________________________</text:p>
      <text:p text:style-name="s2_preformatted11"><text:s text:c="28"/>(фактический адрес)</text:p>
      <text:p text:style-name="s2_preformatted11">зарегистрирована "___" _____________ 20__ г.</text:p>
      <text:p text:style-name="s2_preformatted11">_________________________________________________________________________</text:p>
      <text:p text:style-name="s2_preformatted11"><text:s text:c="8"/>(орган, зарегистрировавший юридическое лицо - заявителя)</text:p>
      <text:p text:style-name="s2_preformatted11">ОГРН ____________________________________________________________________</text:p>
      <text:p text:style-name="s2_preformatted11">ИНН _____________________________________________________________________</text:p>
      <text:p text:style-name="s2_preformatted11">Контактная информация организации:</text:p>
      <text:p text:style-name="s2_preformatted11">_________________________________________________________________________</text:p>
      <text:p text:style-name="s2_preformatted11"><text:s text:c="12"/>(телефон, факс, адрес электронной почты и др.)</text:p>
      <text:p text:style-name="s2_preformatted11">Контактное лицо (заявитель):</text:p>
      <text:p text:style-name="s2_preformatted11">_________________________________________________________________________</text:p>
      <text:p text:style-name="s2_preformatted11"><text:s text:c="11"/>(Ф.И.О., должность, телефон, адрес электронной почты)</text:p>
      <text:p text:style-name="s1"/>
      <text:p text:style-name="s2_preformatted11">_____________________________<text:s text:c="3"/>________________<text:s text:c="3"/>______________________</text:p>
      <text:p text:style-name="s2_preformatted11"><text:s text:c="4"/>(должность заявителя)<text:s text:c="10"/>(подпись)<text:s text:c="14"/>(Ф.И.О.)</text:p>
      <text:p text:style-name="s1"/>
      <text:p text:style-name="s2_preformatted11">Руководитель организации<text:s text:c="8"/>________________<text:s text:c="3"/>______________________</text:p>
      <text:p text:style-name="s2_preformatted11"><text:s text:c="35"/>(подпись)<text:s text:c="14"/>(Ф.И.О.)</text:p>
      <text:p text:style-name="s2_preformatted11">М.П.</text:p>
      <text:p text:style-name="s2_preformatted11">Дата: "___" ______________ 20__ г.</text:p>
      <text:p text:style-name="s1"/>
      <text:p text:style-name="s1_right_fi698"><text:bookmark text:name="anchor32000"/><text:span text:style-name="s10">Приложение № 2
к <text:a xlink:type="simple" xlink:href="#anchor3000">Положению</text:a> о всероссийском конкурсе
"Лучшие цифровые решения по охране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Сведения для оценки участника всероссийского конкурса "Лучшие цифровые решения по охране труда"</text:h>
      <text:p text:style-name="s1"/>
      <table:table table:name="10246" table:style-name="10246">
        <table:table-column table:style-name="720"/>
        <table:table-column table:style-name="2798"/>
        <table:table-column table:style-name="3638"/>
        <table:table-column table:style-name="3090"/>
        <table:table-row>
          <table:table-cell table:style-name="15">
            <text:p text:style-name="s1_center_fi0">N</text:p>
          </table:table-cell>
          <table:table-cell table:style-name="13">
            <text:p text:style-name="s1_center_fi0">Наименование показателя</text:p>
          </table:table-cell>
          <table:table-cell table:style-name="13">
            <text:p text:style-name="s1_center_fi0">Критерии оценки, количество баллов</text:p>
          </table:table-cell>
          <table:table-cell table:style-name="13">
            <text:p text:style-name="s1_center_fi0">Количество баллов, выставляемое организацией/Примечание</text:p>
          </table:table-cell>
        </table:table-row>
        <table:table-row>
          <table:table-cell table:style-name="7">
            <text:p text:style-name="s1_center_fi0"><text:bookmark text:name="anchor32001"/>1</text:p>
          </table:table-cell>
          <table:table-cell table:style-name="5">
            <text:p text:style-name="s16_fi0">Уровень технического решения</text:p>
          </table:table-cell>
          <table:table-cell table:style-name="5">
            <text:p text:style-name="s16_fi0">500</text:p>
          </table:table-cell>
          <table:table-cell table:style-name="5">
            <text:p text:style-name="s1"/>
          </table:table-cell>
        </table:table-row>
        <table:table-row>
          <table:table-cell table:style-name="7">
            <text:p text:style-name="s1_center_fi0"><text:bookmark text:name="anchor32011"/>1.1</text:p>
          </table:table-cell>
          <table:table-cell table:style-name="5">
            <text:p text:style-name="s16_fi0">Актуальность решения</text:p>
          </table:table-cell>
          <table:table-cell table:style-name="5">
            <text:p text:style-name="s16_fi0">100 - Предлагаемое решение обеспечивает повышенные обязательства работодателя по выполнению государственных требований охраны труда</text:p>
            <text:p text:style-name="s16_fi0">50 - Предлагаемое решение соответствуют требованиям законодательства, но являются общепринятыми и хорошо известными</text:p>
          </table:table-cell>
          <table:table-cell table:style-name="5">
            <text:p text:style-name="s1"/>
          </table:table-cell>
        </table:table-row>
        <table:table-row>
          <table:table-cell table:style-name="7">
            <text:p text:style-name="s1_center_fi0"><text:bookmark text:name="anchor32012"/>1.2</text:p>
          </table:table-cell>
          <table:table-cell table:style-name="5">
            <text:p text:style-name="s16_fi0">Значимость достигнутых при реализации решений результатов (полученных эффектов)</text:p>
          </table:table-cell>
          <table:table-cell table:style-name="5">
            <text:p text:style-name="s16_fi0">100 - решение применимо, полученный эффект обоснован количественно и качественно, имеет высокие показатели</text:p>
            <text:p text:style-name="s16_fi0">50 - решение применимо, эффект обоснован частично эффект от предлагаемого решения отсутствует</text:p>
          </table:table-cell>
          <table:table-cell table:style-name="5">
            <text:p text:style-name="s1"/>
          </table:table-cell>
        </table:table-row>
        <table:table-row>
          <table:table-cell table:style-name="7">
            <text:p text:style-name="s1_center_fi0"><text:bookmark text:name="anchor32013"/>1.3</text:p>
          </table:table-cell>
          <table:table-cell table:style-name="5">
            <text:p text:style-name="s16_fi0">Функционал решения</text:p>
          </table:table-cell>
          <table:table-cell table:style-name="5">
            <text:p text:style-name="s16_fi0">100 - решение позволяет формировать базу данных для их хранения и учета, проводить анализ данных и формировать рекомендации по результатам анализа данных</text:p>
            <text:p text:style-name="s16_fi0">50 - решение позволяет формировать базу данных для их хранения и учета и проводить анализ данных</text:p>
            <text:p text:style-name="s16_fi0">10 - решение позволяет формировать базу данных для их хранения и учета</text:p>
          </table:table-cell>
          <table:table-cell table:style-name="5">
            <text:p text:style-name="s1"/>
          </table:table-cell>
        </table:table-row>
        <table:table-row>
          <table:table-cell table:style-name="7">
            <text:p text:style-name="s1_center_fi0"><text:bookmark text:name="anchor32014"/>1.4</text:p>
          </table:table-cell>
          <table:table-cell table:style-name="5">
            <text:p text:style-name="s16_fi0">Инновационность использованных технологий</text:p>
          </table:table-cell>
          <table:table-cell table:style-name="5">
            <text:p text:style-name="s16_fi0">100 - использование технологии искусственного интеллекта/VR-технологий/IIoT-стандарта (интернет вещей)</text:p>
            <text:p text:style-name="s16_fi0">0 - отсутствие данных технологий</text:p>
          </table:table-cell>
          <table:table-cell table:style-name="5">
            <text:p text:style-name="s1"/>
          </table:table-cell>
        </table:table-row>
        <table:table-row>
          <table:table-cell table:style-name="7">
            <text:p text:style-name="s1_center_fi0"><text:bookmark text:name="anchor32015"/>1.5</text:p>
          </table:table-cell>
          <table:table-cell table:style-name="5">
            <text:p text:style-name="s16_fi0">Интегрируемость</text:p>
          </table:table-cell>
          <table:table-cell table:style-name="5">
            <text:p text:style-name="s16_fi0">100 - обеспечена возможность интеграции баз данных с наиболее распространенными цифровыми решениями в рассматриваемой области/наличие интеграционной платформы</text:p>
            <text:p text:style-name="s16_fi0">50 - обеспечена возможность интеграции с корпоративными приложениями и базами данных</text:p>
            <text:p text:style-name="s16_fi0">0 - интеграция с другими цифровыми решениями затруднена</text:p>
          </table:table-cell>
          <table:table-cell table:style-name="5">
            <text:p text:style-name="s1"/>
          </table:table-cell>
        </table:table-row>
        <table:table-row>
          <table:table-cell table:style-name="7">
            <text:p text:style-name="s1_center_fi0"><text:bookmark text:name="anchor32002"/>2</text:p>
          </table:table-cell>
          <table:table-cell table:style-name="5">
            <text:p text:style-name="s16_fi0">Дизайн и опыт использования (UI &amp; UX)</text:p>
          </table:table-cell>
          <table:table-cell table:style-name="5">
            <text:p text:style-name="s16_fi0">300</text:p>
          </table:table-cell>
          <table:table-cell table:style-name="5">
            <text:p text:style-name="s1"/>
          </table:table-cell>
        </table:table-row>
        <table:table-row>
          <table:table-cell table:style-name="7">
            <text:p text:style-name="s1_center_fi0"><text:bookmark text:name="anchor32021"/>2.1</text:p>
          </table:table-cell>
          <table:table-cell table:style-name="5">
            <text:p text:style-name="s16_fi0">Дизайн продукта</text:p>
          </table:table-cell>
          <table:table-cell table:style-name="5">
            <text:p text:style-name="s16_fi0">50 - Цифровое решение выполнено в едином стиле, содержит качественный графический материал, контраст объекта с фоном и визуальные эффекты не перегружают и не снижают работоспособность пользователя</text:p>
            <text:p text:style-name="s16_fi0">25 - Цифровое решение выполнено в едином стиле, содержит качественный графический материал, но перегружено визуальными эффектами</text:p>
            <text:p text:style-name="s16_fi0">0 - Цифровое решение не имеет единого стиля и/или содержит некачественный графический материал</text:p>
          </table:table-cell>
          <table:table-cell table:style-name="5">
            <text:p text:style-name="s1"/>
          </table:table-cell>
        </table:table-row>
        <table:table-row>
          <table:table-cell table:style-name="7">
            <text:p text:style-name="s1_center_fi0"><text:bookmark text:name="anchor32022"/>2.2</text:p>
          </table:table-cell>
          <table:table-cell table:style-name="5">
            <text:p text:style-name="s16_fi0">Навигация по продукту</text:p>
          </table:table-cell>
          <table:table-cell table:style-name="5">
            <text:p text:style-name="s16_fi0">50 - Вариативная навигация (поиск, меню, карта, футер (подвал страницы)</text:p>
            <text:p text:style-name="s16_fi0">25 - интуитивно понятная навигация</text:p>
            <text:p text:style-name="s16_fi0">0 - отсутствие навигации</text:p>
          </table:table-cell>
          <table:table-cell table:style-name="5">
            <text:p text:style-name="s1"/>
          </table:table-cell>
        </table:table-row>
        <table:table-row>
          <table:table-cell table:style-name="7">
            <text:p text:style-name="s1_center_fi0"><text:bookmark text:name="anchor32023"/>2.3</text:p>
          </table:table-cell>
          <table:table-cell table:style-name="5">
            <text:p text:style-name="s16_fi0">Опыт использования (UX)</text:p>
          </table:table-cell>
          <table:table-cell table:style-name="5">
            <text:p text:style-name="s16_fi0">100 - структурированный контент, наличие интерактивных форм и подсказок (выпадающих меню), корректность отображения на персональных компьютерах и мобильных устройствах, доступность для людей с ограниченными возможностями</text:p>
            <text:p text:style-name="s16_fi0">50 - структурированный контент, наличие интерактивных форм и подсказок (выпадающих меню), корректность отображения на персональных компьютерах и мобильных устройствах</text:p>
            <text:p text:style-name="s16_fi0">25 - структурированный контент, наличие интерактивных форм и подсказок (выпадающих меню)</text:p>
            <text:p text:style-name="s16_fi0">0 - контент не полностью структурирован, отсутствуют (или представлены в недостаточном для пользователя объеме) подсказки и интерактивные формы</text:p>
          </table:table-cell>
          <table:table-cell table:style-name="5">
            <text:p text:style-name="s1"/>
          </table:table-cell>
        </table:table-row>
        <table:table-row>
          <table:table-cell table:style-name="7">
            <text:p text:style-name="s1_center_fi0"><text:bookmark text:name="anchor32024"/>2.4</text:p>
          </table:table-cell>
          <table:table-cell table:style-name="5">
            <text:p text:style-name="s16_fi0">Поддержка пользователей</text:p>
          </table:table-cell>
          <table:table-cell table:style-name="5">
            <text:p text:style-name="s16_fi0">100 - наличие всех видов поддержки (текстовые и видеоинструкции/руководство пользователя, онлайн-консультант, поддержка по e-mail, поддержка по телефону)</text:p>
            <text:p text:style-name="s16_fi0">75 - наличие текстовых и/или видеоинструкций/руководства пользователя, поддержки по e-mail, поддержки по телефону</text:p>
            <text:p text:style-name="s16_fi0">50 - наличие текстовых инструкций/руководства пользователя, и поддержки по e-mail или по телефону</text:p>
            <text:p text:style-name="s16_fi0">25 - наличие текстовой инструкции/руководства пользователя или поддержки по e-mail</text:p>
            <text:p text:style-name="s16_fi0">0 - отсутствие поддержки пользователей</text:p>
          </table:table-cell>
          <table:table-cell table:style-name="5">
            <text:p text:style-name="s1"/>
          </table:table-cell>
        </table:table-row>
        <table:table-row>
          <table:table-cell table:style-name="7">
            <text:p text:style-name="s1_center_fi0"><text:bookmark text:name="anchor32003"/>3</text:p>
          </table:table-cell>
          <table:table-cell table:style-name="5">
            <text:p text:style-name="s16_fi0">Российские реестры Программного обеспечения</text:p>
          </table:table-cell>
          <table:table-cell table:style-name="5">
            <text:p text:style-name="s16_fi0">200</text:p>
          </table:table-cell>
          <table:table-cell table:style-name="5">
            <text:p text:style-name="s1"/>
          </table:table-cell>
        </table:table-row>
        <table:table-row>
          <table:table-cell table:style-name="7">
            <text:p text:style-name="s1_center_fi0"><text:bookmark text:name="anchor32031"/>3.1</text:p>
          </table:table-cell>
          <table:table-cell table:style-name="5">
            <text:p text:style-name="s16_fi0">Реестр программ для ЭВМ</text:p>
          </table:table-cell>
          <table:table-cell table:style-name="5">
            <text:p text:style-name="s16_fi0">100 баллов - наличие свидетельства</text:p>
          </table:table-cell>
          <table:table-cell table:style-name="5">
            <text:p text:style-name="s1"/>
          </table:table-cell>
        </table:table-row>
        <table:table-row>
          <table:table-cell table:style-name="7">
            <text:p text:style-name="s1_center_fi0"><text:bookmark text:name="anchor32032"/>3.2</text:p>
          </table:table-cell>
          <table:table-cell table:style-name="5">
            <text:p text:style-name="s16_fi0">Единый реестр российских программ для электронных вычислительных машин и баз данных</text:p>
          </table:table-cell>
          <table:table-cell table:style-name="5">
            <text:p text:style-name="s16_fi0">100 баллов - наличие реестровой записи</text:p>
          </table:table-cell>
          <table:table-cell table:style-name="5">
            <text:p text:style-name="s1"/>
          </table:table-cell>
        </table:table-row>
        <table:table-row>
          <table:table-cell table:style-name="7">
            <text:p text:style-name="s1_center_fi0">-</text:p>
          </table:table-cell>
          <table:table-cell table:style-name="5">
            <text:p text:style-name="s16_fi0">Итого</text:p>
          </table:table-cell>
          <table:table-cell table:style-name="5">
            <text:p text:style-name="s16_fi0">1000</text:p>
          </table:table-cell>
          <table:table-cell table:style-name="5">
            <text:p text:style-name="s1"/>
          </table:table-cell>
        </table:table-row>
      </table:table>
      <text:p text:style-name="s1"/>
      <text:p text:style-name="s1_right_fi698"><text:bookmark text:name="anchor33000"/><text:span text:style-name="s10">Приложение № 3
к <text:a xlink:type="simple" xlink:href="#anchor3000">Положению</text:a> о всероссийском конкурсе
"Лучшие цифровые решения по охране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Показатели и критерии оценки Всероссийского конкурса</text:h>
      <text:p text:style-name="s1"/>
      <table:table table:name="10220" table:style-name="10220">
        <table:table-column table:style-name="560"/>
        <table:table-column table:style-name="2380"/>
        <table:table-column table:style-name="2660"/>
        <table:table-column table:style-name="4620"/>
        <table:table-row>
          <table:table-cell table:style-name="15">
            <text:p text:style-name="s1"/>
          </table:table-cell>
          <table:table-cell table:style-name="13">
            <text:p text:style-name="s1_center_fi0">Показатель конкурса</text:p>
          </table:table-cell>
          <table:table-cell table:style-name="13">
            <text:p text:style-name="s1_center_fi0">Материалы для подтверждения</text:p>
          </table:table-cell>
          <table:table-cell table:style-name="13">
            <text:p text:style-name="s1_center_fi0">Расчет баллов</text:p>
          </table:table-cell>
        </table:table-row>
        <table:table-row>
          <table:table-cell table:style-name="7">
            <text:p text:style-name="s1_center_fi0"><text:bookmark text:name="anchor33001"/>1</text:p>
          </table:table-cell>
          <table:table-cell table:style-name="5">
            <text:p text:style-name="s16_fi0">Уровень технического решения</text:p>
          </table:table-cell>
          <table:table-cell table:style-name="5">
            <text:p text:style-name="s16_fi0">-</text:p>
          </table:table-cell>
          <table:table-cell table:style-name="5">
            <text:p text:style-name="s16_fi0">500</text:p>
          </table:table-cell>
        </table:table-row>
        <table:table-row>
          <table:table-cell table:style-name="7">
            <text:p text:style-name="s1_center_fi0"><text:bookmark text:name="anchor33011"/>1.1</text:p>
          </table:table-cell>
          <table:table-cell table:style-name="5">
            <text:p text:style-name="s16_fi0">Актуальность решения</text:p>
          </table:table-cell>
          <table:table-cell table:style-name="5">
            <text:p text:style-name="s16_fi0">Демонстрационный полигон</text:p>
          </table:table-cell>
          <table:table-cell table:style-name="5">
            <text:p text:style-name="s16_fi0">100 - Предлагаемое решение обеспечивает повышенные обязательства работодателя по выполнению государственных требований охраны труда</text:p>
            <text:p text:style-name="s16_fi0">50 - Предлагаемое решение соответствуют требованиям законодательства, но являются общепринятыми и хорошо известными</text:p>
          </table:table-cell>
        </table:table-row>
        <table:table-row>
          <table:table-cell table:style-name="7">
            <text:p text:style-name="s1_center_fi0"><text:bookmark text:name="anchor33012"/>1.2</text:p>
          </table:table-cell>
          <table:table-cell table:style-name="5">
            <text:p text:style-name="s16_fi0">Значимость достигнутых при реализации решений результатов (полученных эффектов)</text:p>
          </table:table-cell>
          <table:table-cell table:style-name="5">
            <text:p text:style-name="s16_fi0">Описание значимости достигнутых результатов (полученных эффектов)</text:p>
          </table:table-cell>
          <table:table-cell table:style-name="5">
            <text:p text:style-name="s16_fi0">100 - решение применимо, полученный эффект обоснован количественно и качественно, имеет высокие показатели</text:p>
            <text:p text:style-name="s16_fi0">50 - решение применимо, эффект обоснован частично</text:p>
            <text:p text:style-name="s16_fi0">0 - эффект от предлагаемого решения отсутствует</text:p>
          </table:table-cell>
        </table:table-row>
        <table:table-row>
          <table:table-cell table:style-name="7">
            <text:p text:style-name="s1_center_fi0"><text:bookmark text:name="anchor33013"/>1.3</text:p>
          </table:table-cell>
          <table:table-cell table:style-name="5">
            <text:p text:style-name="s16_fi0">Функционал решения</text:p>
          </table:table-cell>
          <table:table-cell table:style-name="5">
            <text:p text:style-name="s16_fi0">Описание полного функционала решения</text:p>
          </table:table-cell>
          <table:table-cell table:style-name="5">
            <text:p text:style-name="s16_fi0">100 - решение позволяет формировать базу данных для их хранения и учета, проводить анализ данных и формировать рекомендации по результатам анализа данных</text:p>
            <text:p text:style-name="s16_fi0">50 - решение позволяет формировать базу данных для их хранения и учета и проводить анализ данных</text:p>
            <text:p text:style-name="s16_fi0">10 - решение позволяет формировать базу данных для их хранения и учета</text:p>
          </table:table-cell>
        </table:table-row>
        <table:table-row>
          <table:table-cell table:style-name="7">
            <text:p text:style-name="s1_center_fi0"><text:bookmark text:name="anchor33014"/>1.4</text:p>
          </table:table-cell>
          <table:table-cell table:style-name="5">
            <text:p text:style-name="s16_fi0">Инновационность использованных технологий</text:p>
          </table:table-cell>
          <table:table-cell table:style-name="5">
            <text:p text:style-name="s1"/>
          </table:table-cell>
          <table:table-cell table:style-name="5">
            <text:p text:style-name="s16_fi0">100 - использование технологии искусственного интеллекта/VR-технологий/IIoT-стандарта (интернет вещей)</text:p>
            <text:p text:style-name="s16_fi0">0 - отсутствие данных технологий</text:p>
          </table:table-cell>
        </table:table-row>
        <table:table-row>
          <table:table-cell table:style-name="7">
            <text:p text:style-name="s1_center_fi0"><text:bookmark text:name="anchor33015"/>1.5</text:p>
          </table:table-cell>
          <table:table-cell table:style-name="5">
            <text:p text:style-name="s16_fi0">Интегрируемость</text:p>
          </table:table-cell>
          <table:table-cell table:style-name="5">
            <text:p text:style-name="s1"/>
          </table:table-cell>
          <table:table-cell table:style-name="5">
            <text:p text:style-name="s16_fi0">100 - обеспечена возможность интеграции баз данных с наиболее распространенными цифровыми решениями в рассматриваемой области/наличие интеграционной платформы</text:p>
            <text:p text:style-name="s16_fi0">50 - обеспечена возможность интеграции с корпоративными приложениями и базами данных</text:p>
            <text:p text:style-name="s16_fi0">0 - интеграция с другими цифровыми решениями затруднена</text:p>
          </table:table-cell>
        </table:table-row>
        <table:table-row>
          <table:table-cell table:style-name="7">
            <text:p text:style-name="s1_center_fi0"><text:bookmark text:name="anchor33002"/>2</text:p>
          </table:table-cell>
          <table:table-cell table:style-name="5">
            <text:p text:style-name="s16_fi0">Дизайн и опыт использования (UI &amp; UX)</text:p>
          </table:table-cell>
          <table:table-cell table:style-name="5">
            <text:p text:style-name="s16_fi0">-</text:p>
          </table:table-cell>
          <table:table-cell table:style-name="5">
            <text:p text:style-name="s16_fi0">300</text:p>
          </table:table-cell>
        </table:table-row>
        <table:table-row>
          <table:table-cell table:style-name="7">
            <text:p text:style-name="s1_center_fi0"><text:bookmark text:name="anchor33021"/>2.1</text:p>
          </table:table-cell>
          <table:table-cell table:style-name="5">
            <text:p text:style-name="s16_fi0">Дизайн продукта</text:p>
          </table:table-cell>
          <table:table-cell table:style-name="5">
            <text:p text:style-name="s16_fi0">Демонстрационный полигон</text:p>
          </table:table-cell>
          <table:table-cell table:style-name="5">
            <text:p text:style-name="s16_fi0">50 - Цифровое решение выполнено в едином стиле, содержит качественный графический материал, контраст объекта с фоном и визуальные эффекты не перегружают и не снижают работоспособность пользователя</text:p>
            <text:p text:style-name="s16_fi0">25 - Цифровое решение выполнено в едином стиле, содержит качественный графический материал, но перегружено визуальными эффектами</text:p>
            <text:p text:style-name="s16_fi0">0 - Цифровое решение не имеет единого стиля и/или содержит некачественный графический материал</text:p>
          </table:table-cell>
        </table:table-row>
        <table:table-row>
          <table:table-cell table:style-name="7">
            <text:p text:style-name="s1_center_fi0"><text:bookmark text:name="anchor33022"/>2.2</text:p>
          </table:table-cell>
          <table:table-cell table:style-name="5">
            <text:p text:style-name="s16_fi0">Навигация по продукту</text:p>
          </table:table-cell>
          <table:table-cell table:style-name="5">
            <text:p text:style-name="s16_fi0">Демонстрационный полигон</text:p>
          </table:table-cell>
          <table:table-cell table:style-name="5">
            <text:p text:style-name="s16_fi0">50 - Вариативная навигация (поиск, меню, карта, футер (подвал страницы)</text:p>
            <text:p text:style-name="s16_fi0">25 - интуитивно понятная навигация</text:p>
            <text:p text:style-name="s16_fi0">0 - отсутствие навигации</text:p>
          </table:table-cell>
        </table:table-row>
        <table:table-row>
          <table:table-cell table:style-name="7">
            <text:p text:style-name="s1_center_fi0"><text:bookmark text:name="anchor33023"/>2.3</text:p>
          </table:table-cell>
          <table:table-cell table:style-name="5">
            <text:p text:style-name="s16_fi0">Опыт использования (UX)</text:p>
          </table:table-cell>
          <table:table-cell table:style-name="5">
            <text:p text:style-name="s16_fi0">Демонстрационный полигон</text:p>
          </table:table-cell>
          <table:table-cell table:style-name="5">
            <text:p text:style-name="s16_fi0">100 - структурированный контент, наличие интерактивных форм и подсказок (выпадающих меню), корректность отображения на персональных компьютерах и мобильных устройствах, доступность для людей с ограниченными возможностями</text:p>
            <text:p text:style-name="s16_fi0">50 - структурированный контент, наличие интерактивных форм и подсказок (выпадающих меню), корректность отображения на персональных компьютерах и мобильных устройствах</text:p>
            <text:p text:style-name="s16_fi0">25 - структурированный контент, наличие интерактивных форм и подсказок (выпадающих меню)</text:p>
            <text:p text:style-name="s16_fi0">0 - контент не полностью структурирован, отсутствуют (или представлены в недостаточном для пользователя объеме) подсказки и интерактивные формы</text:p>
          </table:table-cell>
        </table:table-row>
        <table:table-row>
          <table:table-cell table:style-name="7">
            <text:p text:style-name="s1_center_fi0"><text:bookmark text:name="anchor33024"/>2.4</text:p>
          </table:table-cell>
          <table:table-cell table:style-name="5">
            <text:p text:style-name="s16_fi0">Поддержка пользователей</text:p>
          </table:table-cell>
          <table:table-cell table:style-name="5">
            <text:p text:style-name="s16_fi0">Демонстрационный полигон</text:p>
          </table:table-cell>
          <table:table-cell table:style-name="5">
            <text:p text:style-name="s16_fi0">100 - наличие всех видов поддержки (текстовые и видеоинструкции/руководство пользователя, онлайн-консультант, поддержка по e-mail, поддержка по телефону)</text:p>
            <text:p text:style-name="s16_fi0">75 - наличие текстовых и/или видеоинструкций/руководства пользователя, поддержки по e-mail, поддержки по телефону</text:p>
            <text:p text:style-name="s16_fi0">50 - наличие текстовых инструкций/руководства пользователя, и поддержки по e-mail или по телефону</text:p>
            <text:p text:style-name="s16_fi0">25 - наличие текстовой инструкции/руководства пользователя или поддержки по e-mail</text:p>
            <text:p text:style-name="s16_fi0">0 - отсутствие поддержки пользователей</text:p>
          </table:table-cell>
        </table:table-row>
        <table:table-row>
          <table:table-cell table:style-name="7">
            <text:p text:style-name="s1_center_fi0"><text:bookmark text:name="anchor33003"/>3</text:p>
          </table:table-cell>
          <table:table-cell table:style-name="5">
            <text:p text:style-name="s16_fi0">Российские реестры Программного обеспечения</text:p>
          </table:table-cell>
          <table:table-cell table:style-name="5">
            <text:p text:style-name="s16_fi0">-</text:p>
          </table:table-cell>
          <table:table-cell table:style-name="5">
            <text:p text:style-name="s16_fi0">200</text:p>
          </table:table-cell>
        </table:table-row>
        <table:table-row>
          <table:table-cell table:style-name="7">
            <text:p text:style-name="s1_center_fi0"><text:bookmark text:name="anchor33031"/>3.1</text:p>
          </table:table-cell>
          <table:table-cell table:style-name="5">
            <text:p text:style-name="s16_fi0">Реестр программ для ЭВМ</text:p>
          </table:table-cell>
          <table:table-cell table:style-name="5">
            <text:p text:style-name="s16_fi0">Наличие свидетельства о государственной регистрации программы для ЭВМ</text:p>
          </table:table-cell>
          <table:table-cell table:style-name="5">
            <text:p text:style-name="s16_fi0">100 баллов - наличие свидетельства</text:p>
          </table:table-cell>
        </table:table-row>
        <table:table-row>
          <table:table-cell table:style-name="7">
            <text:p text:style-name="s1_center_fi0"><text:bookmark text:name="anchor33032"/>3.2</text:p>
          </table:table-cell>
          <table:table-cell table:style-name="5">
            <text:p text:style-name="s16_fi0">Единый реестр российских программ для электронных вычислительных машин и баз данных</text:p>
          </table:table-cell>
          <table:table-cell table:style-name="5">
            <text:p text:style-name="s16_fi0">Наличие реестровой записи на <text:a xlink:type="simple" xlink:href="http://reestr.minsvyaz.ru/">портале</text:a> Единого реестра российских программ для электронных вычислительных машин и баз данных</text:p>
          </table:table-cell>
          <table:table-cell table:style-name="5">
            <text:p text:style-name="s16_fi0">100 баллов - наличие реестровой записи</text:p>
          </table:table-cell>
        </table:table-row>
        <table:table-row>
          <table:table-cell table:style-name="7">
            <text:p text:style-name="s1"/>
          </table:table-cell>
          <table:table-cell table:style-name="5">
            <text:p text:style-name="s16_fi0">Итого</text:p>
          </table:table-cell>
          <table:table-cell table:style-name="5">
            <text:p text:style-name="s16_fi0">-</text:p>
          </table:table-cell>
          <table:table-cell table:style-name="5">
            <text:p text:style-name="s16_fi0">1000</text:p>
          </table:table-cell>
        </table:table-row>
      </table:table>
      <text:p text:style-name="s1"/>
      <text:p text:style-name="s1_right_fi698"><text:bookmark text:name="anchor34000"/><text:span text:style-name="s10">Приложение № 4
к <text:a xlink:type="simple" xlink:href="#anchor3000">Положению</text:a> о всероссийском конкурсе
"Лучшие цифровые решения по охране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Ранжированный перечень заявок на участие во Всероссийском конкурсе</text:h>
      <text:p text:style-name="s1"/>
      <table:table table:name="10220" table:style-name="10220">
        <table:table-column table:style-name="1540"/>
        <table:table-column table:style-name="4200"/>
        <table:table-column table:style-name="2520"/>
        <table:table-column table:style-name="1960"/>
        <table:table-row>
          <table:table-cell table:style-name="15">
            <text:p text:style-name="s1_center_fi0">Ранг</text:p>
          </table:table-cell>
          <table:table-cell table:style-name="13">
            <text:p text:style-name="s1_center_fi0">Наименование юридического лица, являющегося претендентом на призовые места</text:p>
          </table:table-cell>
          <table:table-cell table:style-name="13">
            <text:p text:style-name="s1_center_fi0">Юридический адрес претендента на призовые места</text:p>
          </table:table-cell>
          <table:table-cell table:style-name="13">
            <text:p text:style-name="s1_center_fi0">Сумма баллов</text:p>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row>
      </table:table>
      <text:p text:style-name="s1"/>
      <text:p text:style-name="s2_preformatted11">Председатель Конкурсной</text:p>
      <text:p text:style-name="s2_preformatted11">комиссии:<text:s text:c="24"/>_______________<text:s text:c="3"/>______________________</text:p>
      <text:p text:style-name="s2_preformatted11"><text:s text:c="36"/>(подпись)<text:s text:c="12"/>(Ф.И.О.)</text:p>
      <text:p text:style-name="s1"/>
      <text:p text:style-name="s2_preformatted11">Члены Конкурсной комиссии:<text:s text:c="7"/>_______________<text:s text:c="3"/>______________________</text:p>
      <text:p text:style-name="s2_preformatted11"><text:s text:c="36"/>(подпись)<text:s text:c="12"/>(Ф.И.О.)</text:p>
      <text:p text:style-name="s2_preformatted11"><text:s text:c="33"/>_______________<text:s text:c="3"/>______________________</text:p>
      <text:p text:style-name="s2_preformatted11"><text:s text:c="36"/>(подпись)<text:s text:c="12"/>(Ф.И.О.)</text:p>
      <text:p text:style-name="s2_preformatted11"><text:s text:c="33"/>_______________<text:s text:c="3"/>______________________</text:p>
      <text:p text:style-name="s2_preformatted11"><text:s text:c="36"/>(подпись)<text:s text:c="12"/>(Ф.И.О.)</text:p>
      <text:p text:style-name="s1"/>
      <text:p text:style-name="s1_right_fi698"><text:bookmark text:name="anchor35000"/><text:span text:style-name="s10">Приложение № 5
к <text:a xlink:type="simple" xlink:href="#anchor3000">Положению</text:a> о всероссийском конкурсе
"Лучшие цифровые решения по охране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Итоговый перечень победителей и призеров Всероссийского конкурса</text:h>
      <text:p text:style-name="s1"/>
      <table:table table:name="10220" table:style-name="10220">
        <table:table-column table:style-name="1820"/>
        <table:table-column table:style-name="2800"/>
        <table:table-column table:style-name="2100"/>
        <table:table-column table:style-name="1680"/>
        <table:table-column table:style-name="1820"/>
        <table:table-row>
          <table:table-cell table:style-name="15">
            <text:p text:style-name="s1_center_fi0">№
п/п</text:p>
          </table:table-cell>
          <table:table-cell table:style-name="13">
            <text:p text:style-name="s1_center_fi0">Наименование юридического лица</text:p>
          </table:table-cell>
          <table:table-cell table:style-name="13">
            <text:p text:style-name="s1_center_fi0">Юридический адрес</text:p>
          </table:table-cell>
          <table:table-cell table:style-name="13">
            <text:p text:style-name="s1_center_fi0">Сумма баллов</text:p>
          </table:table-cell>
          <table:table-cell table:style-name="13">
            <text:p text:style-name="s1_center_fi0">Место</text:p>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row>
      </table:table>
      <text:p text:style-name="s1"/>
      <text:p text:style-name="s2_preformatted11">Председатель Конкурсной</text:p>
      <text:p text:style-name="s2_preformatted11">комиссии:<text:s text:c="24"/>_______________<text:s text:c="3"/>______________________</text:p>
      <text:p text:style-name="s2_preformatted11"><text:s text:c="36"/>(подпись)<text:s text:c="12"/>(Ф.И.О.)</text:p>
      <text:p text:style-name="s1"/>
      <text:p text:style-name="s2_preformatted11">Члены Конкурсной комиссии:<text:s text:c="7"/>_______________<text:s text:c="3"/>______________________</text:p>
      <text:p text:style-name="s2_preformatted11"><text:s text:c="36"/>(подпись)<text:s text:c="12"/>(Ф.И.О.)</text:p>
      <text:p text:style-name="s2_preformatted11"><text:s text:c="33"/>_______________<text:s text:c="3"/>______________________</text:p>
      <text:p text:style-name="s2_preformatted11"><text:s text:c="36"/>(подпись)<text:s text:c="12"/>(Ф.И.О.)</text:p>
      <text:p text:style-name="s2_preformatted11"><text:s text:c="33"/>_______________<text:s text:c="3"/>______________________</text:p>
      <text:p text:style-name="s2_preformatted11"><text:s text:c="36"/>(подпись)<text:s text:c="12"/>(Ф.И.О.)</text:p>
      <text:p text:style-name="s1"/>
      <text:p text:style-name="s1_right_fi698"><text:bookmark text:name="anchor4000"/><text:span text:style-name="s10">Приложение № 4
к <text:a xlink:type="simple" xlink:href="#anchor0">приказу</text:a> Министерства труда
и социальной защиты
Российской Федерации
от 5 июня 2026 г. № 244</text:span></text:p>
      <text:p text:style-name="s1"/>
      <text:h text:outline-level="1" text:style-name="s3">Положение
о Всероссийском конкурсе "Лучшая бюджетная организация в области охраны труда"</text:h>
      <text:p text:style-name="s1"/>
      <text:h text:outline-level="1" text:style-name="s3"><text:bookmark text:name="anchor4100"/>I. Общие положения</text:h>
      <text:p text:style-name="s1"/>
      <text:p text:style-name="s1"><text:bookmark text:name="anchor4001"/>1. Настоящее Положение устанавливает порядок организации, проведения и подведения итогов Всероссийского конкурса "Лучшая бюджетная организация в области охраны труда" (далее - Всероссийский конкурс).</text:p>
      <text:p text:style-name="s1"><text:bookmark text:name="anchor4002"/>2. Подготовка и проведение Всероссийского конкурса, а также подведение его итогов осуществляются в соответствии с настоящим Положением.</text:p>
      <text:p text:style-name="s1"><text:bookmark text:name="anchor4003"/>3. Целью проведения Всероссийского конкурса является оценка эффективности функционирования систем управления охраной труда в бюджетных организациях (организациях бюджетной сферы), а также привлечение общественного внимания к области охраны труда и здоровья работников.</text:p>
      <text:p text:style-name="s1"><text:bookmark text:name="anchor4004"/>4. Задачами проведения Всероссийского конкурса являются:</text:p>
      <text:p text:style-name="s1">определение текущего состояния организации работ по охране труда;</text:p>
      <text:p text:style-name="s1">стимулирование в бюджетных организациях (организациях бюджетной сферы) к развитию систем управления охраны труда;</text:p>
      <text:p text:style-name="s1">содействие в развитии культуры безопасности труда в организациях;</text:p>
      <text:p text:style-name="s1">оценка соответствия условий и охраны труда требованиям нормативных правовых актов;</text:p>
      <text:p text:style-name="s1">сравнительная оценка деятельности бюджетных организаций (организаций бюджетной сферы) в области охраны труда, определение лучших организаций в области охраны труда;</text:p>
      <text:p text:style-name="s1">создание обучающего, методического материала в области охраны труда, распространение лучших практических решений для обмена опытом.</text:p>
      <text:p text:style-name="s1"><text:bookmark text:name="anchor4005"/>5. Участие во Всероссийском конкурсе добровольное и осуществляется на безвозмездной основе.</text:p>
      <text:p text:style-name="s1"><text:bookmark text:name="anchor4006"/>6. Участниками Всероссийского конкурса могут быть бюджетные организации (организации бюджетной сферы) независимо от вида экономической деятельности, осуществляющие свою деятельность на территории Российской Федерации, за исключением организаций, у которых по данным Федеральной службы по труду и занятости выявлены сокрытые несчастные случаи или у которых отсутствуют данные или часть данных результатов специальной оценки условий труда, размещенных в Федеральной государственной информационной системе учета результатов проведения специальной оценки условий труда.</text:p>
      <text:p text:style-name="s1"><text:bookmark text:name="anchor4007"/>7. Участие организаций во Всероссийском конкурсе осуществляется на основе самовыдвижения, либо по представлению региональных или отраслевых объединений работодателей, либо по представлению территориальных объединений организаций профсоюзов при условии соответствия критериям допуска, установленным настоящим Положением.</text:p>
      <text:p text:style-name="s1"><text:bookmark text:name="anchor4008"/>8. Участник может быть отстранен на любом этапе Всероссийского конкурса в случае предоставления неполных сведений или недостоверной информации, а также, если организация перестала соответствовать предъявляемым требованиям, установленным <text:a xlink:type="simple" xlink:href="#anchor4019">пунктом 19</text:a> настоящего Положения и <text:a xlink:type="simple" xlink:href="#anchor41000">приложением № 1</text:a> к настоящему Положению, во время проведения Всероссийского конкурса (до утверждения победителей).</text:p>
      <text:p text:style-name="s1"/>
      <text:h text:outline-level="1" text:style-name="s3"><text:bookmark text:name="anchor4200"/>II. Организация проведения Всероссийского конкурса, конкурсная комиссия</text:h>
      <text:p text:style-name="s1"/>
      <text:p text:style-name="s1"><text:bookmark text:name="anchor4009"/>9. Решение об отстранении от участия во Всероссийском конкурсе принимается на заседании Конкурсной комиссии.</text:p>
      <text:p text:style-name="s1"><text:bookmark text:name="anchor4010"/>10. По результатам Всероссийского конкурса определяются:</text:p>
      <text:p text:style-name="s1"><text:bookmark text:name="anchor4101"/>а) победитель Всероссийского конкурса;</text:p>
      <text:p text:style-name="s1"><text:bookmark text:name="anchor4102"/>б) серебряный призер Всероссийского конкурса;</text:p>
      <text:p text:style-name="s1"><text:bookmark text:name="anchor4103"/>в) бронзовый призер Всероссийского конкурса.</text:p>
      <text:p text:style-name="s1"><text:bookmark text:name="anchor4011"/>11. Определение победителей и призеров Всероссийского конкурса осуществляется конкурсной комиссией.</text:p>
      <text:p text:style-name="s1"><text:bookmark text:name="anchor4012"/>12. Конкурсная комиссия состоит из нечетного числа членов в количестве не менее 7 человек, включая председателя конкурсной комиссии, состав которой утвержден настоящим приказом согласно <text:a xlink:type="simple" xlink:href="#anchor7000">приложению № 7</text:a>.</text:p>
      <text:p text:style-name="s1"><text:bookmark text:name="anchor4013"/>13. Конкурсная комиссия осуществляет следующие функции:</text:p>
      <text:p text:style-name="s1">организация и координация работ по подготовке и проведению Всероссийского конкурса;</text:p>
      <text:p text:style-name="s1">определение организационно-регламентирующих документов и сценариев проведения этапов Всероссийского конкурса;</text:p>
      <text:p text:style-name="s1">определение и утверждение победителей и призеров Всероссийского конкурса, порядок их награждения и поощрения;</text:p>
      <text:p text:style-name="s1">оказание консультативной и методической помощи участникам Всероссийского конкурса;</text:p>
      <text:p text:style-name="s1">проведение экспертной оценки материалов Всероссийского конкурса;</text:p>
      <text:p text:style-name="s1">взаимодействие с органами исполнительной власти, органами государственного надзора (контроля), с организациями для подтверждения информации, представленной участниками Всероссийского конкурса;</text:p>
      <text:p text:style-name="s1">взаимодействие с экспертным сообществом для решения отдельных вопросов при подведении итогов Всероссийского конкурса;</text:p>
      <text:p text:style-name="s1">прием и рассмотрение заявок участников на участие во Всероссийском конкурсе (<text:a xlink:type="simple" xlink:href="#anchor41000">приложение № 1</text:a> к настоящему Положению);</text:p>
      <text:p text:style-name="s1">прием и рассмотрение сведений для оценки участника Всероссийского конкурса (<text:a xlink:type="simple" xlink:href="#anchor42000">приложение № 2</text:a> к настоящему Положению);</text:p>
      <text:p text:style-name="s1">сверка наличия (в соответствии с описью) и оценка соответствия документов, приложенных к заявке, наличия подтверждающих документов;</text:p>
      <text:p text:style-name="s1">формирование ранжированного перечня претендентов на призовые места, допущенных к участию в финальном этапе по каждой номинации (<text:a xlink:type="simple" xlink:href="#anchor45000">приложение № 5</text:a> к настоящему Положению);</text:p>
      <text:p text:style-name="s1">формирование итогового перечня победителей Всероссийского конкурса (<text:a xlink:type="simple" xlink:href="#anchor46000">приложение № 6</text:a> к настоящему Положению).</text:p>
      <text:p text:style-name="s1"/>
      <text:h text:outline-level="1" text:style-name="s3"><text:bookmark text:name="anchor4300"/>III. Сроки и порядок проведения Всероссийского конкурса</text:h>
      <text:p text:style-name="s1"/>
      <text:p text:style-name="s1"><text:bookmark text:name="anchor4014"/>14. Всероссийский конкурс проходит в очно-заочном формате в 4 этапа.</text:p>
      <text:p text:style-name="s1"><text:bookmark text:name="anchor4015"/>15. Заявка участника должна содержать сведения по установленной форме с приложением сведений для оценки участника Всероссийского конкурса (<text:a xlink:type="simple" xlink:href="#anchor41000">приложение № 1</text:a> и <text:a xlink:type="simple" xlink:href="#anchor42000">№ 2</text:a> к настоящему Положению).</text:p>
      <text:p text:style-name="s1">Заявки, поданные после окончания установленного срока подачи заявок на участие во Всероссийском конкурсе, не рассматриваются.</text:p>
      <text:p text:style-name="s1">Заявка на участие во Всероссийском конкурсе, а также вся корреспонденция (электронная переписка) и документация, связанная с участием участника во Всероссийском конкурсе, должны быть оформлены на русском языке.</text:p>
      <text:p text:style-name="s1">При установлении факта подачи одним участником Всероссийского конкурса двух и более заявок на участие во Всероссийском конкурсе в отношении одной и той же номинации при условии, что поданные ранее заявки этим участником не отозваны, все заявки на участие во Всероссийском конкурсе такого участника, поданные в отношении данной номинации, не рассматриваются.</text:p>
      <text:p text:style-name="s1">В случае несоответствия номинации, указанной в заявке, содержанию заявки на участие во Всероссийском конкурсе, такая заявка не рассматривается.</text:p>
      <text:p text:style-name="s1">Если в заявке на участие во Всероссийском конкурсе представлены не все документы, предусмотренные настоящим положением, то заявка не допускается к Всероссийскому конкурсу.</text:p>
      <text:p text:style-name="s1"><text:bookmark text:name="anchor4016"/>16. На первом этапе Всероссийского конкурса в течение не более 30 календарных дней со дня объявления Всероссийского конкурса проходят самостоятельную регистрацию на интернет-ресурсе и представляют в личных кабинетах копии документов в отсканированном виде с подписью руководителя и печатью организации или заверенные квалифицированной <text:a xlink:type="simple" xlink:href="http://ivo.garant.ru/document/redirect/12184522/21">электронной подписью</text:a>. Участники Всероссийского конкурса самостоятельно проставляют количество баллов в соответствии с критериями, установленными в <text:a xlink:type="simple" xlink:href="#anchor42000">приложении № 2</text:a> к настоящему Положению.</text:p>
      <text:p text:style-name="s1"><text:bookmark text:name="anchor4017"/>17. Первый этап - отборочный, который осуществляется на основании сведений, представленных участниками в электронном виде в личном кабинете.</text:p>
      <text:p text:style-name="s1"><text:bookmark text:name="anchor4018"/>18. Конкурсная комиссия проводит анализ заявок участников на участие во Всероссийском конкурсе, а также сведений об организации.</text:p>
      <text:p text:style-name="s1"><text:bookmark text:name="anchor4019"/>19. К следующему этапу Всероссийского конкурса допускаются участники, соответствующие всем следующим отборочным критериям:</text:p>
      <text:p text:style-name="s1">организация осуществляет свою деятельность не менее 3 лет;</text:p>
      <text:p text:style-name="s1">организация не находится в стадии ликвидации, не признана банкротом и ее деятельность не приостановлена в порядке, предусмотренном <text:a xlink:type="simple" xlink:href="http://ivo.garant.ru/document/redirect/12125267/0">Кодексом</text:a> Российской Федерации об административных правонарушениях;</text:p>
      <text:p text:style-name="s1">организация не имеет задолженности по платежам, включая текущие, в бюджеты всех уровней и государственные внебюджетные фонды на дату, предшествующую дате подачи заявки на участие во Всероссийском конкурсе не более чем на месяц, за исключением задолженности, возникшей в результате округления сумм при исчислении налогов налоговым органом;</text:p>
      <text:p text:style-name="s1">в организации отсутствуют несчастные случаи со смертельным исходом в течение года (отчетного периода), предшествующего Всероссийскому конкурсу;</text:p>
      <text:p text:style-name="s1">в организации отсутствуют не устранённые нарушения трудового законодательства, в том числе просроченная задолженность по заработной плате и другим выплатам работникам;</text:p>
      <text:p text:style-name="s1">в организации отсутствуют не устранённые нарушения трудового законодательства в части привлечения иностранных работников;</text:p>
      <text:p text:style-name="s1">работники и работодатель организации не находятся в состоянии коллективного трудового спора;</text:p>
      <text:p text:style-name="s1">в организации отсутствуют судебные решения, связанные с нарушением трудовых прав работников, вступившие в законную силу.</text:p>
      <text:p text:style-name="s1"><text:bookmark text:name="anchor4020"/>20. Если в ходе оценки заявки участника конкурсной комиссией выявляется недостоверная информация, то участник не допускается к следующему этапу Всероссийского конкурса.</text:p>
      <text:p text:style-name="s1"><text:bookmark text:name="anchor4021"/>21. По результатам анализа заявок участников конкурсная комиссия формирует перечень участников, допущенных к участию в следующем этапе.</text:p>
      <text:p text:style-name="s1"><text:bookmark text:name="anchor4022"/>22. Второй этап осуществляется на основании сведений, представленных участниками в электронном виде в личном кабинете.</text:p>
      <text:p text:style-name="s1"><text:bookmark text:name="anchor4023"/>23. Оценка деятельности организаций по охране труда осуществляется на основании сведений для оценки участника Всероссийского конкурса (<text:a xlink:type="simple" xlink:href="#anchor42000">приложение № 2</text:a> к настоящему Положению) и документов, подтверждающих достоверность представленных в заявке сведений.</text:p>
      <text:p text:style-name="s1"><text:bookmark text:name="anchor4024"/>24. Конкурсная комиссия проводит анализ сведений для оценки участника Всероссийского конкурса, документов, подтверждающих достоверность представленных в заявке сведений, а также проверку достоверности балльных оценок, указанных в заявках претендентов на призовые места, на основании <text:a xlink:type="simple" xlink:href="#anchor41000">приложений № 1</text:a> и <text:a xlink:type="simple" xlink:href="#anchor42000">№ 2</text:a> к настоящему Положению.</text:p>
      <text:p text:style-name="s1"><text:bookmark text:name="anchor4025"/>25. Итоговая оценка участника определяется путем суммирования баллов по всем критериям.</text:p>
      <text:p text:style-name="s1"><text:bookmark text:name="anchor4026"/>26. В случае отсутствия одного или нескольких документов, подтверждающих достоверность показателей и критериев оценки, конкурсная комиссия имеет право их не учитывать, что повлияет на итоговую оценку этапа Всероссийского конкурса.</text:p>
      <text:p text:style-name="s1"><text:bookmark text:name="anchor4027"/>27. В случае выявления недостоверности балльных оценок показателей и критериев оценки, выставленных участником, конкурсная комиссия имеет право их не учитывать при выставлении итоговой оценки этапа Всероссийского конкурса.</text:p>
      <text:p text:style-name="s1"><text:bookmark text:name="anchor4028"/>28. В случае выявления ошибок при определении балльной оценки самим участником, но при этом данные и документы, подтверждающие достоверность показателей и критериев оценки, являются достоверными, то балльная оценка по решению конкурсной комиссии может быть скорректирована.</text:p>
      <text:p text:style-name="s1"><text:bookmark text:name="anchor4029"/>29. Если в ходе оценки участника на соответствие показателей и критериев оценки выявляется недостоверная информация, то баллы участнику не начисляются и до участия в финальном этапе участник не допускается.</text:p>
      <text:p text:style-name="s1"><text:bookmark text:name="anchor4030"/>30. По результатам оценки участников на соответствие показателей и критериев оценки конкурсная комиссия формирует ранжированный перечень заявок, допущенных к участию в третьем этапе (<text:a xlink:type="simple" xlink:href="#anchor45000">приложение № 5</text:a> к настоящему Положению). К третьему этапу допускается не более 20 заявок участников, имеющих наивысший суммарный балл.</text:p>
      <text:p text:style-name="s1"><text:bookmark text:name="anchor4031"/>31. Третий этап представляет собой презентацию о лучших практических решениях в области охраны труда, совершенствования системы управления охраны труда и снижения профессиональных рисков в организации за последние два года, предшествующие Всероссийскому конкурсу, и достигнутых результатах (полученных эффектах) в соответствии с Правилами оформления презентации и пояснительной записки к презентации (<text:a xlink:type="simple" xlink:href="#anchor43000">приложение № 3</text:a> к настоящему Положению). По результатам третьего этапа конкурсная комиссия формирует ранжированный перечень заявок.</text:p>
      <text:p text:style-name="s1"><text:bookmark text:name="anchor4032"/>32. В случае несоблюдения указанных требований конкурсная комиссия имеет право не учитывать презентацию, что повлияет на итоговые результаты Всероссийского конкурса.</text:p>
      <text:p text:style-name="s1"><text:bookmark text:name="anchor4033"/>33. Показатели и критерии оценки финального этапа приведены в <text:a xlink:type="simple" xlink:href="#anchor44000">приложении № 4</text:a> к настоящему Положению.</text:p>
      <text:p text:style-name="s1"><text:bookmark text:name="anchor4034"/>34. Итоговая оценка участника определяется путем суммирования баллов по всем критериям второго и третьего этапов.</text:p>
      <text:p text:style-name="s1"><text:bookmark text:name="anchor4035"/>35. В случае несоблюдения одного или нескольких критериев конкурсная комиссия имеет право не учитывать не соблюденные критерии, что повлияет на итоговую оценку Всероссийского конкурса.</text:p>
      <text:p text:style-name="s1"><text:bookmark text:name="anchor4036"/>36. К финальному этапу допускается не более 10 заявок участников, имеющих наивысший суммарный балл. По результатам финального этапа конкурсная комиссия формирует итоговый перечень победителей и призеров (<text:a xlink:type="simple" xlink:href="#anchor46000">приложение № 6</text:a> к настоящему Положению).</text:p>
      <text:p text:style-name="s1"><text:bookmark text:name="anchor4037"/>37. Победители Всероссийского конкурса определяются решением конкурсной комиссии по наибольшей сумме баллов.</text:p>
      <text:p text:style-name="s1"><text:bookmark text:name="anchor4038"/>38. По результатам Всероссийского конкурса определяются один победитель, занявший первое место, и два призера Всероссийского конкурса, занявших второе и третье места.</text:p>
      <text:p text:style-name="s1"><text:bookmark text:name="anchor4039"/>39. В случае, если два и более претендента на номинацию набрали одинаковое количество баллов, то победители Всероссийского конкурса определяются решением конкурсной комиссии с учетом результатов финального этапа.</text:p>
      <text:p text:style-name="s1"><text:bookmark text:name="anchor4040"/>40. Решения конкурсной комиссии принимаются большинством голосов ее членов.</text:p>
      <text:p text:style-name="s1"/>
      <text:h text:outline-level="1" text:style-name="s3"><text:bookmark text:name="anchor4400"/>IV. Награждение победителей Всероссийского конкурса</text:h>
      <text:p text:style-name="s1"/>
      <text:p text:style-name="s1"><text:bookmark text:name="anchor4041"/>41. Победитель и призеры Всероссийского конкурса получают следующие поощрения:</text:p>
      <text:p text:style-name="s1"><text:bookmark text:name="anchor4411"/>а) победитель Всероссийского конкурса - золотая награда и диплом победителя Всероссийского конкурса со статусом "Лучшая бюджетная организация в области охраны труда";</text:p>
      <text:p text:style-name="s1"><text:bookmark text:name="anchor4412"/>б) серебряный призер Всероссийского конкурса - серебряная награда и диплом призера Всероссийского конкурса со статусом "Второе место во Всероссийском конкурсе "Лучшая бюджетная организация в области охраны труда";</text:p>
      <text:p text:style-name="s1"><text:bookmark text:name="anchor4413"/>в) бронзовый призер Всероссийского конкурса - бронзовая награда и диплом призера Всероссийского конкурса со статусом "Третье место во Всероссийском конкурсе "Лучшая бюджетная организация в области охраны труда".</text:p>
      <text:p text:style-name="s1"><text:bookmark text:name="anchor4042"/>42. Все финалисты получают диплом "Финалист Всероссийского конкурса "Лучшая бюджетная организация в области охраны труда".</text:p>
      <text:p text:style-name="s1"><text:bookmark text:name="anchor4043"/>43. Торжественная церемония награждения победителей, призеров и финалистов Всероссийского конкурса проводится в рамках Всероссийской недели охраны труда.</text:p>
      <text:p text:style-name="s1"><text:bookmark text:name="anchor4044"/>44. Конкурсная комиссия вправе в зависимости от количества и структуры поданных для участия во Всероссийском конкурсе заявок установить дополнительные награды и поощрения.</text:p>
      <text:p text:style-name="s1"><text:bookmark text:name="anchor4045"/>45. Органы исполнительной власти субъекта Российской Федерации в области охраны труда, вправе установить дополнительные номинации и поощрительные призы для участников Всероссийского конкурса.</text:p>
      <text:p text:style-name="s1"/>
      <text:p text:style-name="s1_right_fi698"><text:bookmark text:name="anchor41000"/><text:span text:style-name="s10">Приложение № 1
к <text:a xlink:type="simple" xlink:href="#anchor4000">Положению</text:a> о всероссийском конкурсе
"Лучшая бюджетная организация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Форма заявки на участие во Всероссийском конкурсе</text:h>
      <text:p text:style-name="s1"/>
      <text:h text:outline-level="1" text:style-name="s3"><text:bookmark text:name="anchor41100"/>ЗАЯВЛЕНИЕ
об участии во Всероссийском конкурсе "Лучшая бюджетная организация в области охраны труда"</text:h>
      <text:p text:style-name="s1"/>
      <text:p text:style-name="s2_preformatted11">_________________________________________________________________________</text:p>
      <text:p text:style-name="s2_preformatted11"><text:s text:c="19"/>(полное наименование организации)</text:p>
      <text:p text:style-name="s2_preformatted11">заявляет<text:s text:c="2"/>о своем намерении<text:s text:c="2"/>принять<text:s text:c="2"/>участие<text:s text:c="2"/>во Всероссийском<text:s text:c="2"/>конкурсе</text:p>
      <text:p text:style-name="s2_preformatted11">"Лучшая бюджетная организация в области охраны труда", проводимом в 20___</text:p>
      <text:p text:style-name="s2_preformatted11">году</text:p>
      <text:p text:style-name="s2_preformatted11">в номинации:</text:p>
      <text:p text:style-name="s2_preformatted11"><text:s text:c="5"/>Организация осуществляет следующие виды деятельности (по ОКВЭД):</text:p>
      <text:p text:style-name="s2_preformatted11">________________________________________________________________________.</text:p>
      <text:p text:style-name="s1"/>
      <text:p text:style-name="s1">С порядком проведения конкурса ознакомлен(а) и согласен(на).</text:p>
      <text:p text:style-name="s1">Среднесписочная численность работников организации за предшествующий год: ____ чел.</text:p>
      <text:p text:style-name="s1">Организация полностью соответствует критериям допуска к участию во Всероссийском конкурсе, указанным в <text:a xlink:type="simple" xlink:href="#anchor4000">Положении</text:a> о Всероссийском конкурсе "Лучшая бюджетная организация в области охраны труда".</text:p>
      <text:p text:style-name="s1">Кроме того, подтверждаем, что в организации не было несчастных случаев со смертельным исходом в течение года, предшествующего Всероссийскому конкурсу.</text:p>
      <text:p text:style-name="s1">К заявлению прилагаются следующие документы:</text:p>
      <text:p text:style-name="s1"><text:bookmark text:name="anchor41101"/>1. сведения для оценки участника Всероссийского конкурса по номинации;</text:p>
      <text:p text:style-name="s1"><text:bookmark text:name="anchor41102"/>2. копия оригинала или копия выписки из единого государственного реестра юридических лиц (нужное подчеркнуть);</text:p>
      <text:p text:style-name="s1"><text:bookmark text:name="anchor41103"/>3. копия свидетельства о регистрации юридического лица.</text:p>
      <text:p text:style-name="s1">Полноту и достоверность сведений, указанных в настоящем заявлении, и прилагаемых к нему документов подтверждаем.</text:p>
      <text:p text:style-name="s1"/>
      <text:p text:style-name="s2_preformatted11">Реквизиты организации:</text:p>
      <text:p text:style-name="s2_preformatted11">_________________________________________________________________________</text:p>
      <text:p text:style-name="s2_preformatted11"><text:s text:c="25"/>(юридический адрес)</text:p>
      <text:p text:style-name="s2_preformatted11">_________________________________________________________________________</text:p>
      <text:p text:style-name="s2_preformatted11"><text:s text:c="25"/>(фактический адрес)</text:p>
      <text:p text:style-name="s2_preformatted11">зарегистрирована "___" _______________ _____ г.</text:p>
      <text:p text:style-name="s2_preformatted11">_________________________________________________________________________</text:p>
      <text:p text:style-name="s2_preformatted11"><text:s text:c="7"/>(орган, зарегистрировавший юридическое лицо - заявителя)</text:p>
      <text:p text:style-name="s2_preformatted11">ОГРН ____________________________________________________________________</text:p>
      <text:p text:style-name="s2_preformatted11">ИНН _____________________________________________________________________</text:p>
      <text:p text:style-name="s2_preformatted11">Контактная информация организации:</text:p>
      <text:p text:style-name="s2_preformatted11">_________________________________________________________________________</text:p>
      <text:p text:style-name="s2_preformatted11"><text:s text:c="13"/>(телефон, факс, адрес электронной почты и др.)</text:p>
      <text:p text:style-name="s2_preformatted11">Контактное лицо (заявитель):</text:p>
      <text:p text:style-name="s2_preformatted11">_________________________________________________________________________</text:p>
      <text:p text:style-name="s2_preformatted11"><text:s text:c="10"/>(Ф.И.О., должность, телефон, адрес электронной почты)</text:p>
      <text:p text:style-name="s1"/>
      <text:p text:style-name="s2_preformatted11">______________________________<text:s text:c="3"/>________________<text:s text:c="3"/>_____________________</text:p>
      <text:p text:style-name="s2_preformatted11"><text:s text:c="4"/>(должность заявителя)<text:s text:c="11"/>(подпись)<text:s text:c="13"/>(Ф.И.О.)</text:p>
      <text:p text:style-name="s1"/>
      <text:p text:style-name="s2_preformatted11">Руководитель организации<text:s text:c="9"/>________________<text:s text:c="3"/>_____________________</text:p>
      <text:p text:style-name="s2_preformatted11"><text:s text:c="36"/>(подпись)<text:s text:c="13"/>(Ф.И.О.)</text:p>
      <text:p text:style-name="s2_preformatted11">М.П.</text:p>
      <text:p text:style-name="s2_preformatted11">Дата: "___" ____________ 20__ г.</text:p>
      <text:p text:style-name="s1"/>
      <text:h text:outline-level="1" text:style-name="s3"><text:bookmark text:name="anchor41200"/>Инструкция
по формированию Заявки участника Всероссийского конкурса</text:h>
      <text:p text:style-name="s1"/>
      <text:p text:style-name="s1"><text:bookmark text:name="anchor41201"/>1. Заявка на участие во Всероссийском конкурсе включает в себя следующие документы:</text:p>
      <text:p text:style-name="s1"><text:bookmark text:name="anchor41211"/>а) заявление об участии во Всероссийском конкурсе (<text:a xlink:type="simple" xlink:href="#anchor41100">приложение № 1</text:a> к настоящему Положению), подписанное руководителем организации с печатью организации или заверенное цифровой подписью;</text:p>
      <text:p text:style-name="s1"><text:bookmark text:name="anchor41212"/>б) опись представленных в заявке документов, с указанием названия каждого документа;</text:p>
      <text:p text:style-name="s1"><text:bookmark text:name="anchor41213"/>в) приложение к заявлению, в котором содержатся сведения для оценки участника Всероссийского конкурса (<text:a xlink:type="simple" xlink:href="#anchor42000">приложение № 2</text:a> к настоящему Положению), а также сумма баллов, определенная контактным лицом (заявителем) и руководителем организации в соответствии с критериями оценки;</text:p>
      <text:p text:style-name="s1"><text:bookmark text:name="anchor41214"/>г) приложение к заявлению, в котором содержатся сведения, подтверждающие, что организация не находится в стадии ликвидации, не признана банкротом и ее деятельность не приостановлена в порядке, предусмотренном <text:a xlink:type="simple" xlink:href="http://ivo.garant.ru/document/redirect/12125267/0">Кодексом</text:a> Российской Федерации об административных правонарушениях;</text:p>
      <text:p text:style-name="s1"><text:bookmark text:name="anchor41215"/>д) приложение к заявлению, в котором содержатся сведения, подтверждающие, что организация не имеет задолженности по платежам, включая текущие, в бюджеты всех уровней и государственные внебюджетные фонды на дату, предшествующую дате подачи заявки на участие во Всероссийском конкурсе не более чем на месяц, за исключением задолженности, возникшей в результате округления сумм при исчислении налогов налоговым органом;</text:p>
      <text:p text:style-name="s1"><text:bookmark text:name="anchor41216"/>е) приложение к заявлению, в котором содержатся сведения, подтверждающие отсутствие в организации несчастных случаев со смертельным исходом в течение года (отчетного периода), предшествующего Всероссийскому конкурсу;</text:p>
      <text:p text:style-name="s1"><text:bookmark text:name="anchor41217"/>ж) приложение к заявлению, в котором содержатся сведения, подтверждающие наличие предписаний (постановлений, представлений, решений) органов (должностных лиц), осуществляющих государственный надзор (контроль) в области охраны труда, об устранении нарушений законодательства Российской Федерации, а также об их исполнении, либо декларируется их отсутствие;</text:p>
      <text:p text:style-name="s1"><text:bookmark text:name="anchor41218"/>з) приложение к заявлению, в котором содержатся сведения об отсутствии просроченной задолженности по заработной плате и другим выплатам работникам;</text:p>
      <text:p text:style-name="s1"><text:bookmark text:name="anchor41219"/>и) приложение к заявлению, в котором содержатся сведения об отсутствии не устраненных нарушений трудового законодательства в части привлечения иностранных работников;</text:p>
      <text:p text:style-name="s1"><text:bookmark text:name="anchor412110"/>к) приложение к заявлению, в котором содержатся сведения об отсутствии коллективных трудовых споров между работодателем и работниками организации;</text:p>
      <text:p text:style-name="s1"><text:bookmark text:name="anchor412111"/>л) приложение к заявлению, в котором содержатся сведения об отсутствии в организации судебных решений, связанных с нарушением трудовых прав работников, вступивших в законную силу;</text:p>
      <text:p text:style-name="s1"><text:bookmark text:name="anchor412112"/>м) копию оригинала или копии выписки из единого государственного реестра юридических лиц;</text:p>
      <text:p text:style-name="s1"><text:bookmark text:name="anchor412113"/>н) копию свидетельства о регистрации юридического лица.</text:p>
      <text:p text:style-name="s1"><text:bookmark text:name="anchor41202"/>2. Копия заявления на участие во Всероссийском конкурсе, сведения для оценки участника Всероссийского конкурса по номинации и сведения о наличии и исполнении предписаний заверяются подписью руководителя и печатью организации или <text:a xlink:type="simple" xlink:href="http://ivo.garant.ru/document/redirect/12184522/21">электронной подписью</text:a>.</text:p>
      <text:p text:style-name="s1"/>
      <text:p text:style-name="s1_right_fi698"><text:bookmark text:name="anchor42000"/><text:span text:style-name="s10">Приложение № 2
к <text:a xlink:type="simple" xlink:href="#anchor4000">Положению</text:a> о всероссийском конкурсе
"Лучшая бюджетная организация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Показатели и критерии оценки Всероссийского конкурса</text:h>
      <text:p text:style-name="s1"/>
      <table:table table:name="10220" table:style-name="10220">
        <table:table-column table:style-name="5180"/>
        <table:table-column table:style-name="3080"/>
        <table:table-column table:style-name="1960"/>
        <table:table-row>
          <table:table-cell table:style-name="15">
            <text:p text:style-name="s1_center_fi0">Наименование показателя</text:p>
          </table:table-cell>
          <table:table-cell table:style-name="13">
            <text:p text:style-name="s1_center_fi0">Подтверждающие документы</text:p>
          </table:table-cell>
          <table:table-cell table:style-name="13">
            <text:p text:style-name="s1_center_fi0">Критерии оценки, количество баллов</text:p>
          </table:table-cell>
        </table:table-row>
        <table:table-row>
          <table:table-cell table:style-name="7" table:number-columns-spanned="3">
            <table:covered-table-cell/>
            <table:covered-table-cell/>
            <text:p text:style-name="s1"/>
            <text:h text:outline-level="1" text:style-name="s3"><text:bookmark text:name="anchor42001"/>1. Показатели организации, характеризующие создание системы управления охраной труда</text:h>
            <text:p text:style-name="s1"/>
          </table:table-cell>
        </table:table-row>
        <table:table-row>
          <table:table-cell table:style-name="7">
            <text:p text:style-name="s16_fi0">Наличие общего Положения о системе управления охраной труда</text:p>
          </table:table-cell>
          <table:table-cell table:style-name="5">
            <text:p text:style-name="s16_fi0">Положение о СУОТ</text:p>
          </table:table-cell>
          <table:table-cell table:style-name="5">
            <text:p text:style-name="s16_fi0">Да - 40 баллов</text:p>
            <text:p text:style-name="s16_fi0">Нет - 0 баллов</text:p>
          </table:table-cell>
        </table:table-row>
        <table:table-row>
          <table:table-cell table:style-name="7">
            <text:p text:style-name="s16_fi0">Наличие Политики в области охраны труда</text:p>
          </table:table-cell>
          <table:table-cell table:style-name="5">
            <text:p text:style-name="s16_fi0">Политика в области охраны труда</text:p>
          </table:table-cell>
          <table:table-cell table:style-name="5">
            <text:p text:style-name="s16_fi0">Да - 15 баллов</text:p>
            <text:p text:style-name="s16_fi0">Нет - 0 баллов</text:p>
          </table:table-cell>
        </table:table-row>
        <table:table-row>
          <table:table-cell table:style-name="7">
            <text:p text:style-name="s16_fi0">Использование механизма финансового обеспечения предупредительных мер по сокращению производственного травматизма и профессиональных заболеваний работников (до 20% сумм страховых взносов за предшествующий календарный год)</text:p>
          </table:table-cell>
          <table:table-cell table:style-name="5">
            <text:p text:style-name="s16_fi0">Решение территориального органа СФР о финансовом обеспечении предупредительных мер (Приказ)</text:p>
            <text:p text:style-name="s16_fi0">Заявление в территориальный орган СФР о возмещении расходов на оплату предупредительных мер</text:p>
            <text:p text:style-name="s16_fi0">План финансового обеспечения предупредительных мер</text:p>
          </table:table-cell>
          <table:table-cell table:style-name="5">
            <text:p text:style-name="s16_fi0">Да - 15 баллов</text:p>
            <text:p text:style-name="s16_fi0">Нет - 0 баллов</text:p>
          </table:table-cell>
        </table:table-row>
        <table:table-row>
          <table:table-cell table:style-name="7">
            <text:p text:style-name="s16_fi0">Численность службы охраны труда соответствует рекомендациям <text:a xlink:type="simple" xlink:href="http://ivo.garant.ru/document/redirect/403497634/1000">приказа</text:a> Минтруда от 31.01.2022 № 37</text:p>
          </table:table-cell>
          <table:table-cell table:style-name="5">
            <text:p text:style-name="s16_fi0">Приказ о создании службы охраны труда/Приказ о введении должности специалиста по охране труда,</text:p>
            <text:p text:style-name="s16_fi0">Структура и численность службы охраны труда по штатному расписанию</text:p>
            <text:p text:style-name="s16_fi0">Расчет нормативной численности работников службы охраны труда в соответствии с <text:a xlink:type="simple" xlink:href="http://ivo.garant.ru/document/redirect/403497634/1000">приказом</text:a> Минтруда от 31.01.2022 № 37</text:p>
          </table:table-cell>
          <table:table-cell table:style-name="5">
            <text:p text:style-name="s16_fi0">Да - 30 баллов</text:p>
            <text:p text:style-name="s16_fi0">Нет - 0 баллов</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100</text:p>
          </table:table-cell>
        </table:table-row>
        <table:table-row>
          <table:table-cell table:style-name="7" table:number-columns-spanned="3">
            <table:covered-table-cell/>
            <table:covered-table-cell/>
            <text:p text:style-name="s1"/>
            <text:h text:outline-level="1" text:style-name="s3"><text:bookmark text:name="anchor42002"/>2. Показатели организации, характеризующие решение вопросов по охране труда на принципах социального партнерства</text:h>
            <text:p text:style-name="s1"/>
          </table:table-cell>
        </table:table-row>
        <table:table-row>
          <table:table-cell table:style-name="7">
            <text:p text:style-name="s16_fi0">Приказ о создании комитета (комиссии) по охране труда на принципах социального партнерства с привлечением работников профсоюзных организаций</text:p>
          </table:table-cell>
          <table:table-cell table:style-name="5">
            <text:p text:style-name="s16_fi0">Приказ о создании комитета (комиссии) по охране труда</text:p>
          </table:table-cell>
          <table:table-cell table:style-name="5">
            <text:p text:style-name="s16_fi0">Да - 30 баллов</text:p>
            <text:p text:style-name="s16_fi0">Нет - 0 баллов</text:p>
          </table:table-cell>
        </table:table-row>
        <table:table-row>
          <table:table-cell table:style-name="7">
            <text:p text:style-name="s16_fi0">Наличие уполномоченных по охране труда в организации</text:p>
          </table:table-cell>
          <table:table-cell table:style-name="5">
            <text:p text:style-name="s16_fi0">Приказ о назначении уполномоченных по охране труда</text:p>
            <text:p text:style-name="s16_fi0">Положение об уполномоченном (доверенном) лице по охране труда профессионального союза</text:p>
          </table:table-cell>
          <table:table-cell table:style-name="5">
            <text:p text:style-name="s16_fi0">Да - 40 баллов</text:p>
            <text:p text:style-name="s16_fi0">Нет - 0 баллов</text:p>
          </table:table-cell>
        </table:table-row>
        <table:table-row>
          <table:table-cell table:style-name="7">
            <text:p text:style-name="s16_fi0">Наличие в организации коллективного договора с работниками</text:p>
          </table:table-cell>
          <table:table-cell table:style-name="5">
            <text:p text:style-name="s16_fi0">Коллективный договор</text:p>
          </table:table-cell>
          <table:table-cell table:style-name="5">
            <text:p text:style-name="s16_fi0">Да - 30 баллов</text:p>
            <text:p text:style-name="s16_fi0">Нет - 0 баллов</text:p>
          </table:table-cell>
        </table:table-row>
        <table:table-row>
          <table:table-cell table:style-name="7">
            <text:p text:style-name="s16_fi0">Наличие в коллективном договоре положений, устанавливающих дополнительные гарантии и компенсации работникам, занятым во вредных и (или) опасных условиях труда</text:p>
          </table:table-cell>
          <table:table-cell table:style-name="5">
            <text:p text:style-name="s16_fi0">Положения (приложения), устанавливающие дополнительные гарантии и компенсации работникам</text:p>
          </table:table-cell>
          <table:table-cell table:style-name="5">
            <text:p text:style-name="s16_fi0">Да - 100 баллов</text:p>
            <text:p text:style-name="s16_fi0">Нет - 0 баллов</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200</text:p>
          </table:table-cell>
        </table:table-row>
        <table:table-row>
          <table:table-cell table:style-name="7" table:number-columns-spanned="3">
            <table:covered-table-cell/>
            <table:covered-table-cell/>
            <text:p text:style-name="s1"/>
            <text:h text:outline-level="1" text:style-name="s3"><text:bookmark text:name="anchor42003"/>3. Показатели организации, характеризующие деятельность организации по охране труда на принципах открытости и доступности</text:h>
            <text:p text:style-name="s1"/>
          </table:table-cell>
        </table:table-row>
        <table:table-row>
          <table:table-cell table:style-name="7">
            <text:p text:style-name="s16_fi0">Формирование годового отчета о деятельности организации по охране труда</text:p>
          </table:table-cell>
          <table:table-cell table:style-name="5">
            <text:p text:style-name="s16_fi0">Годовой отчет о деятельности организации</text:p>
            <text:p text:style-name="s16_fi0">по охране труда</text:p>
          </table:table-cell>
          <table:table-cell table:style-name="5">
            <text:p text:style-name="s16_fi0">Да - 40 баллов</text:p>
            <text:p text:style-name="s16_fi0">Нет - 0 баллов</text:p>
          </table:table-cell>
        </table:table-row>
        <table:table-row>
          <table:table-cell table:style-name="7">
            <text:p text:style-name="s16_fi0">Размещение на официальном сайте организации в информационно-телекоммуникационной сети "Интернет" ежегодного отчета о деятельности организации по охране труда</text:p>
          </table:table-cell>
          <table:table-cell table:style-name="5">
            <text:p text:style-name="s16_fi0">Снимок экрана/скриншот/ссылка на размещенный отчет в информационно-телекоммуникационной сети "Интернет"</text:p>
            <text:p text:style-name="s16_fi0">Годовой отчет о деятельности организации по охране труда</text:p>
          </table:table-cell>
          <table:table-cell table:style-name="5">
            <text:p text:style-name="s16_fi0">Да - 20 баллов</text:p>
            <text:p text:style-name="s16_fi0">Нет - 0 баллов</text:p>
          </table:table-cell>
        </table:table-row>
        <table:table-row>
          <table:table-cell table:style-name="7">
            <text:p text:style-name="s16_fi0">Размещение на официальном сайте организации в информационно-телекоммуникационной сети "Интернет" сводных данных о результатах проведения специальной оценки условий труда в части установления классов (подклассов) условий труда на рабочих местах</text:p>
          </table:table-cell>
          <table:table-cell table:style-name="5">
            <text:p text:style-name="s16_fi0">Снимок экрана/скриншот/ссылка на размещенные данные в информационно-телекоммуникационной</text:p>
            <text:p text:style-name="s16_fi0">сети "Интернет"</text:p>
            <text:p text:style-name="s16_fi0">Сводная ведомость СОУТ</text:p>
          </table:table-cell>
          <table:table-cell table:style-name="5">
            <text:p text:style-name="s16_fi0">Да - 20 баллов</text:p>
            <text:p text:style-name="s16_fi0">Нет - 0 баллов</text:p>
          </table:table-cell>
        </table:table-row>
        <table:table-row>
          <table:table-cell table:style-name="7">
            <text:p text:style-name="s16_fi0">Размещение на официальном сайте организации в информационно-телекоммуникационной сети "Интернет" перечня мероприятий по улучшению условий и охраны труда работников, на рабочих местах которых проводилась специальная оценка условий труда</text:p>
          </table:table-cell>
          <table:table-cell table:style-name="5">
            <text:p text:style-name="s16_fi0">Снимок экрана/скриншот/ссылка на размещенный перечень в информационно-телекоммуникационной сети "Интернет"</text:p>
            <text:p text:style-name="s16_fi0">Перечень мероприятий по улучшению условий и охраны труда работников, на рабочих местах которых проводилась СОУТ</text:p>
          </table:table-cell>
          <table:table-cell table:style-name="5">
            <text:p text:style-name="s16_fi0">Да - 20 баллов</text:p>
            <text:p text:style-name="s16_fi0">Нет - 0 баллов</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100</text:p>
          </table:table-cell>
        </table:table-row>
        <table:table-row>
          <table:table-cell table:style-name="7" table:number-columns-spanned="3">
            <table:covered-table-cell/>
            <table:covered-table-cell/>
            <text:p text:style-name="s1"/>
            <text:h text:outline-level="1" text:style-name="s3"><text:bookmark text:name="anchor42004"/>4. Показатели организации, характеризующие условия труда работников</text:h>
            <text:p text:style-name="s1"/>
          </table:table-cell>
        </table:table-row>
        <table:table-row>
          <table:table-cell table:style-name="7">
            <text:p text:style-name="s16_fi0">Доля работников, на местах которых проведена специальная оценка условий труда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text:p>
            <text:p text:style-name="s16_fi0">Сводная ведомость СОУТ</text:p>
            <text:p text:style-name="s16_fi0">Расчет доли работников, на местах которых проведена СОУТ</text:p>
          </table:table-cell>
          <table:table-cell table:style-name="5">
            <text:p text:style-name="s16_fi0">100% - 75 баллов</text:p>
            <text:p text:style-name="s16_fi0">Менее</text:p>
            <text:p text:style-name="s16_fi0">100% - 0 баллов</text:p>
          </table:table-cell>
        </table:table-row>
        <table:table-row>
          <table:table-cell table:style-name="7">
            <text:p text:style-name="s16_fi0">Доля работников, на местах которых проведена оценка профессиональных рисков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text:p>
            <text:p text:style-name="s16_fi0">Количество рабочих мест, на которых проведена ОПР</text:p>
            <text:p text:style-name="s16_fi0">Сводная ведомость/отчет о проведении ОПР</text:p>
            <text:p text:style-name="s16_fi0">Расчет доли работников, на местах которых проведена ОПР</text:p>
          </table:table-cell>
          <table:table-cell table:style-name="5">
            <text:p text:style-name="s16_fi0">100% - 75 баллов</text:p>
            <text:p text:style-name="s16_fi0">Менее</text:p>
            <text:p text:style-name="s16_fi0">100% - 0 баллов</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150</text:p>
          </table:table-cell>
        </table:table-row>
        <table:table-row>
          <table:table-cell table:style-name="7" table:number-columns-spanned="3">
            <table:covered-table-cell/>
            <table:covered-table-cell/>
            <text:p text:style-name="s1"/>
            <text:h text:outline-level="1" text:style-name="s3"><text:bookmark text:name="anchor42005"/>5. Показатели организации, характеризующие проведение мероприятий, направленных на развитие навыков работников и популяризацию охраны труда</text:h>
            <text:p text:style-name="s1"/>
          </table:table-cell>
        </table:table-row>
        <table:table-row>
          <table:table-cell table:style-name="7">
            <text:p text:style-name="s16_fi0">Наличие полигона по отработке навыков различных видов работ (работа на высоте, в ОЗН и т.д.)</text:p>
          </table:table-cell>
          <table:table-cell table:style-name="5">
            <text:p text:style-name="s16_fi0">Документы, подтверждающие наличие полигона по отработке навыков различных видов работ (фото, договор покупки/аренды и т.д.)</text:p>
          </table:table-cell>
          <table:table-cell table:style-name="5">
            <text:p text:style-name="s16_fi0">Да - 40 баллов</text:p>
            <text:p text:style-name="s16_fi0">Нет - 0 баллов</text:p>
          </table:table-cell>
        </table:table-row>
        <table:table-row>
          <table:table-cell table:style-name="7">
            <text:p text:style-name="s16_fi0">Наличие тренажеров по отработке навыков оказания первой помощи пострадавшим</text:p>
          </table:table-cell>
          <table:table-cell table:style-name="5">
            <text:p text:style-name="s16_fi0">Документы, подтверждающие наличие по отработке навыков оказания первой помощи пострадавшим (фото, договор покупки/аренды и т.д.)</text:p>
          </table:table-cell>
          <table:table-cell table:style-name="5">
            <text:p text:style-name="s16_fi0">Да - 30 баллов</text:p>
            <text:p text:style-name="s16_fi0">Нет - 0 баллов</text:p>
          </table:table-cell>
        </table:table-row>
        <table:table-row>
          <table:table-cell table:style-name="7">
            <text:p text:style-name="s16_fi0">Наличие VR-тренажеров для отработки безопасных приемов работ</text:p>
          </table:table-cell>
          <table:table-cell table:style-name="5">
            <text:p text:style-name="s16_fi0">Документы, подтверждающие наличие VR-тренажеров для отработки безопасных приемов работ (фото, договор покупки/аренды и т.д.)</text:p>
          </table:table-cell>
          <table:table-cell table:style-name="5">
            <text:p text:style-name="s16_fi0">Да - 20 баллов</text:p>
            <text:p text:style-name="s16_fi0">Нет - 0 баллов</text:p>
          </table:table-cell>
        </table:table-row>
        <table:table-row>
          <table:table-cell table:style-name="7">
            <text:p text:style-name="s16_fi0">Наличие самостоятельно разработанных видеофильмов (по травматизму или по организации безопасного проведения работ) или наличие регулярного издания по охране труда (газета, журнал, информационный канал)</text:p>
          </table:table-cell>
          <table:table-cell table:style-name="5">
            <text:p text:style-name="s16_fi0">Перечень (реестр) разработанных видеофильмов или регулярных изданий по охране труда</text:p>
            <text:p text:style-name="s16_fi0">Ссылка на материалы, подтверждающие предоставленные в перечне (реестре) сведения</text:p>
          </table:table-cell>
          <table:table-cell table:style-name="5">
            <text:p text:style-name="s16_fi0">Да - 20 баллов</text:p>
            <text:p text:style-name="s16_fi0">Нет - 0 баллов</text:p>
          </table:table-cell>
        </table:table-row>
        <table:table-row>
          <table:table-cell table:style-name="7">
            <text:p text:style-name="s16_fi0">Проведение конкурса на лучшего специалиста по охране труда или участие во внешних конкурсах</text:p>
          </table:table-cell>
          <table:table-cell table:style-name="5">
            <text:p text:style-name="s16_fi0">Положение о проведении конкурса на лучшего специалиста по охране труда, приказ о проведении конкурса на лучшего специалиста по охране труда, документ (ОРД, протокол) о подведении итогов конкурса на лучшего специалиста по охране труда</text:p>
            <text:p text:style-name="s16_fi0">или диплом участника/победителя/
призера стороннего конкурса на лучшего специалиста по охране труда или участие во внешних конкурсах</text:p>
          </table:table-cell>
          <table:table-cell table:style-name="5">
            <text:p text:style-name="s16_fi0">Да - 30 баллов</text:p>
            <text:p text:style-name="s16_fi0">Нет - 0 баллов</text:p>
          </table:table-cell>
        </table:table-row>
        <table:table-row>
          <table:table-cell table:style-name="7">
            <text:p text:style-name="s16_fi0">Проведение Дня(ей) безопасности, посвященного вопросам охраны труда</text:p>
          </table:table-cell>
          <table:table-cell table:style-name="5">
            <text:p text:style-name="s16_fi0">Положение о проведении Дня безопасности</text:p>
            <text:p text:style-name="s16_fi0">Материалы, подтверждающие проведение Дней безопасности в соответствии с положением</text:p>
          </table:table-cell>
          <table:table-cell table:style-name="5">
            <text:p text:style-name="s16_fi0">Да - 30 баллов</text:p>
            <text:p text:style-name="s16_fi0">Нет - 0 баллов</text:p>
          </table:table-cell>
        </table:table-row>
        <table:table-row>
          <table:table-cell table:style-name="7">
            <text:p text:style-name="s16_fi0">Доля руководителей и специалистов, прошедших обучение и проверку знаний в области охраны труда в обучающих организациях (в процентном соотношении от общего числа руководителей и специалистов, подлежащих обучению), %</text:p>
          </table:table-cell>
          <table:table-cell table:style-name="5">
            <text:p text:style-name="s16_fi0">Справка, содержащая информацию о:</text:p>
            <text:p text:style-name="s16_fi0">- численности руководителей и специалистов, подлежащих обучению по охране труда;</text:p>
            <text:p text:style-name="s16_fi0">- численности руководителей и специалистов, прошедших обучение по охране труда.</text:p>
            <text:p text:style-name="s16_fi0">Расчет доли руководителей и специалистов, прошедших обучение</text:p>
          </table:table-cell>
          <table:table-cell table:style-name="5">
            <text:p text:style-name="s16_fi0"><text:a xlink:type="simple" xlink:href="#anchor42111">*</text:a></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250</text:p>
          </table:table-cell>
        </table:table-row>
        <table:table-row>
          <table:table-cell table:style-name="7" table:number-columns-spanned="3">
            <table:covered-table-cell/>
            <table:covered-table-cell/>
            <text:p text:style-name="s1"/>
            <text:h text:outline-level="1" text:style-name="s3"><text:bookmark text:name="anchor42006"/>6. Показатели организации, характеризующие травматизм и профессиональную заболеваемость работников</text:h>
            <text:p text:style-name="s1"/>
          </table:table-cell>
        </table:table-row>
        <table:table-row>
          <table:table-cell table:style-name="7">
            <text:p text:style-name="s16_fi0">Доля работников, пострадавших в результате несчастных случаев, %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 организации</text:p>
            <text:p text:style-name="s16_fi0"><text:a xlink:type="simple" xlink:href="http://ivo.garant.ru/document/redirect/408270893/2000">Форма № 7-травматизм</text:a></text:p>
            <text:p text:style-name="s16_fi0">Расчет доли работников, пострадавших в результате несчастных случаев</text:p>
          </table:table-cell>
          <table:table-cell table:style-name="5">
            <text:p text:style-name="s16_fi0">0% - 100 баллов</text:p>
            <text:p text:style-name="s16_fi0">Больше 0% - 0 баллов</text:p>
          </table:table-cell>
        </table:table-row>
        <table:table-row>
          <table:table-cell table:style-name="7">
            <text:p text:style-name="s16_fi0">Доля работников, пострадавших в результате легких несчастных случаев %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 организации</text:p>
            <text:p text:style-name="s16_fi0"><text:a xlink:type="simple" xlink:href="http://ivo.garant.ru/document/redirect/408270893/2000">Форма № 7-травматизм</text:a></text:p>
            <text:p text:style-name="s16_fi0">Расчет доли работников, пострадавших в результате легких несчастных случаев</text:p>
          </table:table-cell>
          <table:table-cell table:style-name="5">
            <text:p text:style-name="s16_fi0">Менее 20% - 50 баллов</text:p>
            <text:p text:style-name="s16_fi0">Более - 0 баллов</text:p>
          </table:table-cell>
        </table:table-row>
        <table:table-row>
          <table:table-cell table:style-name="7">
            <text:p text:style-name="s16_fi0">Доля работников, пострадавших в результате тяжелых несчастных случаев, %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 организации</text:p>
            <text:p text:style-name="s16_fi0"><text:a xlink:type="simple" xlink:href="http://ivo.garant.ru/document/redirect/408270893/2000">Форма № 7-травматизм</text:a></text:p>
            <text:p text:style-name="s16_fi0">Расчет доли работников, пострадавших в результате тяжелых несчастных случаев</text:p>
          </table:table-cell>
          <table:table-cell table:style-name="5">
            <text:p text:style-name="s16_fi0">Менее 10% - 25 баллов</text:p>
            <text:p text:style-name="s16_fi0">Более - 0 баллов</text:p>
          </table:table-cell>
        </table:table-row>
        <table:table-row>
          <table:table-cell table:style-name="7">
            <text:p text:style-name="s16_fi0">Доля работников, пострадавших в результате групповых несчастных случаев, %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 организации</text:p>
            <text:p text:style-name="s16_fi0"><text:a xlink:type="simple" xlink:href="http://ivo.garant.ru/document/redirect/408270893/2000">Форма № 7-травматизм</text:a></text:p>
            <text:p text:style-name="s16_fi0">Расчет доли работников, пострадавших в результате групповых несчастных случаев</text:p>
          </table:table-cell>
          <table:table-cell table:style-name="5">
            <text:p text:style-name="s16_fi0">Менее 10% - 25 баллов</text:p>
            <text:p text:style-name="s16_fi0">Более - 0 баллов</text:p>
          </table:table-cell>
        </table:table-row>
        <table:table-row>
          <table:table-cell table:style-name="7">
            <text:p text:style-name="s16_fi0">Наличие работников, пострадавших со смертельным исходом, % (рассчитывается от среднесписочной численности работников организации)</text:p>
          </table:table-cell>
          <table:table-cell table:style-name="5">
            <text:p text:style-name="s16_fi0"><text:a xlink:type="simple" xlink:href="http://ivo.garant.ru/document/redirect/408270893/2000">Форма № 7-травматизм</text:a></text:p>
          </table:table-cell>
          <table:table-cell table:style-name="5">
            <text:p text:style-name="s16_fi0"><text:a xlink:type="simple" xlink:href="#anchor42222">**</text:a></text:p>
          </table:table-cell>
        </table:table-row>
        <table:table-row>
          <table:table-cell table:style-name="7">
            <text:p text:style-name="s16_fi0">Наличие работников, получивших профессиональное заболевание, чел.</text:p>
          </table:table-cell>
          <table:table-cell table:style-name="5">
            <text:p text:style-name="s16_fi0">Материалы, подтверждающие отсутствие работников, получивших профессиональное заболевание (Справка от территориального органа Роспотребнадзора или СФР)</text:p>
          </table:table-cell>
          <table:table-cell table:style-name="5">
            <text:p text:style-name="s16_fi0"><text:a xlink:type="simple" xlink:href="#anchor42222">**</text:a></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200</text:p>
          </table:table-cell>
        </table:table-row>
      </table:table>
      <text:p text:style-name="s2_preformatted11">──────────────────────────────</text:p>
      <text:p text:style-name="s91"><text:bookmark text:name="anchor42111"/>* Показатели:</text:p>
      <text:p text:style-name="s91">- от 90%до 100% - 80 баллов</text:p>
      <text:p text:style-name="s91">- от 80% до 89% - 70 баллов</text:p>
      <text:p text:style-name="s91">- от 70% до 79% - 60 баллов</text:p>
      <text:p text:style-name="s91">- от 60% до 69% - 50 баллов</text:p>
      <text:p text:style-name="s91">- от 50% до 59% - 40 баллов</text:p>
      <text:p text:style-name="s91">- от 40% до 49% - 30 баллов</text:p>
      <text:p text:style-name="s91">- от 30% до 39% - 20 баллов</text:p>
      <text:p text:style-name="s91">- от 20% до 29% - 10 баллов</text:p>
      <text:p text:style-name="s91">- от 0% до 19% - 0 баллов.</text:p>
      <text:p text:style-name="s91"><text:bookmark text:name="anchor42222"/>** При наличии данного показателя организация к конкурсу не допускается</text:p>
      <text:p text:style-name="s2_preformatted11">──────────────────────────────</text:p>
      <text:p text:style-name="s1"/>
      <text:p text:style-name="s1_right_fi698"><text:bookmark text:name="anchor43000"/><text:span text:style-name="s10">Приложение № 3
к <text:a xlink:type="simple" xlink:href="#anchor4000">Положению</text:a> о всероссийском конкурсе
"Лучшая бюджетная организация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text:bookmark text:name="anchor43100"/>Правила оформления презентации</text:h>
      <text:p text:style-name="s1"/>
      <text:p text:style-name="s1"><text:bookmark text:name="anchor43101"/>1. Общие требования:</text:p>
      <text:p text:style-name="s1">презентация должна быть выполнена в едином стиле: общая цветовая схема дизайна слайда; общие параметры шрифтов (гарнитура, цвет, размер) и их оформления (эффекты), используемых для различных типов текстовой информации (заголовки, основной текст, выделенный текст, гиперссылки, списки, подписи); способы оформления иллюстраций, схем, диаграмм, таблиц и др.;</text:p>
      <text:p text:style-name="s1">рекомендуется сжатый, информационный способ изложения материала, на слайдах должны быть только тезисы, ключевые фразы (без подробного их описания в презентации) и графическая информация (рисунки, графики и т.п.);</text:p>
      <text:p text:style-name="s1">допускается: креативный подход, использование устоявшихся выражений, например, СИЗ (средство индивидуальной защиты) и т.п.;</text:p>
      <text:p text:style-name="s1">количество слайдов должно быть не более 20;</text:p>
      <text:p text:style-name="s1">формат презентации - PDF.</text:p>
      <text:p text:style-name="s1"><text:bookmark text:name="anchor43102"/>2. Презентация должна включать:</text:p>
      <text:p text:style-name="s1">титульный слайд (наименование организации, название презентации, дата);</text:p>
      <text:p text:style-name="s1">вводную часть (информация об организации, краткое описание роли руководства организации в функционировании системы управления охраны труда);</text:p>
      <text:p text:style-name="s1">основную часть (информация о лучших практических решениях в области охраны труда, совершенствования системы управления охраны труда и снижения профессиональных рисков в организации, актуальность и новизна практических решений);</text:p>
      <text:p text:style-name="s1">итоговые выводы: информация о достигнутых при реализации практических решений результатах (полученных эффектах);</text:p>
      <text:p text:style-name="s1">заключительный слайд (контактная информация, интерактивные ссылки).</text:p>
      <text:p text:style-name="s1"><text:bookmark text:name="anchor43103"/>3. Правила шрифтового оформления:</text:p>
      <text:p text:style-name="s1">рекомендуемые шрифты (Georgia, Arial, Times New Roman);</text:p>
      <text:p text:style-name="s1">размер шрифта: 24-54 (заголовок), 14-36 пунктов (обычный текст), 10-14 (сноски, пояснения, текст в таблицах, символы на графиках/диаграммах и т.п.);</text:p>
      <text:p text:style-name="s1">курсив, подчеркивание, жирный шрифт, прописные буквы используются для смыслового выделения ключевой информации и заголовков;</text:p>
      <text:p text:style-name="s1">не допускается использование более 2 типов шрифтов;</text:p>
      <text:p text:style-name="s1">цвет шрифта и цвет фона должны контрастировать (текст должен хорошо читаться, не использовать белый текст на черном фоне), при подборе цвета текста он должен быть "читаем", т.е. фон слайдов не должен "глушить" текст;</text:p>
      <text:p text:style-name="s1">основной текст должен быть отформатирован по ширине, на схемах - по центру.</text:p>
      <text:p text:style-name="s1"><text:bookmark text:name="anchor43104"/>4. Графическая информация:</text:p>
      <text:p text:style-name="s1">рисунки, фотографии, диаграммы, таблицы должны быть наглядными и нести смысловую нагрузку, сопровождаться названиями;</text:p>
      <text:p text:style-name="s1">изображения (в формате jpg) лучше заранее обработать для уменьшения размера файла;</text:p>
      <text:p text:style-name="s1">размер одного графического объекта - не более 1/2 размера слайда.</text:p>
      <text:p text:style-name="s1"/>
      <text:h text:outline-level="1" text:style-name="s3"><text:bookmark text:name="anchor43200"/>Правила оформления пояснительной записки к презентации</text:h>
      <text:p text:style-name="s1"/>
      <text:p text:style-name="s1"><text:bookmark text:name="anchor43201"/>1. Пояснительная записка должна содержать исчерпывающий материал о лучших практических решениях в области охраны труда, совершенствования системы управления охраны труда и снижения профессиональных рисков в организации, а также однозначно интерпретировать материал, изложенный в презентации.</text:p>
      <text:p text:style-name="s1"><text:bookmark text:name="anchor43202"/>2. Объем пояснительной записки не более 20 страниц.</text:p>
      <text:p text:style-name="s1"><text:bookmark text:name="anchor43203"/>3. Пояснительная записка набирается шрифтом Times New Roman, кегль 12-14, на листе формата А4, используется полуторный межстрочный интервал. Отступы для полей: слева 25 мм, справа 15 мм, сверху и снизу 20 мм. Нумерация страниц осуществляется арабскими цифрами в центре нижней части листа или в центре верхней части листа.</text:p>
      <text:p text:style-name="s1"><text:bookmark text:name="anchor43204"/>4. Нумерация рисунков осуществляется под рисунком. Она должна быть сквозной.</text:p>
      <text:p text:style-name="s1"><text:bookmark text:name="anchor43205"/>5. Рисунки оформляются в соответствии с приведенным ниже примером:</text:p>
      <text:p text:style-name="s1"/>
      <text:p text:style-name="s16_fi0">	<draw:frame draw:style-name="fr1" svg:width="182mm" svg:height="111mm" text:anchor-type="as-char" draw:z-index="1">
		<draw:image xlink:href="Pictures/412542968.png" xlink:type="simple" xlink:show="embed" xlink:actuate="onLoad"/>
	</draw:frame>
</text:p>
      <text:p text:style-name="s1"/>
      <text:p text:style-name="s1"><text:bookmark text:name="anchor43206"/>6. Оформление таблиц и их переноса происходит следующим образом:</text:p>
      <text:p text:style-name="s1">На одной странице:</text:p>
      <text:p text:style-name="s1"/>
      <text:h text:outline-level="1" text:style-name="s3">Таблица 1 - Информация</text:h>
      <text:p text:style-name="s1"/>
      <table:table table:name="10220" table:style-name="10220">
        <table:table-column table:style-name="3360"/>
        <table:table-column table:style-name="3360"/>
        <table:table-column table:style-name="3500"/>
        <table:table-row>
          <table:table-cell table:style-name="15">
            <text:p text:style-name="s1_center_fi0">Номер</text:p>
          </table:table-cell>
          <table:table-cell table:style-name="13">
            <text:p text:style-name="s1_center_fi0">Задание</text:p>
          </table:table-cell>
          <table:table-cell table:style-name="13">
            <text:p text:style-name="s1_center_fi0">Результат</text:p>
          </table:table-cell>
        </table:table-row>
        <table:table-row>
          <table:table-cell table:style-name="7">
            <text:p text:style-name="s1_center_fi0">1</text:p>
          </table:table-cell>
          <table:table-cell table:style-name="5">
            <text:p text:style-name="s1_center_fi0">2</text:p>
          </table:table-cell>
          <table:table-cell table:style-name="5">
            <text:p text:style-name="s1_center_fi0">3</text:p>
          </table:table-cell>
        </table:table-row>
        <table:table-row>
          <table:table-cell table:style-name="7">
            <text:p text:style-name="s1_center_fi0">...</text:p>
          </table:table-cell>
          <table:table-cell table:style-name="5">
            <text:p text:style-name="s1_center_fi0">...</text:p>
          </table:table-cell>
          <table:table-cell table:style-name="5">
            <text:p text:style-name="s1_center_fi0">...</text:p>
          </table:table-cell>
        </table:table-row>
      </table:table>
      <text:p text:style-name="s1"/>
      <text:p text:style-name="s1">На другой странице:</text:p>
      <text:p text:style-name="s1">Продолжение таблицы 1.1</text:p>
      <text:p text:style-name="s1"/>
      <table:table table:name="10220" table:style-name="10220">
        <table:table-column table:style-name="3360"/>
        <table:table-column table:style-name="3360"/>
        <table:table-column table:style-name="3500"/>
        <table:table-row>
          <table:table-cell table:style-name="15">
            <text:p text:style-name="s1_center_fi0">1</text:p>
          </table:table-cell>
          <table:table-cell table:style-name="13">
            <text:p text:style-name="s1_center_fi0">2</text:p>
          </table:table-cell>
          <table:table-cell table:style-name="13">
            <text:p text:style-name="s1_center_fi0">3</text:p>
          </table:table-cell>
        </table:table-row>
        <table:table-row>
          <table:table-cell table:style-name="7">
            <text:p text:style-name="s1_center_fi0">...</text:p>
          </table:table-cell>
          <table:table-cell table:style-name="5">
            <text:p text:style-name="s1_center_fi0">...</text:p>
          </table:table-cell>
          <table:table-cell table:style-name="5">
            <text:p text:style-name="s1_center_fi0">...</text:p>
          </table:table-cell>
        </table:table-row>
      </table:table>
      <text:p text:style-name="s1"/>
      <text:p text:style-name="s1">Текст в таблице можно печатать 12 кеглем с одинарным интервалом.</text:p>
      <text:p text:style-name="s1"/>
      <text:p text:style-name="s1_right_fi698"><text:bookmark text:name="anchor44000"/><text:span text:style-name="s10">Приложение № 4
к <text:a xlink:type="simple" xlink:href="#anchor4000">Положению</text:a> о всероссийском конкурсе
"Лучшая бюджетная организация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Критерии оценки Финального этапа</text:h>
      <text:p text:style-name="s1"/>
      <table:table table:name="10220" table:style-name="10220">
        <table:table-column table:style-name="3780"/>
        <table:table-column table:style-name="4340"/>
        <table:table-column table:style-name="2100"/>
        <table:table-row>
          <table:table-cell table:style-name="15">
            <text:p text:style-name="s1_center_fi0">Наименование показателя</text:p>
          </table:table-cell>
          <table:table-cell table:style-name="13">
            <text:p text:style-name="s1_center_fi0">Критерии оценки</text:p>
          </table:table-cell>
          <table:table-cell table:style-name="13">
            <text:p text:style-name="s1_center_fi0">Количество баллов</text:p>
          </table:table-cell>
        </table:table-row>
        <table:table-row>
          <table:table-cell table:style-name="71" table:number-rows-spanned="3">
            <text:p text:style-name="s16_fi0">Соблюдение установленных требований к оформлению презентации</text:p>
          </table:table-cell>
          <table:table-cell table:style-name="5">
            <text:p text:style-name="s16_fi0">Полное соблюдение требований - 50 баллов</text:p>
          </table:table-cell>
          <table:table-cell table:style-name="5">
            <text:p text:style-name="s1"/>
          </table:table-cell>
        </table:table-row>
        <table:table-row>
          <table:table-cell table:style-name="5">
            <text:p text:style-name="s16_fi0">В презентации выявлены несоответствия 1-3</text:p>
            <text:p text:style-name="s16_fi0">установленных требований - 25 баллов</text:p>
          </table:table-cell>
          <table:table-cell table:style-name="5">
            <text:p text:style-name="s1"/>
          </table:table-cell>
        </table:table-row>
        <table:table-row>
          <table:table-cell table:style-name="5">
            <text:p text:style-name="s16_fi0">Не соответствие требованиям - 0 баллов</text:p>
          </table:table-cell>
          <table:table-cell table:style-name="5">
            <text:p text:style-name="s1"/>
          </table:table-cell>
        </table:table-row>
        <table:table-row>
          <table:table-cell table:style-name="71" table:number-rows-spanned="2">
            <text:p text:style-name="s16_fi0">Соблюдение установленных требований к пояснительной записке</text:p>
          </table:table-cell>
          <table:table-cell table:style-name="5">
            <text:p text:style-name="s16_fi0">Полное соблюдение требований - 25 баллов</text:p>
          </table:table-cell>
          <table:table-cell table:style-name="5">
            <text:p text:style-name="s1"/>
          </table:table-cell>
        </table:table-row>
        <table:table-row>
          <table:table-cell table:style-name="5">
            <text:p text:style-name="s16_fi0">Не соответствие требованиям - 0 баллов</text:p>
          </table:table-cell>
          <table:table-cell table:style-name="5">
            <text:p text:style-name="s1"/>
          </table:table-cell>
        </table:table-row>
        <table:table-row>
          <table:table-cell table:style-name="71" table:number-rows-spanned="3">
            <text:p text:style-name="s16_fi0">Участие руководителя в мероприятиях по охране труда и процессах СУОТ</text:p>
          </table:table-cell>
          <table:table-cell table:style-name="5">
            <text:p text:style-name="s16_fi0">Руководитель непосредственно участвует в мероприятиях по охране труда и в основных процессах СУОТ - 50 баллов</text:p>
          </table:table-cell>
          <table:table-cell table:style-name="5">
            <text:p text:style-name="s1"/>
          </table:table-cell>
        </table:table-row>
        <table:table-row>
          <table:table-cell table:style-name="5">
            <text:p text:style-name="s16_fi0">В мероприятиях по охране труда участвует заместитель руководителя, которому делегированы полномочия по руководству СУОТ - 25 баллов</text:p>
          </table:table-cell>
          <table:table-cell table:style-name="5">
            <text:p text:style-name="s1"/>
          </table:table-cell>
        </table:table-row>
        <table:table-row>
          <table:table-cell table:style-name="5">
            <text:p text:style-name="s16_fi0">Высший руководящий состав организации не участвует в процессах СУОТ - 0 баллов</text:p>
          </table:table-cell>
          <table:table-cell table:style-name="5">
            <text:p text:style-name="s1"/>
          </table:table-cell>
        </table:table-row>
        <table:table-row>
          <table:table-cell table:style-name="71" table:number-rows-spanned="3">
            <text:p text:style-name="s16_fi0">Содержание презентации (структурированность и полнота информации)</text:p>
          </table:table-cell>
          <table:table-cell table:style-name="5">
            <text:p text:style-name="s16_fi0">Презентация логично структурирована, содержит исчерпывающую информацию о внедряемых мероприятиях/практиках/решениях в области охраны труда - 50 баллов</text:p>
          </table:table-cell>
          <table:table-cell table:style-name="5">
            <text:p text:style-name="s1"/>
          </table:table-cell>
        </table:table-row>
        <table:table-row>
          <table:table-cell table:style-name="5">
            <text:p text:style-name="s16_fi0">Презентация логично структурирована, но не содержит исчерпывающую информацию о внедряемых мероприятиях/практиках/решениях в области охраны труда - 25 баллов</text:p>
          </table:table-cell>
          <table:table-cell table:style-name="5">
            <text:p text:style-name="s1"/>
          </table:table-cell>
        </table:table-row>
        <table:table-row>
          <table:table-cell table:style-name="5">
            <text:p text:style-name="s16_fi0">Презентация не структурирована и не содержит исчерпывающую информацию о внедряемых мероприятиях/практиках/решениях в области охраны труда - 0 баллов</text:p>
          </table:table-cell>
          <table:table-cell table:style-name="5">
            <text:p text:style-name="s1"/>
          </table:table-cell>
        </table:table-row>
        <table:table-row>
          <table:table-cell table:style-name="71" table:number-rows-spanned="3">
            <text:p text:style-name="s16_fi0">Актуальность и новизна практических решений в области охраны труда</text:p>
          </table:table-cell>
          <table:table-cell table:style-name="5">
            <text:p text:style-name="s16_fi0">Предлагаемые практики не противоречат законодательству и обеспечивают повышенные обязательства работодателя по выполнению государственных требований охраны труда - 75 баллов</text:p>
          </table:table-cell>
          <table:table-cell table:style-name="5">
            <text:p text:style-name="s1"/>
          </table:table-cell>
        </table:table-row>
        <table:table-row>
          <table:table-cell table:style-name="5">
            <text:p text:style-name="s16_fi0">Предлагаемые практики соответствуют требованиям законодательства, но являются общепринятыми и хорошо известными - 50 баллов</text:p>
          </table:table-cell>
          <table:table-cell table:style-name="5">
            <text:p text:style-name="s1"/>
          </table:table-cell>
        </table:table-row>
        <table:table-row>
          <table:table-cell table:style-name="5">
            <text:p text:style-name="s16_fi0">Практики не актуальны - 0 баллов</text:p>
          </table:table-cell>
          <table:table-cell table:style-name="5">
            <text:p text:style-name="s1"/>
          </table:table-cell>
        </table:table-row>
        <table:table-row>
          <table:table-cell table:style-name="71" table:number-rows-spanned="3">
            <text:p text:style-name="s16_fi0">Значимость достигнутых при реализации практических решений результатов (полученных эффектов)</text:p>
          </table:table-cell>
          <table:table-cell table:style-name="5">
            <text:p text:style-name="s16_fi0">Решение применимо, полученный эффект обоснован количественно и качественно, имеет высокие показатели - 100 баллов</text:p>
          </table:table-cell>
          <table:table-cell table:style-name="5">
            <text:p text:style-name="s1"/>
          </table:table-cell>
        </table:table-row>
        <table:table-row>
          <table:table-cell table:style-name="5">
            <text:p text:style-name="s16_fi0">Решение применимо, эффект обоснован частично - 50 баллов</text:p>
          </table:table-cell>
          <table:table-cell table:style-name="5">
            <text:p text:style-name="s1"/>
          </table:table-cell>
        </table:table-row>
        <table:table-row>
          <table:table-cell table:style-name="5">
            <text:p text:style-name="s16_fi0">Эффект от предлагаемого решения отсутствует - 0 баллов</text:p>
          </table:table-cell>
          <table:table-cell table:style-name="5">
            <text:p text:style-name="s1"/>
          </table:table-cell>
        </table:table-row>
        <table:table-row>
          <table:table-cell table:style-name="71" table:number-rows-spanned="3">
            <text:p text:style-name="s16_fi0">Масштаб внедрения практических решений</text:p>
          </table:table-cell>
          <table:table-cell table:style-name="5">
            <text:p text:style-name="s16_fi0">Практическое решение внедрено в рамках всей организации - 50 баллов</text:p>
          </table:table-cell>
          <table:table-cell table:style-name="5">
            <text:p text:style-name="s1"/>
          </table:table-cell>
        </table:table-row>
        <table:table-row>
          <table:table-cell table:style-name="5">
            <text:p text:style-name="s16_fi0">Практическое решение внедрено на уровне одного или нескольких подразделений - 25 баллов</text:p>
          </table:table-cell>
          <table:table-cell table:style-name="5">
            <text:p text:style-name="s1"/>
          </table:table-cell>
        </table:table-row>
        <table:table-row>
          <table:table-cell table:style-name="5">
            <text:p text:style-name="s16_fi0">Практическое решение не внедрено или осталось в стадии проекта - 0 баллов</text:p>
          </table:table-cell>
          <table:table-cell table:style-name="5">
            <text:p text:style-name="s1"/>
          </table:table-cell>
        </table:table-row>
      </table:table>
      <text:p text:style-name="s1"/>
      <text:p text:style-name="s1_right_fi698"><text:bookmark text:name="anchor45000"/><text:span text:style-name="s10">Приложение № 5
к <text:a xlink:type="simple" xlink:href="#anchor4000">Положению</text:a> о всероссийском конкурсе
"Лучшая бюджетная организация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Ранжированный перечень заявок на участие во Всероссийском конкурсе</text:h>
      <text:p text:style-name="s1"/>
      <table:table table:name="10233" table:style-name="10233">
        <table:table-column table:style-name="2102"/>
        <table:table-column table:style-name="4200"/>
        <table:table-column table:style-name="2381"/>
        <table:table-column table:style-name="1550"/>
        <table:table-row>
          <table:table-cell table:style-name="15">
            <text:p text:style-name="s1_center_fi0">Ранг</text:p>
          </table:table-cell>
          <table:table-cell table:style-name="13">
            <text:p text:style-name="s1_center_fi0">Наименование юридического лица, являющегося претендентом на призовые места</text:p>
          </table:table-cell>
          <table:table-cell table:style-name="13">
            <text:p text:style-name="s1_center_fi0">Юридический адрес претендента на призовые места</text:p>
          </table:table-cell>
          <table:table-cell table:style-name="13">
            <text:p text:style-name="s1_center_fi0">Сумма баллов</text:p>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row>
      </table:table>
      <text:p text:style-name="s1"/>
      <text:p text:style-name="s2_preformatted11">Председатель Конкурсной</text:p>
      <text:p text:style-name="s2_preformatted11">комиссии:<text:s text:c="23"/>________________<text:s text:c="3"/>______________________</text:p>
      <text:p text:style-name="s2_preformatted11"><text:s text:c="36"/>(подпись)<text:s text:c="12"/>(Ф.И.О.)</text:p>
      <text:p text:style-name="s1"/>
      <text:p text:style-name="s2_preformatted11">Члены Конкурсной комиссии:<text:s text:c="6"/>________________<text:s text:c="3"/>______________________</text:p>
      <text:p text:style-name="s2_preformatted11"><text:s text:c="36"/>(подпись)<text:s text:c="12"/>(Ф.И.О.)</text:p>
      <text:p text:style-name="s2_preformatted11"><text:s text:c="32"/>________________<text:s text:c="3"/>______________________</text:p>
      <text:p text:style-name="s2_preformatted11"><text:s text:c="36"/>(подпись)<text:s text:c="12"/>(Ф.И.О.)</text:p>
      <text:p text:style-name="s2_preformatted11"><text:s text:c="32"/>________________<text:s text:c="3"/>______________________</text:p>
      <text:p text:style-name="s2_preformatted11"><text:s text:c="36"/>(подпись)<text:s text:c="12"/>(Ф.И.О.)</text:p>
      <text:p text:style-name="s1"/>
      <text:p text:style-name="s1_right_fi698"><text:bookmark text:name="anchor46000"/><text:span text:style-name="s10">Приложение № 6
к <text:a xlink:type="simple" xlink:href="#anchor4000">Положению</text:a> о всероссийском конкурсе
"Лучшая бюджетная организация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Итоговый перечень победителей и призеров Всероссийского конкурса</text:h>
      <text:p text:style-name="s1"/>
      <table:table table:name="10220" table:style-name="10220">
        <table:table-column table:style-name="1820"/>
        <table:table-column table:style-name="2800"/>
        <table:table-column table:style-name="2100"/>
        <table:table-column table:style-name="1680"/>
        <table:table-column table:style-name="1820"/>
        <table:table-row>
          <table:table-cell table:style-name="15">
            <text:p text:style-name="s1_center_fi0">№
п/п</text:p>
          </table:table-cell>
          <table:table-cell table:style-name="13">
            <text:p text:style-name="s1_center_fi0">Наименование юридического лица</text:p>
          </table:table-cell>
          <table:table-cell table:style-name="13">
            <text:p text:style-name="s1_center_fi0">Юридический адрес</text:p>
          </table:table-cell>
          <table:table-cell table:style-name="13">
            <text:p text:style-name="s1_center_fi0">Сумма баллов</text:p>
          </table:table-cell>
          <table:table-cell table:style-name="13">
            <text:p text:style-name="s1_center_fi0">Место</text:p>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row>
      </table:table>
      <text:p text:style-name="s1"/>
      <text:p text:style-name="s2_preformatted11">Председатель Конкурсной</text:p>
      <text:p text:style-name="s2_preformatted11">комиссии:<text:s text:c="23"/>________________<text:s text:c="3"/>______________________</text:p>
      <text:p text:style-name="s2_preformatted11"><text:s text:c="36"/>(подпись)<text:s text:c="12"/>(Ф.И.О.)</text:p>
      <text:p text:style-name="s1"/>
      <text:p text:style-name="s2_preformatted11">Члены Конкурсной комиссии:<text:s text:c="6"/>________________<text:s text:c="3"/>______________________</text:p>
      <text:p text:style-name="s2_preformatted11"><text:s text:c="36"/>(подпись)<text:s text:c="12"/>(Ф.И.О.)</text:p>
      <text:p text:style-name="s2_preformatted11"><text:s text:c="32"/>________________<text:s text:c="3"/>______________________</text:p>
      <text:p text:style-name="s2_preformatted11"><text:s text:c="36"/>(подпись)<text:s text:c="12"/>(Ф.И.О.)</text:p>
      <text:p text:style-name="s2_preformatted11"><text:s text:c="32"/>________________<text:s text:c="3"/>______________________</text:p>
      <text:p text:style-name="s2_preformatted11"><text:s text:c="36"/>(подпись)<text:s text:c="12"/>(Ф.И.О.)</text:p>
      <text:p text:style-name="s1"/>
      <text:p text:style-name="s1_right_fi698"><text:bookmark text:name="anchor5000"/><text:span text:style-name="s10">Приложение № 5
к <text:a xlink:type="simple" xlink:href="#anchor0">приказу</text:a> Министерства труда
и социальной защиты
Российской Федерации
от 5 июня 2026 г. № 244</text:span></text:p>
      <text:p text:style-name="s1"/>
      <text:h text:outline-level="1" text:style-name="s3">Положение
о Всероссийском конкурсе "Лучшая организация крупного бизнеса в области охраны труда"</text:h>
      <text:p text:style-name="s1"/>
      <text:h text:outline-level="1" text:style-name="s3"><text:bookmark text:name="anchor5100"/>I. Общие положения</text:h>
      <text:p text:style-name="s1"/>
      <text:p text:style-name="s1"><text:bookmark text:name="anchor5001"/>1. Настоящее Положение устанавливает порядок организации, проведения и подведения итогов Всероссийского конкурса "Лучшая организация крупного бизнеса в области охраны труда" (далее - Всероссийский конкурс).</text:p>
      <text:p text:style-name="s1"><text:bookmark text:name="anchor5002"/>2. Подготовка и проведение Всероссийского конкурса, а также подведение его итогов осуществляются в соответствии с настоящим Положением.</text:p>
      <text:p text:style-name="s1"><text:bookmark text:name="anchor5003"/>3. Целью проведения Всероссийского конкурса является оценка эффективности функционирования систем управления охраной труда в организациях крупного бизнеса, а также привлечение общественного внимания к области охраны труда и здоровья работников.</text:p>
      <text:p text:style-name="s1"><text:bookmark text:name="anchor5004"/>4. Задачами проведения Всероссийского конкурса являются:</text:p>
      <text:p text:style-name="s1">определение текущего состояния организации работ по охране труда;</text:p>
      <text:p text:style-name="s1">стимулирование организаций крупного бизнеса к развитию систем управления охраны труда;</text:p>
      <text:p text:style-name="s1">содействие в развитии культуры безопасности труда в организациях;</text:p>
      <text:p text:style-name="s1">оценка соответствия условий и охраны труда требованиям нормативных правовых актов;</text:p>
      <text:p text:style-name="s1">сравнительная оценка деятельности организаций крупного бизнеса в области охраны труда, определение лучших организаций в области охраны труда;</text:p>
      <text:p text:style-name="s1">создание обучающего, методического материала в области охраны труда, распространение лучших практических решений для обмена опытом.</text:p>
      <text:p text:style-name="s1"><text:bookmark text:name="anchor5005"/>5. Участие во Всероссийском конкурсе добровольное и осуществляется на безвозмездной основе.</text:p>
      <text:p text:style-name="s1"><text:bookmark text:name="anchor5006"/>6. Участниками Всероссийского конкурса могут быть организации крупного бизнеса независимо от вида экономической деятельности и организационно-правовых форм (кроме бюджетных учреждений), осуществляющих свою деятельность на территории Российской Федерации, за исключением организаций, у которых по данным Федеральной службы по труду и занятости выявлены сокрытые несчастные случаи или у которых отсутствуют данные или часть данных результатов специальной оценки условий труда, размещенных в Федеральной государственной информационной системе учета результатов проведения специальной оценки условий труда. Представительства и филиалы юридического лица не могут принимать участие во Всероссийском конкурсе, так как не являются отдельным юридическим лицом.</text:p>
      <text:p text:style-name="s1"><text:bookmark text:name="anchor5007"/>7. Участник может быть отстранен на любом этапе Всероссийского конкурса в случае предоставления неполных сведений или недостоверной информации, а также, если организация перестала соответствовать предъявляемым требованиям, установленным <text:a xlink:type="simple" xlink:href="#anchor5019">пунктом 19</text:a> к настоящему Положению и <text:a xlink:type="simple" xlink:href="#anchor51000">приложением № 1</text:a> к настоящему Положению, во время проведения Всероссийского конкурса (до утверждения победителей).</text:p>
      <text:p text:style-name="s1"><text:bookmark text:name="anchor5008"/>8. Решение об отстранении от участия во Всероссийском конкурсе принимается на заседании Конкурсной комиссии.</text:p>
      <text:p text:style-name="s1"><text:bookmark text:name="anchor5009"/>9. Всероссийский конкурс проводится по следующим номинациям:</text:p>
      <text:p text:style-name="s1"><text:bookmark text:name="anchor46002"/>а) "Лучшая организация крупного бизнеса в области охраны труда" численностью до 1000 человек;</text:p>
      <text:p text:style-name="s1"><text:bookmark text:name="anchor46003"/>б) "Лучшая организация крупного бизнеса в области охраны труда" численностью свыше 1000 человек.</text:p>
      <text:p text:style-name="s1"><text:bookmark text:name="anchor5010"/>10. По результатам Всероссийского конкурса в каждой номинации определяются:</text:p>
      <text:p text:style-name="s1"><text:bookmark text:name="anchor5101"/>а) победитель Всероссийского конкурса с указанием номинации;</text:p>
      <text:p text:style-name="s1"><text:bookmark text:name="anchor5102"/>б) серебряный призер Всероссийского конкурса с указанием номинации;</text:p>
      <text:p text:style-name="s1"><text:bookmark text:name="anchor5103"/>в) бронзовый призер Всероссийского конкурса с указанием номинации.</text:p>
      <text:p text:style-name="s1"/>
      <text:h text:outline-level="1" text:style-name="s3"><text:bookmark text:name="anchor5200"/>II. Организация проведения Всероссийского конкурса, конкурсная комиссия</text:h>
      <text:p text:style-name="s1"/>
      <text:p text:style-name="s1"><text:bookmark text:name="anchor5011"/>11. Определение победителей и призеров Всероссийского конкурса в номинациях осуществляется конкурсной комиссией.</text:p>
      <text:p text:style-name="s1"><text:bookmark text:name="anchor5012"/>12. Конкурсная комиссия состоит из нечетного числа членов в количестве не менее 7 человек, включая председателя конкурсной комиссии, состав которой утвержден настоящим приказом согласно <text:a xlink:type="simple" xlink:href="#anchor7000">приложению № 7</text:a>.</text:p>
      <text:p text:style-name="s1"><text:bookmark text:name="anchor5013"/>13. Конкурсная комиссия осуществляет следующие функции:</text:p>
      <text:p text:style-name="s1">организация и координация работ по подготовке и проведению Всероссийского конкурса;</text:p>
      <text:p text:style-name="s1">определение организационно-регламентирующих документов и сценариев проведения этапов Всероссийского конкурса;</text:p>
      <text:p text:style-name="s1">определение и утверждение победителей и призеров Всероссийского конкурса, порядок их награждения и поощрения;</text:p>
      <text:p text:style-name="s1">оказание консультативной и методической помощи участникам Всероссийского конкурса;</text:p>
      <text:p text:style-name="s1">проведение экспертной оценки материалов Всероссийского конкурса;</text:p>
      <text:p text:style-name="s1">взаимодействие с органами исполнительной власти, органами государственного надзора (контроля), с организациями для подтверждения информации, представленной участниками Всероссийского конкурса;</text:p>
      <text:p text:style-name="s1">взаимодействие с экспертным сообществом для решения отдельных вопросов при подведении итогов Всероссийского конкурса;</text:p>
      <text:p text:style-name="s1">прием и рассмотрение заявок участников на участие во Всероссийском конкурсе (<text:a xlink:type="simple" xlink:href="#anchor51000">приложение № 1</text:a> к настоящему Положению);</text:p>
      <text:p text:style-name="s1">прием и рассмотрение сведений для оценки участника Всероссийского конкурса (<text:a xlink:type="simple" xlink:href="#anchor52000">приложение № 2</text:a> к настоящему Положению);</text:p>
      <text:p text:style-name="s1">сверка наличия (в соответствии с описью) и оценка соответствия документов, приложенных к заявке, наличия подтверждающих документов;</text:p>
      <text:p text:style-name="s1">формирование ранжированного перечня претендентов на призовые места, допущенных к участию в Финальном этапе по каждой номинации (<text:a xlink:type="simple" xlink:href="#anchor55000">приложение № 5</text:a> к настоящему Положению);</text:p>
      <text:p text:style-name="s1">формирование итогового перечня победителей Всероссийского конкурса (<text:a xlink:type="simple" xlink:href="#anchor56000">приложение № 6</text:a> к настоящему Положению).</text:p>
      <text:p text:style-name="s1"/>
      <text:h text:outline-level="1" text:style-name="s3"><text:bookmark text:name="anchor5300"/>III. Сроки и порядок проведения Всероссийского конкурса</text:h>
      <text:p text:style-name="s1"/>
      <text:p text:style-name="s1"><text:bookmark text:name="anchor5014"/>14. Всероссийский конкурс проходит в очно-заочном формате в 4 этапа.</text:p>
      <text:p text:style-name="s1"><text:bookmark text:name="anchor5015"/>15. Заявка участника должна содержать сведения по установленной форме с приложением сведений для оценки участника Всероссийского конкурса (<text:a xlink:type="simple" xlink:href="#anchor51000">приложение № 1</text:a> и <text:a xlink:type="simple" xlink:href="#anchor52000">№ 2</text:a> к настоящему Положению).</text:p>
      <text:p text:style-name="s1">Заявки, поданные после окончания установленного срока подачи заявок на участие во Всероссийском конкурсе, не рассматриваются.</text:p>
      <text:p text:style-name="s1">Заявка на участие во Всероссийском конкурсе, а также вся корреспонденция (электронная переписка) и документация, связанная с участием участника во Всероссийском конкурсе, должны быть оформлены на русском языке.</text:p>
      <text:p text:style-name="s1">При установлении факта подачи одним участником Всероссийского конкурса двух и более заявок на участие во Всероссийском конкурсе в отношении одной и той же номинации при условии, что поданные ранее заявки этим участником не отозваны, все заявки на участие во Всероссийском конкурсе такого участника, поданные в отношении данной номинации, не рассматриваются.</text:p>
      <text:p text:style-name="s1">В случае несоответствия номинации, указанной в заявке, содержанию заявки на участие во Всероссийском конкурсе, такая заявка не рассматривается.</text:p>
      <text:p text:style-name="s1">Если в заявке на участие во Всероссийском конкурсе представлены не все документы, предусмотренные настоящим Положением, то заявка не допускается к Всероссийскому конкурсу.</text:p>
      <text:p text:style-name="s1"><text:bookmark text:name="anchor5016"/>16. На первом этапе Всероссийского конкурса в течение не более 30 календарных дней со дня объявления Всероссийского конкурса проходят самостоятельную регистрацию на интернет-ресурсе Всероссийского конкурса и представляют в личных кабинетах копии документов в отсканированном виде с подписью руководителя и печатью организации или заверенные квалифицированной <text:a xlink:type="simple" xlink:href="http://ivo.garant.ru/document/redirect/12184522/21">электронной подписью</text:a>. Участники Всероссийского конкурса самостоятельно проставляют количество баллов в соответствии с критериями, установленными в <text:a xlink:type="simple" xlink:href="#anchor52000">приложении № 2</text:a> к настоящему Положению.</text:p>
      <text:p text:style-name="s1"><text:bookmark text:name="anchor5017"/>17. Первый этап - отборочный, который осуществляется на основании сведений, представленных участниками в электронном виде в личном кабинете.</text:p>
      <text:p text:style-name="s1"><text:bookmark text:name="anchor5018"/>18. Конкурсная комиссия проводит анализ заявок участников на участие во Всероссийском конкурсе, а также сведений об организации.</text:p>
      <text:p text:style-name="s1"><text:bookmark text:name="anchor5019"/>19. К следующему этапу Всероссийского конкурса допускаются участники, соответствующие всем следующим отборочным критериям:</text:p>
      <text:p text:style-name="s1">организация осуществляет свою деятельность не менее 3 лет;</text:p>
      <text:p text:style-name="s1">организация не находится в стадии ликвидации, не признана банкротом и ее деятельность не приостановлена в порядке, предусмотренном <text:a xlink:type="simple" xlink:href="http://ivo.garant.ru/document/redirect/12125267/0">Кодексом</text:a> Российской Федерации об административных правонарушениях;</text:p>
      <text:p text:style-name="s1">организация не имеет задолженности по платежам, включая текущие, в бюджеты всех уровней и государственные внебюджетные фонды на дату, предшествующую дате подачи заявки на участие во Всероссийском конкурсе не более чем на месяц, за исключением задолженности, возникшей в результате округления сумм при исчислении налогов налоговым органом;</text:p>
      <text:p text:style-name="s1">в организации отсутствуют несчастные случаи со смертельным исходом в течение года (отчетного периода), предшествующего Всероссийскому конкурсу;</text:p>
      <text:p text:style-name="s1">в организации отсутствуют не устраненные нарушения трудового законодательства, в том числе просроченная задолженность по заработной плате и другим выплатам работникам;</text:p>
      <text:p text:style-name="s1">в организации отсутствуют не устраненные нарушения трудового законодательства в части привлечения иностранных работников;</text:p>
      <text:p text:style-name="s1">работники и работодатель организации не находятся в состоянии коллективного трудового спора;</text:p>
      <text:p text:style-name="s1">в организации отсутствуют судебные решения, связанные с нарушением трудовых прав работников, вступившие в законную силу.</text:p>
      <text:p text:style-name="s1"><text:bookmark text:name="anchor5020"/>20. Если в ходе оценки заявки участника конкурсной комиссией выявляется недостоверная информация, то участник не допускается к следующему этапу Всероссийского конкурса.</text:p>
      <text:p text:style-name="s1"><text:bookmark text:name="anchor5021"/>21. По результатам анализа заявок участников конкурсная комиссия формирует перечень участников, допущенных к участию в следующем этапе.</text:p>
      <text:p text:style-name="s1"><text:bookmark text:name="anchor5022"/>22. Второй этап осуществляется на основании сведений, представленных участниками в электронном виде в личном кабинете.</text:p>
      <text:p text:style-name="s1"><text:bookmark text:name="anchor5023"/>23. Оценка деятельности организаций по охране труда осуществляется на основании сведений для оценки участника Всероссийского конкурса (<text:a xlink:type="simple" xlink:href="#anchor52000">приложение № 2</text:a> к настоящему Положению) и документов, подтверждающих достоверность представленных в заявке сведений.</text:p>
      <text:p text:style-name="s1"><text:bookmark text:name="anchor5024"/>24. Конкурсная комиссия проводит анализ сведений для оценки участника Всероссийского конкурса, документов, подтверждающих достоверность представленных в заявке сведений, а также проверку достоверности балльных оценок, указанных в заявках претендентов на призовые места, на основании <text:a xlink:type="simple" xlink:href="#anchor51000">приложений № 1</text:a> и <text:a xlink:type="simple" xlink:href="#anchor52000">№ 2</text:a> к настоящему Положению.</text:p>
      <text:p text:style-name="s1"><text:bookmark text:name="anchor5025"/>25. Итоговая оценка участника определяется путем суммирования баллов по всем критериям.</text:p>
      <text:p text:style-name="s1"><text:bookmark text:name="anchor5026"/>26. В случае отсутствия одного или нескольких документов, подтверждающих достоверность показателей и критериев оценки, конкурсная комиссия имеет право их не учитывать, что повлияет на итоговую оценку этапа Всероссийского конкурса.</text:p>
      <text:p text:style-name="s1"><text:bookmark text:name="anchor5027"/>27. В случае выявления недостоверности балльных оценок показателей и критериев оценки, выставленных участником, конкурсная комиссия имеет право их не учитывать, что повлияет на итоговую оценку этапа Всероссийского конкурса.</text:p>
      <text:p text:style-name="s1"><text:bookmark text:name="anchor5028"/>28. В случае выявления ошибок при определении балльной оценки самим участником, но при этом данные и документы, подтверждающие достоверность показателей и критериев оценки, являются достоверными, то балльная оценка по решению конкурсной комиссии может быть скорректирована.</text:p>
      <text:p text:style-name="s1"><text:bookmark text:name="anchor5029"/>29. Если в ходе оценки участника на соответствие показателей и критериев оценки выявляется недостоверная информация, то баллы участнику не начисляются и до участия в финальном этапе участник не допускается.</text:p>
      <text:p text:style-name="s1"><text:bookmark text:name="anchor5030"/>30. По результатам оценки участников на соответствие показателей и критериев оценки конкурсная комиссия формирует ранжированный перечень заявок, допущенных к участию в третьем этапе (<text:a xlink:type="simple" xlink:href="#anchor55000">приложение № 5</text:a> к настоящему Положению). К третьему этапу допускается не более 20 заявок участников, имеющих наивысший суммарный балл.</text:p>
      <text:p text:style-name="s1"><text:bookmark text:name="anchor5031"/>31. Третий этап представляет собой видеопрезентацию о лучших практических решениях в области охраны труда, совершенствования системы управления охраны труда и снижения профессиональных рисков в организации за последние два года, предшествующие Всероссийскому конкурсу, и достигнутых результатах (полученных эффектах) в соответствии с Требованиями к видеопрезентации (<text:a xlink:type="simple" xlink:href="#anchor53000">приложение № 3</text:a> к настоящему Положению). Видеопрезентация загружается в личный кабинет конкурсанта. По результатам третьего этапа конкурсная комиссия формирует ранжированный перечень заявок.</text:p>
      <text:p text:style-name="s1"><text:bookmark text:name="anchor5032"/>32. В случае несоблюдения указанных требований конкурсная комиссия имеет право не учитывать видеопрезентацию при выставлении итоговых результатов Всероссийского конкурса.</text:p>
      <text:p text:style-name="s1"><text:bookmark text:name="anchor5033"/>33. Показатели и критерии оценки финального этапа приведены в <text:a xlink:type="simple" xlink:href="#anchor54000">приложении № 4</text:a> к настоящему Положению.</text:p>
      <text:p text:style-name="s1"><text:bookmark text:name="anchor5034"/>34. Итоговая оценка участника определяется путем суммирования баллов по всем критериям второго и третьего этапов.</text:p>
      <text:p text:style-name="s1"><text:bookmark text:name="anchor5035"/>35. В случае несоблюдения одного или нескольких критериев конкурсная комиссия имеет право не учитывать не соблюденные критерии, что повлияет на итоговую оценку Всероссийского конкурса.</text:p>
      <text:p text:style-name="s1"><text:bookmark text:name="anchor5036"/>36. К финальному этапу допускается не более 10 заявок участников, имеющих наивысший суммарный балл. По результатам финального этапа конкурсная комиссия формирует итоговый перечень победителей и призеров (<text:a xlink:type="simple" xlink:href="#anchor56000">приложение № 6</text:a> к настоящему Положению).</text:p>
      <text:p text:style-name="s1"><text:bookmark text:name="anchor5037"/>37. Победители Всероссийского конкурса определяются решением конкурсной комиссии по наибольшей сумме баллов.</text:p>
      <text:p text:style-name="s1"><text:bookmark text:name="anchor5038"/>38. По результатам Всероссийского конкурса определяются один победитель, занявший первое место, и два призера Всероссийского конкурса, занявших второе и третье места.</text:p>
      <text:p text:style-name="s1"><text:bookmark text:name="anchor5039"/>39. В случае, если два и более претендента на номинацию набрали одинаковое количество баллов, то победители Всероссийского конкурса определяются решением конкурсной комиссии с учетом результатов финального этапа.</text:p>
      <text:p text:style-name="s1"><text:bookmark text:name="anchor5040"/>40. Решения конкурсной комиссии принимаются большинством голосов ее членов.</text:p>
      <text:p text:style-name="s1"/>
      <text:h text:outline-level="1" text:style-name="s3"><text:bookmark text:name="anchor5400"/>IV. Награждение победителей Всероссийского конкурса</text:h>
      <text:p text:style-name="s1"/>
      <text:p text:style-name="s1"><text:bookmark text:name="anchor5041"/>41. Победитель и призеры Всероссийского конкурса получают следующие поощрения:</text:p>
      <text:p text:style-name="s1"><text:bookmark text:name="anchor5411"/>а) победитель Всероссийского конкурса - золотая награда и диплом победителя Всероссийского конкурса со статусом "Лучшая организация крупного бизнеса в области охраны труда" с указанием номинации;</text:p>
      <text:p text:style-name="s1"><text:bookmark text:name="anchor5412"/>б) серебряный призер Всероссийского конкурса - серебряная награда и диплом призера Всероссийского конкурса со статусом "Второе место во Всероссийском конкурсе "Лучшая организация крупного бизнеса в области охраны труда" с указанием номинации;</text:p>
      <text:p text:style-name="s1"><text:bookmark text:name="anchor5413"/>в) бронзовый призер Всероссийского конкурса - бронзовая награда и диплом призера Всероссийского конкурса со статусом "Третье место во Всероссийском конкурсе "Лучшая организация крупного бизнеса в области охраны труда" с указанием номинации.</text:p>
      <text:p text:style-name="s1"><text:bookmark text:name="anchor5042"/>42. Все финалисты получают диплом "Финалист Всероссийского конкурса "Лучшая организация крупного бизнеса в области охраны труда" с указанием номинации.</text:p>
      <text:p text:style-name="s1"><text:bookmark text:name="anchor5043"/>43. Торжественная церемония награждения победителей, призеров и финалистов Всероссийского конкурса проводится в рамках Всероссийской недели охраны труда.</text:p>
      <text:p text:style-name="s1"><text:bookmark text:name="anchor5044"/>44. Конкурсная комиссия вправе в зависимости от количества и структуры поданных для участия во Всероссийском конкурсе заявок установить дополнительные награды и поощрения.</text:p>
      <text:p text:style-name="s1"><text:bookmark text:name="anchor5045"/>45. Органы исполнительной власти субъекта Российской Федерации в области охраны труда, вправе установить дополнительные номинации и поощрительные призы для участников Всероссийского конкурса.</text:p>
      <text:p text:style-name="s1"/>
      <text:p text:style-name="s1_right_fi698"><text:bookmark text:name="anchor51000"/><text:span text:style-name="s10">Приложение № 1
к <text:a xlink:type="simple" xlink:href="#anchor5000">Положению</text:a> о Всероссийском конкурсе
"Лучшая организация крупного бизнеса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Форма заявки на участие во Всероссийском конкурсе</text:h>
      <text:p text:style-name="s1"/>
      <text:h text:outline-level="1" text:style-name="s3"><text:bookmark text:name="anchor51100"/>ЗАЯВЛЕНИЕ
об участии во Всероссийском конкурсе "Лучшая организация крупного бизнеса в области охраны труда"</text:h>
      <text:p text:style-name="s1"/>
      <text:p text:style-name="s2_preformatted11">_________________________________________________________________________</text:p>
      <text:p text:style-name="s2_preformatted11"><text:s text:c="18"/>(полное наименование организации)</text:p>
      <text:p text:style-name="s2_preformatted11">заявляет о своем<text:s text:c="2"/>намерении<text:s text:c="2"/>принять<text:s text:c="2"/>участие<text:s text:c="2"/>во Всероссийском<text:s text:c="2"/>конкурсе</text:p>
      <text:p text:style-name="s2_preformatted11">"Лучшая организация крупного бизнеса<text:s text:c="2"/>в области охраны труда", проводимом</text:p>
      <text:p text:style-name="s2_preformatted11">в 20__ году</text:p>
      <text:p text:style-name="s2_preformatted11">в номинации:</text:p>
      <text:p text:style-name="s2_preformatted11"><text:s text:c="5"/>"Лучшая<text:s text:c="2"/>организация<text:s text:c="2"/>крупного<text:s text:c="2"/>бизнеса<text:s text:c="2"/>в области<text:s text:c="2"/>охраны<text:s text:c="2"/>труда" с</text:p>
      <text:p text:style-name="s2_preformatted11">численностью человек ____________________________________________________</text:p>
      <text:p text:style-name="s2_preformatted11"><text:s text:c="24"/>(указать: с численностью до 1000 человек, или</text:p>
      <text:p text:style-name="s2_preformatted11"><text:s text:c="36"/>свыше 1000 человек)</text:p>
      <text:p text:style-name="s2_preformatted11"><text:s text:c="5"/>Организация осуществляет следующие виды деятельности (по ОКВЭД):</text:p>
      <text:p text:style-name="s2_preformatted11">_________________________________________________________________________</text:p>
      <text:p text:style-name="s1"/>
      <text:p text:style-name="s1">С порядком проведения конкурса ознакомлен(а) и согласен(на).</text:p>
      <text:p text:style-name="s1">Среднесписочная численность работников организации за предшествующий год: ____ чел.</text:p>
      <text:p text:style-name="s1">Организация полностью соответствует критериям допуска к участию во Всероссийском конкурсе, указанным в <text:a xlink:type="simple" xlink:href="#anchor5000">Положении</text:a> о Всероссийском конкурсе "Лучшая организация крупного бизнеса в области охраны труда".</text:p>
      <text:p text:style-name="s1">Кроме того, подтверждаем, что в организации не было несчастных случаев со смертельным исходом в течение года, предшествующего Всероссийскому конкурсу.</text:p>
      <text:p text:style-name="s1">К заявлению прилагаются следующие документы:</text:p>
      <text:p text:style-name="s1"><text:bookmark text:name="anchor51101"/>1. сведения для оценки участника Всероссийского конкурса по номинации;</text:p>
      <text:p text:style-name="s1"><text:bookmark text:name="anchor51102"/>2. копия оригинала или копия выписки из единого государственного реестра юридических лиц (нужное подчеркнуть);</text:p>
      <text:p text:style-name="s1"><text:bookmark text:name="anchor51103"/>3. копия свидетельства о регистрации юридического лица.</text:p>
      <text:p text:style-name="s1">Полноту и достоверность сведений, указанных в настоящем заявлении, и прилагаемых к нему документов подтверждаем.</text:p>
      <text:p text:style-name="s1">Реквизиты организации:</text:p>
      <text:p text:style-name="s1"/>
      <text:p text:style-name="s2_preformatted11">_________________________________________________________________________</text:p>
      <text:p text:style-name="s2_preformatted11"><text:s text:c="27"/>(юридический адрес)</text:p>
      <text:p text:style-name="s2_preformatted11">_________________________________________________________________________</text:p>
      <text:p text:style-name="s2_preformatted11"><text:s text:c="27"/>(фактический адрес)</text:p>
      <text:p text:style-name="s2_preformatted11">зарегистрирована "___" ______________ _______ г.</text:p>
      <text:p text:style-name="s2_preformatted11">_________________________________________________________________________</text:p>
      <text:p text:style-name="s2_preformatted11"><text:s text:c="8"/>(орган, зарегистрировавший юридическое лицо - заявителя)</text:p>
      <text:p text:style-name="s2_preformatted11">ОГРН ____________________________________________________________________</text:p>
      <text:p text:style-name="s2_preformatted11">ИНН _____________________________________________________________________</text:p>
      <text:p text:style-name="s2_preformatted11">Контактная информация организации:</text:p>
      <text:p text:style-name="s2_preformatted11">_________________________________________________________________________</text:p>
      <text:p text:style-name="s2_preformatted11"><text:s text:c="12"/>(телефон, факс, адрес электронной почты и др.)</text:p>
      <text:p text:style-name="s2_preformatted11">Контактное лицо (заявитель):</text:p>
      <text:p text:style-name="s2_preformatted11">_________________________________________________________________________</text:p>
      <text:p text:style-name="s2_preformatted11"><text:s text:c="10"/>(Ф.И.О., должность, телефон, адрес электронной почты)</text:p>
      <text:p text:style-name="s1"/>
      <text:p text:style-name="s2_preformatted11">________________________________<text:s text:c="3"/>_____________<text:s text:c="3"/>______________________</text:p>
      <text:p text:style-name="s2_preformatted11"><text:s text:c="5"/>(должность заявителя)<text:s text:c="11"/>(подпись)<text:s text:c="11"/>(Ф.И.О.)</text:p>
      <text:p text:style-name="s1"/>
      <text:p text:style-name="s2_preformatted11">Руководитель организации<text:s text:c="11"/>_____________<text:s text:c="3"/>______________________</text:p>
      <text:p text:style-name="s2_preformatted11"><text:s text:c="37"/>(подпись)<text:s text:c="11"/>(Ф.И.О.)</text:p>
      <text:p text:style-name="s2_preformatted11">М.П.</text:p>
      <text:p text:style-name="s2_preformatted11">Дата: "___" _______________ 20__ г.</text:p>
      <text:p text:style-name="s1"/>
      <text:h text:outline-level="1" text:style-name="s3"><text:bookmark text:name="anchor51200"/>Инструкция
по формированию Заявки участника Всероссийского конкурса</text:h>
      <text:p text:style-name="s1"/>
      <text:p text:style-name="s1">Заявка на участие во Всероссийском конкурсе включает в себя следующие документы:</text:p>
      <text:p text:style-name="s1">заявление об участии во Всероссийском конкурсе (<text:a xlink:type="simple" xlink:href="#anchor51000">приложение № 1</text:a> к настоящему Положению), подписанное руководителем организации с печатью организации или заверенное цифровой подписью;</text:p>
      <text:p text:style-name="s1">опись представленных в заявке документов, с указанием названия каждого документа;</text:p>
      <text:p text:style-name="s1">приложение к заявлению, в котором содержатся сведения для оценки участника Всероссийского конкурса (<text:a xlink:type="simple" xlink:href="#anchor52000">приложение № 2</text:a> к настоящему Положению), а также сумма баллов, определенная контактным лицом (заявителем) и руководителем организации в соответствии с критериями оценки;</text:p>
      <text:p text:style-name="s1">приложение к заявлению, в котором содержатся сведения, подтверждающие, что организация не находится в стадии ликвидации, не признана банкротом и ее деятельность не приостановлена в порядке, предусмотренном <text:a xlink:type="simple" xlink:href="http://ivo.garant.ru/document/redirect/12125267/0">Кодексом</text:a> Российской Федерации об административных правонарушениях;</text:p>
      <text:p text:style-name="s1">приложение к заявлению, в котором содержатся сведения, подтверждающие, что организация не имеет задолженности по платежам, включая текущие, в бюджеты всех уровней и государственные внебюджетные фонды на дату, предшествующую дате подачи заявки на участие во Всероссийском конкурсе не более чем на месяц, за исключением задолженности, возникшей в результате округления сумм при исчислении налогов налоговым органом;</text:p>
      <text:p text:style-name="s1">приложение к заявлению, в котором содержатся сведения, подтверждающие отсутствие в организации несчастных случаев со смертельным исходом в течение года (отчетного периода), предшествующего Всероссийскому конкурсу;</text:p>
      <text:p text:style-name="s1">приложение к заявлению, в котором содержатся сведения, подтверждающие наличие предписаний (постановлений, представлений, решений) органов (должностных лиц), осуществляющих государственный надзор (контроль) в области охраны труда, об устранении нарушений законодательства Российской Федерации, а также об их исполнении, либо декларируется их отсутствие;</text:p>
      <text:p text:style-name="s1">приложение к заявлению, в котором содержатся сведения об отсутствии просроченной задолженности по заработной плате и другим выплатам работникам;</text:p>
      <text:p text:style-name="s1">приложение к заявлению, в котором содержатся сведения об отсутствии не устраненных нарушений трудового законодательства в части привлечения иностранных работников;</text:p>
      <text:p text:style-name="s1">приложение к заявлению, в котором содержатся сведения об отсутствии коллективных трудовых споров между работодателем и работниками организации;</text:p>
      <text:p text:style-name="s1">приложение к заявлению, в котором содержатся сведения об отсутствии в организации судебных решений, связанных с нарушением трудовых прав работников, вступивших в законную силу;</text:p>
      <text:p text:style-name="s1">копию оригинала или копии выписки из единого государственного реестра юридических лиц;</text:p>
      <text:p text:style-name="s1">копию свидетельства о регистрации юридического лица.</text:p>
      <text:p text:style-name="s1">Копия заявления на участие во Всероссийском конкурсе, сведения для оценки участника Всероссийского конкурса по номинации и сведения о наличии и исполнении предписаний заверяются подписью руководителя и печатью организации или <text:a xlink:type="simple" xlink:href="http://ivo.garant.ru/document/redirect/12184522/21">электронной подписью</text:a>.</text:p>
      <text:p text:style-name="s1"/>
      <text:p text:style-name="s1_right_fi698"><text:bookmark text:name="anchor52000"/><text:span text:style-name="s10">Приложение № 2
к <text:a xlink:type="simple" xlink:href="#anchor5000">Положению</text:a> о всероссийском конкурсе
"Лучшая организация крупного бизнеса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Показатели и критерии оценки Всероссийского конкурса</text:h>
      <text:p text:style-name="s1"/>
      <table:table table:name="10220" table:style-name="10220">
        <table:table-column table:style-name="3360"/>
        <table:table-column table:style-name="3780"/>
        <table:table-column table:style-name="3080"/>
        <table:table-row>
          <table:table-cell table:style-name="15">
            <text:p text:style-name="s1_center_fi0">Наименование показателя</text:p>
          </table:table-cell>
          <table:table-cell table:style-name="13">
            <text:p text:style-name="s1_center_fi0">Подтверждающие документы</text:p>
          </table:table-cell>
          <table:table-cell table:style-name="13">
            <text:p text:style-name="s1_center_fi0">Критерии оценки, количество баллов</text:p>
          </table:table-cell>
        </table:table-row>
        <table:table-row>
          <table:table-cell table:style-name="7" table:number-columns-spanned="3">
            <table:covered-table-cell/>
            <table:covered-table-cell/>
            <text:p text:style-name="s1"/>
            <text:h text:outline-level="1" text:style-name="s3"><text:bookmark text:name="anchor52001"/>1. Показатели организации, характеризующие создание системы управления охраной труда</text:h>
            <text:p text:style-name="s1"/>
          </table:table-cell>
        </table:table-row>
        <table:table-row>
          <table:table-cell table:style-name="7">
            <text:p text:style-name="s16_fi0">Наличие общего Положения о системе управления охраной труда</text:p>
          </table:table-cell>
          <table:table-cell table:style-name="5">
            <text:p text:style-name="s16_fi0">Положение о СУОТ</text:p>
          </table:table-cell>
          <table:table-cell table:style-name="5">
            <text:p text:style-name="s16_fi0">Да - 40 баллов</text:p>
            <text:p text:style-name="s16_fi0">Нет - 0 баллов</text:p>
          </table:table-cell>
        </table:table-row>
        <table:table-row>
          <table:table-cell table:style-name="7">
            <text:p text:style-name="s16_fi0">Наличие Политики в области охраны труда</text:p>
          </table:table-cell>
          <table:table-cell table:style-name="5">
            <text:p text:style-name="s16_fi0">Политика в области охраны труда</text:p>
          </table:table-cell>
          <table:table-cell table:style-name="5">
            <text:p text:style-name="s16_fi0">Да - 15 баллов</text:p>
            <text:p text:style-name="s16_fi0">Нет - 0 баллов</text:p>
          </table:table-cell>
        </table:table-row>
        <table:table-row>
          <table:table-cell table:style-name="7">
            <text:p text:style-name="s16_fi0">Использование механизма финансового обеспечения предупредительных мер по сокращению производственного травматизма и профессиональных заболеваний работников (до 20% сумм страховых взносов за предшествующий календарный год)</text:p>
          </table:table-cell>
          <table:table-cell table:style-name="5">
            <text:p text:style-name="s16_fi0">Решение территориального органа СФР о финансовом обеспечении предупредительных мер (Приказ)</text:p>
            <text:p text:style-name="s16_fi0">Заявление в территориальный орган СФР о возмещении расходов на оплату предупредительных мер</text:p>
            <text:p text:style-name="s16_fi0">План финансового обеспечения предупредительных мер</text:p>
          </table:table-cell>
          <table:table-cell table:style-name="5">
            <text:p text:style-name="s16_fi0">Да - 15 баллов</text:p>
            <text:p text:style-name="s16_fi0">Нет - 0 баллов</text:p>
          </table:table-cell>
        </table:table-row>
        <table:table-row>
          <table:table-cell table:style-name="7">
            <text:p text:style-name="s16_fi0">Численность службы охраны труда соответствует рекомендациям <text:a xlink:type="simple" xlink:href="http://ivo.garant.ru/document/redirect/403497634/1000">приказа</text:a> Минтруда от 31.01.2022 № 37</text:p>
          </table:table-cell>
          <table:table-cell table:style-name="5">
            <text:p text:style-name="s16_fi0">Приказ о создании службы охраны труда/Приказ о введении должности специалиста по охране труда,</text:p>
            <text:p text:style-name="s16_fi0">Структура и численность службы охраны труда по штатному расписанию</text:p>
            <text:p text:style-name="s16_fi0">Расчет нормативной численности работников службы охраны труда в соответствии с <text:a xlink:type="simple" xlink:href="http://ivo.garant.ru/document/redirect/403497634/1000">приказом</text:a> Минтруда от 31.01.2022 № 37</text:p>
          </table:table-cell>
          <table:table-cell table:style-name="5">
            <text:p text:style-name="s16_fi0">Да - 30 баллов</text:p>
            <text:p text:style-name="s16_fi0">Нет - 0 баллов</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100</text:p>
          </table:table-cell>
        </table:table-row>
        <table:table-row>
          <table:table-cell table:style-name="7" table:number-columns-spanned="3">
            <table:covered-table-cell/>
            <table:covered-table-cell/>
            <text:p text:style-name="s1"/>
            <text:h text:outline-level="1" text:style-name="s3"><text:bookmark text:name="anchor52002"/>2. Показатели организации, характеризующие решение вопросов по охране труда на принципах социального партнерства</text:h>
            <text:p text:style-name="s1"/>
          </table:table-cell>
        </table:table-row>
        <table:table-row>
          <table:table-cell table:style-name="7">
            <text:p text:style-name="s16_fi0">Приказ о создании комитета (комиссии) по охране труда на принципах социального партнерства с привлечением работников профсоюзных организаций</text:p>
          </table:table-cell>
          <table:table-cell table:style-name="5">
            <text:p text:style-name="s16_fi0">Приказ о создании комитета (комиссии) по охране труда</text:p>
          </table:table-cell>
          <table:table-cell table:style-name="5">
            <text:p text:style-name="s16_fi0">Да - 30 баллов</text:p>
            <text:p text:style-name="s16_fi0">Нет - 0 баллов</text:p>
          </table:table-cell>
        </table:table-row>
        <table:table-row>
          <table:table-cell table:style-name="7">
            <text:p text:style-name="s16_fi0">Наличие уполномоченных по охране труда в организации</text:p>
          </table:table-cell>
          <table:table-cell table:style-name="5">
            <text:p text:style-name="s16_fi0">Приказ о назначении уполномоченных по охране труда</text:p>
            <text:p text:style-name="s16_fi0">Положение об уполномоченном (доверенном) лице по охране труда профессионального союза</text:p>
          </table:table-cell>
          <table:table-cell table:style-name="5">
            <text:p text:style-name="s16_fi0">Да - 40 баллов</text:p>
            <text:p text:style-name="s16_fi0">Нет - 0 баллов</text:p>
          </table:table-cell>
        </table:table-row>
        <table:table-row>
          <table:table-cell table:style-name="7">
            <text:p text:style-name="s16_fi0">Наличие в организации коллективного договора с работниками</text:p>
          </table:table-cell>
          <table:table-cell table:style-name="5">
            <text:p text:style-name="s16_fi0">Коллективный договор</text:p>
          </table:table-cell>
          <table:table-cell table:style-name="5">
            <text:p text:style-name="s16_fi0">Да - 30 баллов</text:p>
            <text:p text:style-name="s16_fi0">Нет - 0 баллов</text:p>
          </table:table-cell>
        </table:table-row>
        <table:table-row>
          <table:table-cell table:style-name="7">
            <text:p text:style-name="s16_fi0">Наличие в коллективном договоре положений, устанавливающих дополнительные гарантии и компенсации работникам, занятым во вредных и (или) опасных условиях труда</text:p>
          </table:table-cell>
          <table:table-cell table:style-name="5">
            <text:p text:style-name="s16_fi0">Положения (приложения), устанавливающие дополнительные гарантии и компенсации работникам</text:p>
          </table:table-cell>
          <table:table-cell table:style-name="5">
            <text:p text:style-name="s16_fi0">Да - 100 баллов</text:p>
            <text:p text:style-name="s16_fi0">Нет - 0 баллов</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200</text:p>
          </table:table-cell>
        </table:table-row>
        <table:table-row>
          <table:table-cell table:style-name="7" table:number-columns-spanned="3">
            <table:covered-table-cell/>
            <table:covered-table-cell/>
            <text:p text:style-name="s1"/>
            <text:h text:outline-level="1" text:style-name="s3"><text:bookmark text:name="anchor52003"/>3. Показатели организации, характеризующие деятельность организации по охране труда на принципах открытости и доступности</text:h>
            <text:p text:style-name="s1"/>
          </table:table-cell>
        </table:table-row>
        <table:table-row>
          <table:table-cell table:style-name="7">
            <text:p text:style-name="s16_fi0">Формирование годового отчета о деятельности организации по охране труда</text:p>
          </table:table-cell>
          <table:table-cell table:style-name="5">
            <text:p text:style-name="s16_fi0">Годовой отчет о деятельности организации по охране труда</text:p>
          </table:table-cell>
          <table:table-cell table:style-name="5">
            <text:p text:style-name="s16_fi0">Да - 40 баллов</text:p>
            <text:p text:style-name="s16_fi0">Нет - 0 баллов</text:p>
          </table:table-cell>
        </table:table-row>
        <table:table-row>
          <table:table-cell table:style-name="7">
            <text:p text:style-name="s16_fi0">Размещение на официальном сайте организации в информационно-телекоммуникационной сети "Интернет" ежегодного отчета о деятельности организации по охране труда</text:p>
          </table:table-cell>
          <table:table-cell table:style-name="5">
            <text:p text:style-name="s16_fi0">Снимок экрана/скриншот/ссылка на размещенный отчет в информационно-телекоммуникационной сети "Интернет"</text:p>
            <text:p text:style-name="s16_fi0">Годовой отчет о деятельности организации по охране труда</text:p>
          </table:table-cell>
          <table:table-cell table:style-name="5">
            <text:p text:style-name="s16_fi0">Да - 20 баллов</text:p>
            <text:p text:style-name="s16_fi0">Нет - 0 баллов</text:p>
          </table:table-cell>
        </table:table-row>
        <table:table-row>
          <table:table-cell table:style-name="7">
            <text:p text:style-name="s16_fi0">Размещение на официальном сайте организации в информационно-телекоммуникационной сети "Интернет" сводных данных о результатах проведения специальной оценки условий труда в части установления классов (подклассов) условий труда на рабочих местах</text:p>
          </table:table-cell>
          <table:table-cell table:style-name="5">
            <text:p text:style-name="s16_fi0">Снимок экрана/скриншот/ссылка на размещенные данные в информационно-телекоммуникационной сети "Интернет"</text:p>
            <text:p text:style-name="s16_fi0">Сводная ведомость СОУТ</text:p>
          </table:table-cell>
          <table:table-cell table:style-name="5">
            <text:p text:style-name="s16_fi0">Да - 20 баллов</text:p>
            <text:p text:style-name="s16_fi0">Нет - 0 баллов</text:p>
          </table:table-cell>
        </table:table-row>
        <table:table-row>
          <table:table-cell table:style-name="7">
            <text:p text:style-name="s16_fi0">Размещение на официальном сайте организации в информационно-телекоммуникационной сети "Интернет" перечня мероприятий по улучшению условий и охраны труда работников, на рабочих местах которых проводилась специальная оценка условий труда</text:p>
          </table:table-cell>
          <table:table-cell table:style-name="5">
            <text:p text:style-name="s16_fi0">Снимок экрана/скриншот/ссылка на размещенный перечень в информационно-телекоммуникационной сети "Интернет"</text:p>
            <text:p text:style-name="s16_fi0">Перечень мероприятий по улучшению условий и охраны труда работников, на рабочих местах которых проводилась СОУТ</text:p>
          </table:table-cell>
          <table:table-cell table:style-name="5">
            <text:p text:style-name="s16_fi0">Да - 20 баллов</text:p>
            <text:p text:style-name="s16_fi0">Нет - 0 баллов</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100</text:p>
          </table:table-cell>
        </table:table-row>
        <table:table-row>
          <table:table-cell table:style-name="7" table:number-columns-spanned="3">
            <table:covered-table-cell/>
            <table:covered-table-cell/>
            <text:p text:style-name="s1"/>
            <text:h text:outline-level="1" text:style-name="s3"><text:bookmark text:name="anchor52004"/>4. Показатели организации, характеризующие условия труда работников</text:h>
            <text:p text:style-name="s1"/>
          </table:table-cell>
        </table:table-row>
        <table:table-row>
          <table:table-cell table:style-name="7">
            <text:p text:style-name="s16_fi0">Доля работников, на местах которых проведена специальная оценка условий труда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text:p>
            <text:p text:style-name="s16_fi0">Сводная ведомость СОУТ</text:p>
            <text:p text:style-name="s16_fi0">Расчет доли работников, на местах которых проведена СОУТ</text:p>
          </table:table-cell>
          <table:table-cell table:style-name="5">
            <text:p text:style-name="s16_fi0">100% - 75 баллов</text:p>
            <text:p text:style-name="s16_fi0">Менее 100% - 0 баллов</text:p>
          </table:table-cell>
        </table:table-row>
        <table:table-row>
          <table:table-cell table:style-name="7">
            <text:p text:style-name="s16_fi0">Доля работников, на местах которых проведена оценка профессиональных рисков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text:p>
            <text:p text:style-name="s16_fi0">Количество рабочих мест, на которых проведена ОПР</text:p>
            <text:p text:style-name="s16_fi0">Сводная ведомость/отчет о проведении ОПР</text:p>
            <text:p text:style-name="s16_fi0">Расчет доли работников, на местах которых проведена ОПР</text:p>
          </table:table-cell>
          <table:table-cell table:style-name="5">
            <text:p text:style-name="s16_fi0">100% - 75 баллов</text:p>
            <text:p text:style-name="s16_fi0">Менее 100% - 0 баллов</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150</text:p>
          </table:table-cell>
        </table:table-row>
        <table:table-row>
          <table:table-cell table:style-name="7" table:number-columns-spanned="3">
            <table:covered-table-cell/>
            <table:covered-table-cell/>
            <text:p text:style-name="s1"/>
            <text:h text:outline-level="1" text:style-name="s3"><text:bookmark text:name="anchor52005"/>5. Показатели организации, характеризующие проведение мероприятий, направленных на развитие навыков работников и популяризацию охраны труда</text:h>
            <text:p text:style-name="s1"/>
          </table:table-cell>
        </table:table-row>
        <table:table-row>
          <table:table-cell table:style-name="7">
            <text:p text:style-name="s16_fi0">Наличие полигона по отработке навыков различных видов работ (работа на высоте, в ОЗН и т.д.)</text:p>
          </table:table-cell>
          <table:table-cell table:style-name="5">
            <text:p text:style-name="s16_fi0">Документы, подтверждающие наличие полигона по отработке навыков различных видов работ (фото, договор покупки/аренды и т.д.)</text:p>
          </table:table-cell>
          <table:table-cell table:style-name="5">
            <text:p text:style-name="s16_fi0">Да - 40 баллов</text:p>
            <text:p text:style-name="s16_fi0">Нет - 0 баллов</text:p>
          </table:table-cell>
        </table:table-row>
        <table:table-row>
          <table:table-cell table:style-name="7">
            <text:p text:style-name="s16_fi0">Наличие тренажеров по отработке навыков оказания первой помощи пострадавшим</text:p>
          </table:table-cell>
          <table:table-cell table:style-name="5">
            <text:p text:style-name="s16_fi0">Документы, подтверждающие наличие по отработке навыков оказания первой помощи пострадавшим (фото, договор покупки/аренды и т.д.)</text:p>
          </table:table-cell>
          <table:table-cell table:style-name="5">
            <text:p text:style-name="s16_fi0">Да - 30 баллов</text:p>
            <text:p text:style-name="s16_fi0">Нет - 0 баллов</text:p>
          </table:table-cell>
        </table:table-row>
        <table:table-row>
          <table:table-cell table:style-name="7">
            <text:p text:style-name="s16_fi0">Наличие VR-тренажеров для отработки безопасных приемов работ</text:p>
          </table:table-cell>
          <table:table-cell table:style-name="5">
            <text:p text:style-name="s16_fi0">Документы, подтверждающие наличие VR-тренажеров для отработки безопасных приемов работ (фото, договор покупки/аренды и т.д.)</text:p>
          </table:table-cell>
          <table:table-cell table:style-name="5">
            <text:p text:style-name="s16_fi0">Да - 20 баллов</text:p>
            <text:p text:style-name="s16_fi0">Нет - 0 баллов</text:p>
          </table:table-cell>
        </table:table-row>
        <table:table-row>
          <table:table-cell table:style-name="7">
            <text:p text:style-name="s16_fi0">Наличие самостоятельно разработанных видеофильмов (по травматизму или по организации безопасного проведения работ) или наличие регулярного издания по охране труда (газета, журнал, информационный канал)</text:p>
          </table:table-cell>
          <table:table-cell table:style-name="5">
            <text:p text:style-name="s16_fi0">Перечень (реестр) разработанных видеофильмов или регулярных изданий по охране труда</text:p>
            <text:p text:style-name="s16_fi0">Ссылка на материалы, подтверждающие предоставленные в перечне (реестре) сведения</text:p>
          </table:table-cell>
          <table:table-cell table:style-name="5">
            <text:p text:style-name="s16_fi0">Да - 20 баллов</text:p>
            <text:p text:style-name="s16_fi0">Нет - 0 баллов</text:p>
          </table:table-cell>
        </table:table-row>
        <table:table-row>
          <table:table-cell table:style-name="7">
            <text:p text:style-name="s16_fi0">Проведение конкурса на лучшего специалиста по охране труда или участие во внешних конкурсах</text:p>
          </table:table-cell>
          <table:table-cell table:style-name="5">
            <text:p text:style-name="s16_fi0">Положение о проведении конкурса на лучшего специалиста по охране труда, приказ о проведении конкурса на лучшего специалиста по охране труда, документ (ОРД, протокол) о подведении итогов конкурса на лучшего специалиста по охране труда</text:p>
          </table:table-cell>
          <table:table-cell table:style-name="5">
            <text:p text:style-name="s16_fi0">Да - 30 баллов</text:p>
            <text:p text:style-name="s16_fi0">Нет - 0 баллов</text:p>
          </table:table-cell>
        </table:table-row>
        <table:table-row>
          <table:table-cell table:style-name="7">
            <text:p text:style-name="s16_fi0">Проведение Дня(ей) безопасности, посвященного вопросам охраны труда</text:p>
          </table:table-cell>
          <table:table-cell table:style-name="5">
            <text:p text:style-name="s16_fi0">Положение о проведении Дня безопасности Материалы, подтверждающие проведение Дней безопасности в соответствии с положением</text:p>
          </table:table-cell>
          <table:table-cell table:style-name="5">
            <text:p text:style-name="s16_fi0">Да - 30 баллов</text:p>
            <text:p text:style-name="s16_fi0">Нет - 0 баллов</text:p>
          </table:table-cell>
        </table:table-row>
        <table:table-row>
          <table:table-cell table:style-name="7">
            <text:p text:style-name="s16_fi0">Доля руководителей и специалистов, прошедших обучение и проверку знаний в области охраны труда в обучающих организациях (в процентном соотношении от общего числа руководителей и специалистов, подлежащих обучению), %</text:p>
          </table:table-cell>
          <table:table-cell table:style-name="5">
            <text:p text:style-name="s16_fi0">Справка, содержащая информацию о:</text:p>
            <text:p text:style-name="s16_fi0">- численности руководителей и специалистов, подлежащих обучению по охране труда;</text:p>
            <text:p text:style-name="s16_fi0">- численности руководителей и специалистов, прошедших обучение по охране труда. Расчет доли руководителей и специалистов, прошедших обучение</text:p>
          </table:table-cell>
          <table:table-cell table:style-name="5">
            <text:p text:style-name="s16_fi0"><text:a xlink:type="simple" xlink:href="#anchor52111">*</text:a></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250</text:p>
          </table:table-cell>
        </table:table-row>
        <table:table-row>
          <table:table-cell table:style-name="7" table:number-columns-spanned="3">
            <table:covered-table-cell/>
            <table:covered-table-cell/>
            <text:p text:style-name="s1"/>
            <text:h text:outline-level="1" text:style-name="s3"><text:bookmark text:name="anchor52006"/>6. Показатели организации, характеризующие травматизм и профессиональную заболеваемость работников</text:h>
            <text:p text:style-name="s1"/>
          </table:table-cell>
        </table:table-row>
        <table:table-row>
          <table:table-cell table:style-name="7">
            <text:p text:style-name="s16_fi0">Доля работников, пострадавших в результате несчастных случаев, %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 организации</text:p>
            <text:p text:style-name="s16_fi0"><text:a xlink:type="simple" xlink:href="http://ivo.garant.ru/document/redirect/408270893/2000">Форма № 7-травматизм</text:a> Расчет доли работников, пострадавших в результате несчастных случаев</text:p>
          </table:table-cell>
          <table:table-cell table:style-name="5">
            <text:p text:style-name="s16_fi0">0% - 100 баллов</text:p>
            <text:p text:style-name="s16_fi0">Больше 0% - 0 баллов</text:p>
          </table:table-cell>
        </table:table-row>
        <table:table-row>
          <table:table-cell table:style-name="7">
            <text:p text:style-name="s16_fi0">Доля работников, пострадавших в результате легких несчастных случаев %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 организации</text:p>
            <text:p text:style-name="s16_fi0"><text:a xlink:type="simple" xlink:href="http://ivo.garant.ru/document/redirect/408270893/2000">Форма № 7-травматизм</text:a></text:p>
            <text:p text:style-name="s16_fi0">Расчет доли работников, пострадавших в результате легких несчастных случаев</text:p>
          </table:table-cell>
          <table:table-cell table:style-name="5">
            <text:p text:style-name="s16_fi0">Менее 20% - 50</text:p>
            <text:p text:style-name="s16_fi0">баллов</text:p>
            <text:p text:style-name="s16_fi0">Более - 0 баллов</text:p>
          </table:table-cell>
        </table:table-row>
        <table:table-row>
          <table:table-cell table:style-name="7">
            <text:p text:style-name="s16_fi0">Доля работников, пострадавших в результате тяжелых несчастных случаев, %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 организации</text:p>
            <text:p text:style-name="s16_fi0"><text:a xlink:type="simple" xlink:href="http://ivo.garant.ru/document/redirect/408270893/2000">Форма № 7-травматизм</text:a></text:p>
            <text:p text:style-name="s16_fi0">Расчет доли работников, пострадавших в результате тяжелых несчастных случаев</text:p>
          </table:table-cell>
          <table:table-cell table:style-name="5">
            <text:p text:style-name="s16_fi0">Менее 10% - 25</text:p>
            <text:p text:style-name="s16_fi0">баллов</text:p>
            <text:p text:style-name="s16_fi0">Более - 0 баллов</text:p>
          </table:table-cell>
        </table:table-row>
        <table:table-row>
          <table:table-cell table:style-name="7">
            <text:p text:style-name="s16_fi0">Доля работников, пострадавших в результате групповых несчастных случаев, %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 организации <text:a xlink:type="simple" xlink:href="http://ivo.garant.ru/document/redirect/408270893/2000">Форма № 7-травматизм</text:a></text:p>
            <text:p text:style-name="s16_fi0">Расчет доли работников, пострадавших в результате групповых несчастных случаев</text:p>
          </table:table-cell>
          <table:table-cell table:style-name="5">
            <text:p text:style-name="s16_fi0">Менее 10% - 25</text:p>
            <text:p text:style-name="s16_fi0">баллов</text:p>
            <text:p text:style-name="s16_fi0">Более - 0 баллов</text:p>
          </table:table-cell>
        </table:table-row>
        <table:table-row>
          <table:table-cell table:style-name="7">
            <text:p text:style-name="s16_fi0">Наличие работников, пострадавших со смертельным исходом, % (рассчитывается от среднесписочной численности работников организации)</text:p>
          </table:table-cell>
          <table:table-cell table:style-name="5">
            <text:p text:style-name="s16_fi0"><text:a xlink:type="simple" xlink:href="http://ivo.garant.ru/document/redirect/408270893/2000">Форма № 7-травматизм</text:a></text:p>
          </table:table-cell>
          <table:table-cell table:style-name="5">
            <text:p text:style-name="s16_fi0"><text:a xlink:type="simple" xlink:href="#anchor52222">**</text:a></text:p>
          </table:table-cell>
        </table:table-row>
        <table:table-row>
          <table:table-cell table:style-name="7">
            <text:p text:style-name="s16_fi0">Наличие работников, получивших профессиональное заболевание, чел.</text:p>
          </table:table-cell>
          <table:table-cell table:style-name="5">
            <text:p text:style-name="s16_fi0">Материалы, подтверждающие отсутствие работников, получивших профессиональное заболевание (Справка от территориального органа Роспотребнадзора или СФР)</text:p>
          </table:table-cell>
          <table:table-cell table:style-name="5">
            <text:p text:style-name="s16_fi0"><text:a xlink:type="simple" xlink:href="#anchor52222">**</text:a></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200</text:p>
          </table:table-cell>
        </table:table-row>
      </table:table>
      <text:p text:style-name="s2_preformatted11">──────────────────────────────</text:p>
      <text:p text:style-name="s91"><text:bookmark text:name="anchor52111"/>* Показатели:</text:p>
      <text:p text:style-name="s91">- от 90% до 100% - 80 баллов</text:p>
      <text:p text:style-name="s91">- от 80% до 89% - 70 баллов</text:p>
      <text:p text:style-name="s91">- от 70% до 79% - 60 баллов</text:p>
      <text:p text:style-name="s91">- от 60% до 69% - 50 баллов</text:p>
      <text:p text:style-name="s91">- от 50% до 59% - 40 баллов</text:p>
      <text:p text:style-name="s91">- от 40% до 49% - 30 баллов</text:p>
      <text:p text:style-name="s91">- от 30% до 39% - 20 баллов</text:p>
      <text:p text:style-name="s91">- от 20% до 29% - 10 баллов</text:p>
      <text:p text:style-name="s91">- от 0% до 19% - 0 баллов.</text:p>
      <text:p text:style-name="s91"><text:bookmark text:name="anchor52222"/>** При наличии данного показателя организация к конкурсу не допускается.</text:p>
      <text:p text:style-name="s2_preformatted11">──────────────────────────────</text:p>
      <text:p text:style-name="s1"/>
      <text:p text:style-name="s1_right_fi698"><text:bookmark text:name="anchor53000"/><text:span text:style-name="s10">Приложение № 3
к <text:a xlink:type="simple" xlink:href="#anchor5000">Положению</text:a> о всероссийском конкурсе
"Лучшая организация крупного бизнеса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Требования к видеопрезентации</text:h>
      <text:p text:style-name="s1"/>
      <text:p text:style-name="s1">Видеопрезентация должна включать в себя:</text:p>
      <text:p text:style-name="s1">информационную заставку с презентацией организации;</text:p>
      <text:p text:style-name="s1">позицию и отношение руководства организации к вопросам охраны труда с оценкой роли и значимости охраны труда;</text:p>
      <text:p text:style-name="s1">демонстрацию лучших практических решений в области охраны труда, совершенствования системы управления охраны труда и снижения профессиональных рисков в организации;</text:p>
      <text:p text:style-name="s1">информацию о достигнутых при реализации практических решений результатов (полученных эффектов).</text:p>
      <text:p text:style-name="s1">Требования к формату (технические требования) видеопрезентации:</text:p>
      <text:p text:style-name="s1">максимальная продолжительность видеопрезентации - не более 3 минут (за превышение максимальной продолжительности видеопрезентации более чем на 30 секунд баллы не начисляются);</text:p>
      <text:p text:style-name="s1">для монтажа видеопрезентации может быть использована любая программа на усмотрение участника;</text:p>
      <text:p text:style-name="s1">формат видеопрезентации - МР4.</text:p>
      <text:p text:style-name="s1"/>
      <text:p text:style-name="s1_right_fi698"><text:bookmark text:name="anchor54000"/><text:span text:style-name="s10">Приложение № 4
к <text:a xlink:type="simple" xlink:href="#anchor5000">Положению</text:a> о всероссийском конкурсе
"Лучшая организация крупного бизнеса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Критерии оценки Финального этапа</text:h>
      <text:p text:style-name="s1"/>
      <table:table table:name="10220" table:style-name="10220">
        <table:table-column table:style-name="3780"/>
        <table:table-column table:style-name="6440"/>
        <table:table-row>
          <table:table-cell table:style-name="15">
            <text:p text:style-name="s1_center_fi0">Наименование показателя</text:p>
          </table:table-cell>
          <table:table-cell table:style-name="13">
            <text:p text:style-name="s1_center_fi0">Критерии оценки, количество баллов</text:p>
          </table:table-cell>
        </table:table-row>
        <table:table-row>
          <table:table-cell table:style-name="71" table:number-rows-spanned="3">
            <text:p text:style-name="s16_fi0">Участие высшего руководящего состава организации в мероприятиях по охране труда и процессах СУОТ</text:p>
          </table:table-cell>
          <table:table-cell table:style-name="5">
            <text:p text:style-name="s16_fi0">Генеральный директор непосредственно участвует в мероприятиях по охране труда и в основных процессах СУОТ - 50 баллов</text:p>
          </table:table-cell>
        </table:table-row>
        <table:table-row>
          <table:table-cell table:style-name="5">
            <text:p text:style-name="s16_fi0">В мероприятиях по охране труда участвует заместитель Генерального директора, главный инженер, которому делегированы полномочия по руководству СУОТ - 25 баллов</text:p>
          </table:table-cell>
        </table:table-row>
        <table:table-row>
          <table:table-cell table:style-name="5">
            <text:p text:style-name="s16_fi0">Высший руководящий состав организации не участвует в процессах СУОТ - 0 баллов</text:p>
          </table:table-cell>
        </table:table-row>
        <table:table-row>
          <table:table-cell table:style-name="71" table:number-rows-spanned="3">
            <text:p text:style-name="s16_fi0">Содержание видеопрезентации (структурированность и полнота информации)</text:p>
          </table:table-cell>
          <table:table-cell table:style-name="5">
            <text:p text:style-name="s16_fi0">Видеопрезентация логично структурирована, содержит исчерпывающую информацию о внедряемых мероприятиях/практиках/решениях в области охраны труда - 50 баллов</text:p>
          </table:table-cell>
        </table:table-row>
        <table:table-row>
          <table:table-cell table:style-name="5">
            <text:p text:style-name="s16_fi0">Видеопрезентация логично структурирована, но не содержит исчерпывающую информацию о внедряемых мероприятиях/практиках/решениях в области охраны труда - 25 баллов</text:p>
          </table:table-cell>
        </table:table-row>
        <table:table-row>
          <table:table-cell table:style-name="5">
            <text:p text:style-name="s16_fi0">Видеопрезентация не структурирована и не содержит исчерпывающую информацию о внедряемых мероприятиях/практиках/решениях в области охраны труда - 0 баллов</text:p>
          </table:table-cell>
        </table:table-row>
        <table:table-row>
          <table:table-cell table:style-name="71" table:number-rows-spanned="3">
            <text:p text:style-name="s16_fi0">Значимость достигнутых при реализации практических решений результатов (полученных эффектов)</text:p>
          </table:table-cell>
          <table:table-cell table:style-name="5">
            <text:p text:style-name="s16_fi0">Решение применимо, полученный эффект обоснован количественно и качественно, имеет высокие показатели - 100 баллов</text:p>
          </table:table-cell>
        </table:table-row>
        <table:table-row>
          <table:table-cell table:style-name="5">
            <text:p text:style-name="s16_fi0">Решение применимо, эффект обоснован частично - 50 баллов</text:p>
          </table:table-cell>
        </table:table-row>
        <table:table-row>
          <table:table-cell table:style-name="5">
            <text:p text:style-name="s16_fi0">Эффект от предлагаемого решения отсутствует - 0 баллов</text:p>
          </table:table-cell>
        </table:table-row>
      </table:table>
      <text:p text:style-name="s1"/>
      <text:p text:style-name="s1_right_fi698"><text:bookmark text:name="anchor55000"/><text:span text:style-name="s10">Приложение № 5
к <text:a xlink:type="simple" xlink:href="#anchor5000">Положению</text:a> о всероссийском конкурсе
"Лучшая организация крупного бизнеса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Ранжированный перечень заявок на участие во Всероссийском конкурсе</text:h>
      <text:p text:style-name="s1"/>
      <table:table table:name="10220" table:style-name="10220">
        <table:table-column table:style-name="2380"/>
        <table:table-column table:style-name="3360"/>
        <table:table-column table:style-name="2380"/>
        <table:table-column table:style-name="2100"/>
        <table:table-row>
          <table:table-cell table:style-name="15">
            <text:p text:style-name="s1_center_fi0">Ранг</text:p>
          </table:table-cell>
          <table:table-cell table:style-name="13">
            <text:p text:style-name="s1_center_fi0">Наименование юридического лица, являющегося претендентом на призовые места</text:p>
          </table:table-cell>
          <table:table-cell table:style-name="13">
            <text:p text:style-name="s1_center_fi0">Юридический адрес претендента на призовые места</text:p>
          </table:table-cell>
          <table:table-cell table:style-name="13">
            <text:p text:style-name="s1_center_fi0">Сумма баллов</text:p>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row>
      </table:table>
      <text:p text:style-name="s1"/>
      <text:p text:style-name="s2_preformatted11">Председатель Конкурсной</text:p>
      <text:p text:style-name="s2_preformatted11">комиссии:<text:s text:c="21"/>_______________<text:s text:c="3"/>_____________________</text:p>
      <text:p text:style-name="s2_preformatted11"><text:s text:c="33"/>(подпись)<text:s text:c="12"/>(Ф.И.О.)</text:p>
      <text:p text:style-name="s1"/>
      <text:p text:style-name="s2_preformatted11">Члены Конкурсной комиссии:<text:s text:c="4"/>_______________<text:s text:c="3"/>_____________________</text:p>
      <text:p text:style-name="s2_preformatted11"><text:s text:c="33"/>(подпись)<text:s text:c="12"/>(Ф.И.О.)</text:p>
      <text:p text:style-name="s2_preformatted11"><text:s text:c="30"/>_______________<text:s text:c="3"/>_____________________</text:p>
      <text:p text:style-name="s2_preformatted11"><text:s text:c="33"/>(подпись)<text:s text:c="12"/>(Ф.И.О.)</text:p>
      <text:p text:style-name="s2_preformatted11"><text:s text:c="30"/>_______________<text:s text:c="3"/>_____________________</text:p>
      <text:p text:style-name="s2_preformatted11"><text:s text:c="33"/>(подпись)<text:s text:c="12"/>(Ф.И.О.)</text:p>
      <text:p text:style-name="s1"/>
      <text:p text:style-name="s1_right_fi698"><text:bookmark text:name="anchor56000"/><text:span text:style-name="s10">Приложение № 6
к <text:a xlink:type="simple" xlink:href="#anchor5000">Положению</text:a> о всероссийском конкурсе
"Лучшая организация крупного бизнеса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Итоговый перечень победителей и призеров Всероссийского конкурса</text:h>
      <text:p text:style-name="s1"/>
      <table:table table:name="10220" table:style-name="10220">
        <table:table-column table:style-name="1400"/>
        <table:table-column table:style-name="2800"/>
        <table:table-column table:style-name="2240"/>
        <table:table-column table:style-name="1820"/>
        <table:table-column table:style-name="1960"/>
        <table:table-row>
          <table:table-cell table:style-name="15">
            <text:p text:style-name="s1_center_fi0">№
п/п</text:p>
          </table:table-cell>
          <table:table-cell table:style-name="13">
            <text:p text:style-name="s1_center_fi0">Наименование юридического лица</text:p>
          </table:table-cell>
          <table:table-cell table:style-name="13">
            <text:p text:style-name="s1_center_fi0">Юридический адрес</text:p>
          </table:table-cell>
          <table:table-cell table:style-name="13">
            <text:p text:style-name="s1_center_fi0">Сумма баллов</text:p>
          </table:table-cell>
          <table:table-cell table:style-name="13">
            <text:p text:style-name="s1_center_fi0">Место</text:p>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row>
      </table:table>
      <text:p text:style-name="s1"/>
      <text:p text:style-name="s2_preformatted11">Председатель Конкурсной</text:p>
      <text:p text:style-name="s2_preformatted11">комиссии:<text:s text:c="21"/>_______________<text:s text:c="3"/>_____________________</text:p>
      <text:p text:style-name="s2_preformatted11"><text:s text:c="33"/>(подпись)<text:s text:c="12"/>(Ф.И.О.)</text:p>
      <text:p text:style-name="s1"/>
      <text:p text:style-name="s2_preformatted11">Члены Конкурсной комиссии:<text:s text:c="4"/>_______________<text:s text:c="3"/>_____________________</text:p>
      <text:p text:style-name="s2_preformatted11"><text:s text:c="33"/>(подпись)<text:s text:c="12"/>(Ф.И.О.)</text:p>
      <text:p text:style-name="s2_preformatted11"><text:s text:c="30"/>_______________<text:s text:c="3"/>_____________________</text:p>
      <text:p text:style-name="s2_preformatted11"><text:s text:c="33"/>(подпись)<text:s text:c="12"/>(Ф.И.О.)</text:p>
      <text:p text:style-name="s2_preformatted11"><text:s text:c="30"/>_______________<text:s text:c="3"/>_____________________</text:p>
      <text:p text:style-name="s2_preformatted11"><text:s text:c="33"/>(подпись)<text:s text:c="12"/>(Ф.И.О.)</text:p>
      <text:p text:style-name="s1"/>
      <text:p text:style-name="s1_right_fi698"><text:bookmark text:name="anchor6000"/><text:span text:style-name="s10">Приложение № 6
к <text:a xlink:type="simple" xlink:href="#anchor0">приказу</text:a> Министерства труда
и социальной защиты
Российской Федерации
от 5 июня 2026 г. № 244</text:span></text:p>
      <text:p text:style-name="s1"/>
      <text:h text:outline-level="1" text:style-name="s3">Положение
о Всероссийском конкурсе "Лучшая организация малого и среднего бизнеса в области охраны труда"</text:h>
      <text:p text:style-name="s1"/>
      <text:h text:outline-level="1" text:style-name="s3"><text:bookmark text:name="anchor6100"/>I. Общие положения</text:h>
      <text:p text:style-name="s1"/>
      <text:p text:style-name="s1"><text:bookmark text:name="anchor6001"/>1. Настоящее Положение устанавливает порядок организации, проведения и подведения итогов Всероссийского конкурса "Лучшая организация малого и среднего бизнеса в области охраны труда" (далее - Всероссийский конкурс).</text:p>
      <text:p text:style-name="s1"><text:bookmark text:name="anchor6002"/>2. Подготовка и проведение Всероссийского конкурса, а также подведение его итогов осуществляются в соответствии с настоящим Положением.</text:p>
      <text:p text:style-name="s1"><text:bookmark text:name="anchor6003"/>3. Целью проведения Всероссийского конкурса является оценка эффективности функционирования систем управления охраной труда в организациях малого и среднего бизнеса, а также привлечение общественного внимания к вопросам охраны труда и здоровья работников.</text:p>
      <text:p text:style-name="s1"><text:bookmark text:name="anchor6004"/>4. Задачами проведения конкурса являются:</text:p>
      <text:p text:style-name="s1">стимулирование организаций малого и среднего бизнеса к развитию систем управления охраны труда;</text:p>
      <text:p text:style-name="s1">содействие в развитии культуры безопасности труда в организациях;</text:p>
      <text:p text:style-name="s1">оценка соответствия условий и охраны труда требованиям нормативных правовых актов;</text:p>
      <text:p text:style-name="s1">сравнительная оценка деятельности организаций малого и среднего бизнеса в области охраны труда, определение лучших организаций в области охраны труда;</text:p>
      <text:p text:style-name="s1">создание обучающего, методического материала в области охраны труда, распространение лучших практических решений для обмена опытом.</text:p>
      <text:p text:style-name="s1"><text:bookmark text:name="anchor6005"/>5. Участие во Всероссийском конкурсе добровольное и осуществляется на безвозмездной основе.</text:p>
      <text:p text:style-name="s1"><text:bookmark text:name="anchor6006"/>6. Участниками конкурса могут быть организации, отнесенные в соответствии с <text:a xlink:type="simple" xlink:href="http://ivo.garant.ru/document/redirect/12154854/4">Федеральным законом</text:a> от 24 июля 2007 г. № 209-ФЗ "О развитии малого и среднего предпринимательства в Российской Федерации" к категориям малого и среднего предприятия, осуществляющих свою деятельность на территории Российской Федерации, за исключением организаций, у которых по данным Федеральной службы по труду и занятости выявлены сокрытые несчастные случаи и (или) у которых отсутствуют данные или часть данных результатов специальной оценки условий труда, размещенных в Федеральной государственной информационной системе учета результатов проведения специальной оценки условий труда. Представительства и филиалы юридического лица не могут принимать участие во Всероссийском конкурсе, так как не являются отдельным юридическим лицом.</text:p>
      <text:p text:style-name="s1"><text:bookmark text:name="anchor6007"/>7. Участие организаций во Всероссийском конкурсе осуществляется на основе самовыдвижения, либо по представлению региональных или отраслевых объединений работодателей, либо по представлению территориальных объединений организаций профсоюзов при условии соответствия критериям допуска, установленным настоящим Положением.</text:p>
      <text:p text:style-name="s1"><text:bookmark text:name="anchor6008"/>8. Участник может быть отстранен на любом этапе Всероссийского конкурса в случае предоставления неполных сведений или недостоверной информации, а также, если организация перестала соответствовать предъявляемым требованиям, установленным <text:a xlink:type="simple" xlink:href="#anchor6020">пунктом 20</text:a> к настоящему Положению и <text:a xlink:type="simple" xlink:href="#anchor61000">приложением № 1</text:a> к настоящему Положению, во время проведения Всероссийского конкурса (до утверждения победителей).</text:p>
      <text:p text:style-name="s1"><text:bookmark text:name="anchor6009"/>9. Решение об отстранении от участия во Всероссийском конкурсе принимается на заседании Конкурсной комиссии.</text:p>
      <text:p text:style-name="s1"><text:bookmark text:name="anchor6010"/>10. Всероссийский конкурс проводится по следующим номинациям:</text:p>
      <text:p text:style-name="s1"><text:bookmark text:name="anchor6101"/>а) "Лучшая организация в области охраны труда с численностью не более 100 человек";</text:p>
      <text:p text:style-name="s1"><text:bookmark text:name="anchor6102"/>б) "Лучшая организация в области охраны труда с численностью более 100 человек".</text:p>
      <text:p text:style-name="s1"><text:bookmark text:name="anchor6011"/>11. По результатам Всероссийского конкурса в каждой номинации определяются:</text:p>
      <text:p text:style-name="s1"><text:bookmark text:name="anchor6111"/>а) победитель Всероссийского конкурса с указанием номинации;</text:p>
      <text:p text:style-name="s1"><text:bookmark text:name="anchor6112"/>б) серебряный призер Всероссийского конкурса с указанием номинации;</text:p>
      <text:p text:style-name="s1"><text:bookmark text:name="anchor6113"/>в) бронзовый призер Всероссийского конкурса с указанием номинации.</text:p>
      <text:p text:style-name="s1"/>
      <text:h text:outline-level="1" text:style-name="s3"><text:bookmark text:name="anchor6200"/>II. Организация проведения Всероссийского конкурса, конкурсная комиссия</text:h>
      <text:p text:style-name="s1"/>
      <text:p text:style-name="s1"><text:bookmark text:name="anchor6012"/>12. Определение победителей и призеров Всероссийского конкурса в номинациях осуществляется конкурсной комиссией.</text:p>
      <text:p text:style-name="s1"><text:bookmark text:name="anchor6013"/>13. Конкурсная комиссия состоит из нечетного числа членов в количестве не менее 7 человек, включая председателя конкурсной комиссии, состав которой утвержден настоящим приказом согласно <text:a xlink:type="simple" xlink:href="#anchor7000">приложению № 7</text:a>.</text:p>
      <text:p text:style-name="s1"><text:bookmark text:name="anchor6014"/>14. Конкурсная комиссия осуществляет следующие функции:</text:p>
      <text:p text:style-name="s1">организация и координация работ по подготовке и проведению Всероссийского конкурса;</text:p>
      <text:p text:style-name="s1">определение организационно-регламентирующих документов и сценариев проведения этапов Всероссийского конкурса;</text:p>
      <text:p text:style-name="s1">определение и утверждение победителей и призеров Всероссийского конкурса, порядок их награждения и поощрения;</text:p>
      <text:p text:style-name="s1">оказание консультативной и методической помощи участникам Всероссийского конкурса;</text:p>
      <text:p text:style-name="s1">проведение экспертной оценки материалов Всероссийского конкурса;</text:p>
      <text:p text:style-name="s1">взаимодействие с органами исполнительной власти, органами государственного надзора (контроля), с организациями для подтверждения информации, представленной участниками Всероссийского конкурса;</text:p>
      <text:p text:style-name="s1">взаимодействие с экспертным сообществом для решения отдельных вопросов при подведении итогов Всероссийского конкурса;</text:p>
      <text:p text:style-name="s1">прием и рассмотрение заявок участников на участие во Всероссийском конкурсе (<text:a xlink:type="simple" xlink:href="#anchor61000">приложение № 1</text:a> к настоящему Положению);</text:p>
      <text:p text:style-name="s1">прием и рассмотрение сведений для оценки участника Всероссийского конкурса (<text:a xlink:type="simple" xlink:href="#anchor62000">приложение № 2</text:a> к настоящему Положению);</text:p>
      <text:p text:style-name="s1">сверку наличия (в соответствии с описью) и оценку соответствия документов, приложенных к заявке, наличия подтверждающих документов;</text:p>
      <text:p text:style-name="s1">формирование ранжированного перечня претендентов на призовые места, допущенных к участию в финальном этапе по каждой номинации (<text:a xlink:type="simple" xlink:href="#anchor65000">приложение № 5</text:a> к настоящему Положению);</text:p>
      <text:p text:style-name="s1">формирование итогового перечня победителей Всероссийского конкурса (<text:a xlink:type="simple" xlink:href="#anchor66000">приложение № 6</text:a> к настоящему Положению).</text:p>
      <text:p text:style-name="s1"/>
      <text:h text:outline-level="1" text:style-name="s3"><text:bookmark text:name="anchor6300"/>III. Сроки и порядок проведения Всероссийского конкурса</text:h>
      <text:p text:style-name="s1"/>
      <text:p text:style-name="s1"><text:bookmark text:name="anchor6015"/>15. Всероссийский конкурс проходит в очно-заочном формате в 4 этапа.</text:p>
      <text:p text:style-name="s1"><text:bookmark text:name="anchor6016"/>16. Заявка участника должна содержать сведения по установленной форме с приложением сведений для оценки участника Всероссийского конкурса (<text:a xlink:type="simple" xlink:href="#anchor61000">приложение № 1</text:a> и <text:a xlink:type="simple" xlink:href="#anchor62000">№ 2</text:a> к настоящему Положению).</text:p>
      <text:p text:style-name="s1">Заявки, поданные после окончания установленного срока подачи заявок на участие во Всероссийском конкурсе, не рассматриваются.</text:p>
      <text:p text:style-name="s1">Заявка на участие во Всероссийском конкурсе, а также вся корреспонденция (электронная переписка) и документация, связанная с участием участника во Всероссийском конкурсе, должны быть оформлены на русском языке.</text:p>
      <text:p text:style-name="s1">При установлении факта подачи одним участником Всероссийского конкурса двух и более заявок на участие во Всероссийском конкурсе в отношении одной и той же номинации при условии, что поданные ранее заявки этим участником не отозваны, все заявки на участие во Всероссийском конкурсе такого участника, поданные в отношении данной номинации, не рассматриваются.</text:p>
      <text:p text:style-name="s1">В случае несоответствия номинации, указанной в заявке, содержанию заявки на участие во Всероссийском конкурсе, такая заявка не рассматривается.</text:p>
      <text:p text:style-name="s1">Если в заявке на участие во Всероссийском конкурсе представлены не все документы, предусмотренные настоящим положением, то заявка не допускается к Всероссийскому конкурсу.</text:p>
      <text:p text:style-name="s1"><text:bookmark text:name="anchor6017"/>17. На первом этапе Всероссийского конкурса в течение не более 30 календарных дней со дня объявления Всероссийского конкурса проходят самостоятельную регистрацию на интернет-ресурсе Всероссийского конкурса и представляют в личных кабинетах копии документов в отсканированном виде с подписью руководителя и печатью организации или заверенные квалифицированной <text:a xlink:type="simple" xlink:href="http://ivo.garant.ru/document/redirect/12184522/21">электронной подписью</text:a>. Участники Всероссийского конкурса самостоятельно проставляют количество баллов в соответствии с критериями, установленными в <text:a xlink:type="simple" xlink:href="#anchor62000">приложении № 2</text:a> к настоящему Положению.</text:p>
      <text:p text:style-name="s1"><text:bookmark text:name="anchor6018"/>18. Первый этап - отборочный, который осуществляется на основании сведений, представленных участниками в электронном виде в личном кабинете.</text:p>
      <text:p text:style-name="s1"><text:bookmark text:name="anchor6019"/>19. Конкурсная комиссия проводит анализ заявок участников на участие во Всероссийском конкурсе, а также сведений об организации.</text:p>
      <text:p text:style-name="s1"><text:bookmark text:name="anchor6020"/>20. К следующему этапу Всероссийского конкурса допускаются участники, соответствующие всем следующим отборочным критериям:</text:p>
      <text:p text:style-name="s1">организация осуществляет свою деятельность не менее 3-х лет;</text:p>
      <text:p text:style-name="s1">организация не находится в стадии ликвидации, не признана банкротом и ее деятельность не приостановлена в порядке, предусмотренном <text:a xlink:type="simple" xlink:href="http://ivo.garant.ru/document/redirect/12125267/0">Кодексом</text:a> Российской Федерации об административных правонарушениях;</text:p>
      <text:p text:style-name="s1">в организации отсутствуют несчастные случаи со смертельным исходом в течение года (отчетного периода), предшествующего Всероссийскому конкурсу;</text:p>
      <text:p text:style-name="s1">в организации отсутствуют не устраненные нарушения трудового законодательства, в том числе просроченная задолженность по заработной плате и другим выплатам работникам;</text:p>
      <text:p text:style-name="s1">работники и работодатель организации не находятся в состоянии коллективного трудового спора;</text:p>
      <text:p text:style-name="s1">в организации отсутствуют судебные решения, связанные с нарушением трудовых прав работников, вступившие в законную силу.</text:p>
      <text:p text:style-name="s1"><text:bookmark text:name="anchor6021"/>21. Если в ходе оценки заявки участника конкурсной комиссией выявляется недостоверная информация, то участник не допускается к следующему этапу Всероссийского конкурса.</text:p>
      <text:p text:style-name="s1"><text:bookmark text:name="anchor6022"/>22. По результатам анализа заявок участников конкурсная комиссия формирует перечень участников, допущенных к участию в следующем этапе.</text:p>
      <text:p text:style-name="s1"><text:bookmark text:name="anchor6023"/>23. Второй этап осуществляется на основании сведений, представленных участниками в электронном виде в личном кабинете.</text:p>
      <text:p text:style-name="s1"><text:bookmark text:name="anchor6024"/>24. Оценка деятельности организаций по охране труда осуществляется на основании сведений для оценки участника Всероссийского конкурса (<text:a xlink:type="simple" xlink:href="#anchor62000">приложение № 2</text:a> к настоящему Положению) и документов, подтверждающих достоверность представленных в заявке сведений.</text:p>
      <text:p text:style-name="s1"><text:bookmark text:name="anchor6025"/>25. Конкурсная комиссия проводит анализ сведений для оценки участника Всероссийского конкурса, документов, подтверждающих достоверность представленных в заявке сведений, а также проверку достоверности балльных оценок, указанных в заявках претендентов на призовые места, на основании <text:a xlink:type="simple" xlink:href="#anchor61000">приложений № 1</text:a> и <text:a xlink:type="simple" xlink:href="#anchor62000">№ 2</text:a> к настоящему Положению.</text:p>
      <text:p text:style-name="s1"><text:bookmark text:name="anchor6026"/>26. Итоговая оценка участника определяется путем суммирования баллов по всем критериям.</text:p>
      <text:p text:style-name="s1"><text:bookmark text:name="anchor6027"/>27. В случае отсутствия одного или нескольких документов, подтверждающих достоверность показателей и критериев оценки, конкурсная комиссия имеет право их не учитывать, что повлияет на итоговую оценку этапа Всероссийского конкурса.</text:p>
      <text:p text:style-name="s1"><text:bookmark text:name="anchor6028"/>28. В случае выявления недостоверности балльных оценок показателей и критериев оценки, выставленных участником, конкурсная комиссия имеет право их не учитывать, что повлияет на итоговую оценку этапа Всероссийского конкурса.</text:p>
      <text:p text:style-name="s1"><text:bookmark text:name="anchor6029"/>29. В случае выявления ошибок при определении балльной оценки самим участником, но при этом данные и документы, подтверждающие достоверность показателей и критериев оценки, являются достоверными, то балльная оценка по решению конкурсной комиссии может быть скорректирована.</text:p>
      <text:p text:style-name="s1"><text:bookmark text:name="anchor6030"/>30. Если в ходе оценки участника на соответствие показателей и критериев оценки выявляется недостоверная информация, то баллы участнику не начисляются и до участия в финальном этапе участник не допускается.</text:p>
      <text:p text:style-name="s1"><text:bookmark text:name="anchor6031"/>31. По результатам оценки участников на соответствие показателей и критериев оценки конкурсная комиссия формирует ранжированный перечень заявок, допущенных к участию в третьем этапе (<text:a xlink:type="simple" xlink:href="#anchor65000">приложение № 5</text:a> к настоящему Положению). К третьему этапу допускается не более 20 заявок участников, имеющих наивысший суммарный балл.</text:p>
      <text:p text:style-name="s1"><text:bookmark text:name="anchor6032"/>32. Третий этап представляет собой презентацию о лучших практических решениях в области охраны труда, совершенствования системы управления охраны труда и снижения профессиональных рисков в организации за последние два года, предшествующие Всероссийскому конкурсу, и достигнутых результатах (полученных эффектах) в соответствии с Правилами оформления презентации и пояснительной записки к презентации (<text:a xlink:type="simple" xlink:href="#anchor63000">приложение № 3</text:a> к настоящему Положению). По результатам третьего этапа конкурсная комиссия формирует ранжированный перечень заявок.</text:p>
      <text:p text:style-name="s1"><text:bookmark text:name="anchor6033"/>33. В случае несоблюдения указанных требований конкурсная комиссия имеет право не учитывать презентацию при определении итоговых результатов Всероссийского конкурса.</text:p>
      <text:p text:style-name="s1"><text:bookmark text:name="anchor6034"/>34. Показатели и критерии оценки финального этапа приведены в <text:a xlink:type="simple" xlink:href="#anchor64000">приложении № 4</text:a> к настоящему Положению.</text:p>
      <text:p text:style-name="s1"><text:bookmark text:name="anchor6035"/>35. Итоговая оценка участника определяется путем суммирования баллов по всем критериям второго и третьего этапов.</text:p>
      <text:p text:style-name="s1"><text:bookmark text:name="anchor6036"/>36. В случае несоблюдения одного или нескольких критериев конкурсная комиссия имеет право не учитывать не соблюденные критерии, что повлияет на итоговую оценку Всероссийского конкурса.</text:p>
      <text:p text:style-name="s1"><text:bookmark text:name="anchor6037"/>37. К финальному этапу допускается не более 10 заявок участников, имеющих наивысший суммарный балл. По результатам финального этапа конкурсная комиссия формирует итоговый перечень победителей и призеров (<text:a xlink:type="simple" xlink:href="#anchor66000">приложение № 6</text:a> к настоящему Положению).</text:p>
      <text:p text:style-name="s1"><text:bookmark text:name="anchor6038"/>38. Победители Всероссийского конкурса определяются решением конкурсной комиссии по наибольшей сумме баллов.</text:p>
      <text:p text:style-name="s1"><text:bookmark text:name="anchor6039"/>39. По результатам Всероссийского конкурса определяются один победитель, занявший первое место, и два призера Всероссийского конкурса, занявших второе и третье места.</text:p>
      <text:p text:style-name="s1"><text:bookmark text:name="anchor6040"/>40. В случае, если два и более претендента на номинацию набрали одинаковое количество баллов, то победители Всероссийского конкурса определяются решением конкурсной комиссии с учетом результатов финального этапа.</text:p>
      <text:p text:style-name="s1"><text:bookmark text:name="anchor6041"/>41. Решения конкурсной комиссии принимаются большинством голосов ее членов.</text:p>
      <text:p text:style-name="s1"/>
      <text:h text:outline-level="1" text:style-name="s3"><text:bookmark text:name="anchor6400"/>IV. Награждение победителей Всероссийского конкурса</text:h>
      <text:p text:style-name="s1"/>
      <text:p text:style-name="s1"><text:bookmark text:name="anchor6042"/>42. Победитель и призеры Всероссийского конкурса получают следующие поощрения:</text:p>
      <text:p text:style-name="s1"><text:bookmark text:name="anchor6421"/>а) победитель Всероссийского конкурса - золотая награда и диплом победителя Всероссийского конкурса со статусом "Лучшая организация малого и среднего бизнеса в области охраны труда" с указанием номинации;</text:p>
      <text:p text:style-name="s1"><text:bookmark text:name="anchor6422"/>б) серебряный призер Всероссийского конкурса - серебряная награда и диплом призера Всероссийского конкурса со статусом "Второе место во Всероссийском конкурсе "Лучшая организация малого и среднего бизнеса в области охраны труда" с указанием номинации;</text:p>
      <text:p text:style-name="s1"><text:bookmark text:name="anchor6423"/>в) бронзовый призер Всероссийского конкурса - бронзовая награда и диплом призера Всероссийского конкурса со статусом "Третье место во Всероссийском конкурсе "Лучшая организация малого и среднего бизнеса в области охраны труда" с указанием номинации.</text:p>
      <text:p text:style-name="s1"><text:bookmark text:name="anchor6043"/>43. Все финалисты получают диплом "Финалист Всероссийского конкурса "Лучшая организация малого и среднего бизнеса в области охраны труда" с указанием номинации.</text:p>
      <text:p text:style-name="s1"><text:bookmark text:name="anchor6044"/>44. Торжественная церемония награждения победителей, призеров и финалистов Всероссийского конкурса проводится в рамках Всероссийской недели охраны труда.</text:p>
      <text:p text:style-name="s1"><text:bookmark text:name="anchor6045"/>45. Конкурсная комиссия вправе в зависимости от количества и структуры поданных для участия во Всероссийском конкурсе заявок установить дополнительные награды и поощрения.</text:p>
      <text:p text:style-name="s1"><text:bookmark text:name="anchor6046"/>46. Органы исполнительной власти субъекта Российской Федерации в области охраны труда, вправе установить дополнительные номинации и поощрительные призы для участников Всероссийского конкурса.</text:p>
      <text:p text:style-name="s1"/>
      <text:p text:style-name="s1_right_fi698"><text:bookmark text:name="anchor61000"/><text:span text:style-name="s10">Приложение № 1
к <text:a xlink:type="simple" xlink:href="#anchor6000">Положению</text:a> о Всероссийском конкурсе
"Лучшая организация малого и среднего
бизнеса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Форма заявки на участие во Всероссийском конкурсе</text:h>
      <text:p text:style-name="s1"/>
      <text:p text:style-name="s1_right_fi698">Министерство труда и социальной защиты
Российской Федерации</text:p>
      <text:p text:style-name="s1"/>
      <text:h text:outline-level="1" text:style-name="s3"><text:bookmark text:name="anchor61100"/>ЗАЯВЛЕНИЕ
об участии во Всероссийском конкурсе "Лучшая организация малого и среднего бизнеса в области охраны труда"</text:h>
      <text:p text:style-name="s1"/>
      <text:p text:style-name="s2_preformatted11">_________________________________________________________________________</text:p>
      <text:p text:style-name="s2_preformatted11"><text:s text:c="17"/>(полное наименование организации)</text:p>
      <text:p text:style-name="s2_preformatted11">заявляет<text:s text:c="2"/>о своем<text:s text:c="2"/>намерении<text:s text:c="2"/>принять<text:s text:c="2"/>участие<text:s text:c="2"/>во Всероссийском конкурсе</text:p>
      <text:p text:style-name="s2_preformatted11">"Лучшая организация<text:s text:c="2"/>малого и<text:s text:c="2"/>среднего<text:s text:c="2"/>бизнеса в области охраны труда",</text:p>
      <text:p text:style-name="s2_preformatted11">проводимом в 20___ году в номинации:</text:p>
      <text:p text:style-name="s2_preformatted11">"Лучшая организация _____________________________ в области охраны труда"</text:p>
      <text:p text:style-name="s2_preformatted11"><text:s text:c="22"/>(указать: с численностью</text:p>
      <text:p text:style-name="s2_preformatted11"><text:s text:c="22"/>не более 100 человек, или</text:p>
      <text:p text:style-name="s2_preformatted11"><text:s text:c="26"/>более 100 человек)</text:p>
      <text:p text:style-name="s2_preformatted11"><text:s text:c="5"/>Организация осуществляет следующие виды деятельности (по ОКВЭД): ___</text:p>
      <text:p text:style-name="s2_preformatted11">________________________________________________________________________.</text:p>
      <text:p text:style-name="s1"/>
      <text:p text:style-name="s1">С порядком проведения конкурса ознакомлен(а) и согласен(на).</text:p>
      <text:p text:style-name="s1">Среднесписочная численность работников организации за предшествующий год: ___ чел.</text:p>
      <text:p text:style-name="s1">Организация полностью соответствует критериям допуска к участию во Всероссийском конкурсе, указанным в <text:a xlink:type="simple" xlink:href="#anchor6000">Положении</text:a> о Всероссийском конкурсе "Лучшая организация малого и среднего бизнеса в области охраны труда".</text:p>
      <text:p text:style-name="s1">Кроме того, подтверждаем, что в организации не было несчастных случаев со смертельным исходом в течение года, предшествующего Всероссийскому конкурсу.</text:p>
      <text:p text:style-name="s1">К заявлению прилагаются следующие документы:</text:p>
      <text:p text:style-name="s1"><text:bookmark text:name="anchor61101"/>1. сведения для оценки участника Всероссийского конкурса по номинации;</text:p>
      <text:p text:style-name="s1"><text:bookmark text:name="anchor61102"/>2. копия оригинала или копия выписки из единого государственного реестра юридических лиц (нужное подчеркнуть);</text:p>
      <text:p text:style-name="s1"><text:bookmark text:name="anchor61103"/>3. копия свидетельства о регистрации юридического лица.</text:p>
      <text:p text:style-name="s1">Полноту и достоверность сведений, указанных в настоящем заявлении, и прилагаемых к нему документов подтверждаем.</text:p>
      <text:p text:style-name="s1">Реквизиты организации:</text:p>
      <text:p text:style-name="s1"/>
      <text:p text:style-name="s2_preformatted11">_________________________________________________________________________</text:p>
      <text:p text:style-name="s2_preformatted11"><text:s text:c="27"/>(юридический адрес)</text:p>
      <text:p text:style-name="s2_preformatted11">_________________________________________________________________________</text:p>
      <text:p text:style-name="s2_preformatted11"><text:s text:c="27"/>(фактический адрес)</text:p>
      <text:p text:style-name="s2_preformatted11">зарегистрирована "__" ___________ ____ г.</text:p>
      <text:p text:style-name="s2_preformatted11">_________________________________________________________________________</text:p>
      <text:p text:style-name="s2_preformatted11"><text:s text:c="7"/>(орган, зарегистрировавший юридическое лицо - заявителя)</text:p>
      <text:p text:style-name="s2_preformatted11">ОГРН ____________________________________________________________________</text:p>
      <text:p text:style-name="s2_preformatted11">ИНН _____________________________________________________________________</text:p>
      <text:p text:style-name="s2_preformatted11">Контактная информация организации:</text:p>
      <text:p text:style-name="s2_preformatted11">_________________________________________________________________________</text:p>
      <text:p text:style-name="s2_preformatted11"><text:s text:c="12"/>(телефон, факс, адрес электронной почты и др.)</text:p>
      <text:p text:style-name="s2_preformatted11">Контактное лицо (заявитель):</text:p>
      <text:p text:style-name="s2_preformatted11">_________________________________________________________________________</text:p>
      <text:p text:style-name="s2_preformatted11"><text:s text:c="10"/>(Ф.И.О., должность, телефон, адрес электронной почты)</text:p>
      <text:p text:style-name="s2_preformatted11">_____________________________<text:s text:c="3"/>_____________<text:s text:c="3"/>_________________________</text:p>
      <text:p text:style-name="s2_preformatted11"><text:s text:c="4"/>(должность заявителя)<text:s text:c="9"/>(подпись)<text:s text:c="12"/>(Ф.И.О.)</text:p>
      <text:p text:style-name="s1"/>
      <text:p text:style-name="s2_preformatted11">Руководитель организации<text:s text:c="8"/>_____________<text:s text:c="3"/>_________________________</text:p>
      <text:p text:style-name="s2_preformatted11"><text:s text:c="34"/>(подпись)<text:s text:c="12"/>(Ф.И.О.)</text:p>
      <text:p text:style-name="s2_preformatted11">М.П.</text:p>
      <text:p text:style-name="s2_preformatted11">Дата: "___" ____________ 20___ г.</text:p>
      <text:p text:style-name="s1"/>
      <text:h text:outline-level="1" text:style-name="s3"><text:bookmark text:name="anchor61200"/>Инструкция
по формированию Заявки участника Всероссийского конкурса</text:h>
      <text:p text:style-name="s1"/>
      <text:p text:style-name="s1"><text:bookmark text:name="anchor61201"/>1. Заявка на участие во Всероссийском конкурсе включает в себя следующие документы:</text:p>
      <text:p text:style-name="s1">заявление об участии во Всероссийском конкурсе (<text:a xlink:type="simple" xlink:href="#anchor61100">приложение № 1</text:a> к настоящему Положению), подписанное руководителем организации с печатью организации или заверенное цифровой подписью;</text:p>
      <text:p text:style-name="s1">опись представленных в заявке документов, с указанием названия каждого документа;</text:p>
      <text:p text:style-name="s1">приложение к заявлению, в котором содержатся сведения для оценки участника Всероссийского конкурса (<text:a xlink:type="simple" xlink:href="#anchor62000">приложение № 2</text:a> к настоящему Положению), а также сумма баллов, определенная контактным лицом (заявителем) и руководителем организации в соответствии с критериями оценки;</text:p>
      <text:p text:style-name="s1">приложение к заявлению, в котором содержатся сведения, подтверждающие, что организация не находится в стадии ликвидации, не признана банкротом и ее деятельность не приостановлена в порядке, предусмотренном <text:a xlink:type="simple" xlink:href="http://ivo.garant.ru/document/redirect/12125267/0">Кодексом</text:a> Российской Федерации об административных правонарушениях;</text:p>
      <text:p text:style-name="s1">приложение к заявлению, в котором содержатся сведения, подтверждающие, что организация не имеет задолженности по платежам, включая текущие, в бюджеты всех уровней и государственные внебюджетные фонды на дату, предшествующую дате подачи заявки на участие во Всероссийском конкурсе не более чем на месяц, за исключением задолженности, возникшей в результате округления сумм при исчислении налогов налоговым органом;</text:p>
      <text:p text:style-name="s1">приложение к заявлению, в котором содержатся сведения, подтверждающие отсутствие в организации несчастных случаев со смертельным исходом в течение года (отчетного периода), предшествующего Всероссийскому конкурсу;</text:p>
      <text:p text:style-name="s1">приложение к заявлению, в котором содержатся сведения, подтверждающие наличие предписаний (постановлений, представлений, решений) органов (должностных лиц), осуществляющих государственный надзор (контроль) в области охраны труда, об устранении нарушений законодательства Российской Федерации, а также об их исполнении, либо декларируется их отсутствие;</text:p>
      <text:p text:style-name="s1">приложение к заявлению, в котором содержатся сведения об отсутствии просроченной задолженности по заработной плате и другим выплатам работникам;</text:p>
      <text:p text:style-name="s1">приложение к заявлению, в котором содержатся сведения об отсутствии не устраненных нарушений трудового законодательства в части привлечения иностранных работников;</text:p>
      <text:p text:style-name="s1">приложение к заявлению, в котором содержатся сведения об отсутствии коллективных трудовых споров между работодателем и работниками организации;</text:p>
      <text:p text:style-name="s1">приложение к заявлению, в котором содержатся сведения об отсутствии в организации судебных решений, связанных с нарушением трудовых прав работников, вступивших в законную силу;</text:p>
      <text:p text:style-name="s1">копию оригинала или копии выписки из единого государственного реестра юридических лиц;</text:p>
      <text:p text:style-name="s1">копию свидетельства о регистрации юридического лица.</text:p>
      <text:p text:style-name="s1"><text:bookmark text:name="anchor61202"/>2. Копия заявления на участие во Всероссийском конкурсе, сведения для оценки участника Всероссийского конкурса по номинации и сведения о наличии и исполнении предписаний заверяются подписью руководителя и печатью организации или <text:a xlink:type="simple" xlink:href="http://ivo.garant.ru/document/redirect/12184522/21">электронной подписью</text:a>.</text:p>
      <text:p text:style-name="s1"/>
      <text:p text:style-name="s1_right_fi698"><text:bookmark text:name="anchor62000"/><text:span text:style-name="s10">Приложение № 2
к <text:a xlink:type="simple" xlink:href="#anchor6000">Положению</text:a> о Всероссийском конкурсе
"Лучшая организация малого и среднего
бизнеса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Показатели и критерии оценки Всероссийского конкурса</text:h>
      <text:p text:style-name="s1"/>
      <table:table table:name="10220" table:style-name="10220">
        <table:table-column table:style-name="3360"/>
        <table:table-column table:style-name="3780"/>
        <table:table-column table:style-name="3080"/>
        <table:table-row>
          <table:table-cell table:style-name="15">
            <text:p text:style-name="s1_center_fi0">Наименование показателя</text:p>
          </table:table-cell>
          <table:table-cell table:style-name="13">
            <text:p text:style-name="s1_center_fi0">Подтверждающие документы</text:p>
          </table:table-cell>
          <table:table-cell table:style-name="13">
            <text:p text:style-name="s1_center_fi0">Критерии оценки, количество баллов</text:p>
          </table:table-cell>
        </table:table-row>
        <table:table-row>
          <table:table-cell table:style-name="7" table:number-columns-spanned="3">
            <table:covered-table-cell/>
            <table:covered-table-cell/>
            <text:p text:style-name="s1"/>
            <text:h text:outline-level="1" text:style-name="s3"><text:bookmark text:name="anchor62001"/>1. Показатели организации, характеризующие создание системы управления охраной труда</text:h>
            <text:p text:style-name="s1"/>
          </table:table-cell>
        </table:table-row>
        <table:table-row>
          <table:table-cell table:style-name="7">
            <text:p text:style-name="s16_fi0">Наличие общего</text:p>
            <text:p text:style-name="s16_fi0">Положения о системе управления охраной труда</text:p>
          </table:table-cell>
          <table:table-cell table:style-name="5">
            <text:p text:style-name="s16_fi0">Положение о СУОТ</text:p>
          </table:table-cell>
          <table:table-cell table:style-name="5">
            <text:p text:style-name="s16_fi0">Да - 40 баллов</text:p>
            <text:p text:style-name="s16_fi0">Нет - 0 баллов</text:p>
          </table:table-cell>
        </table:table-row>
        <table:table-row>
          <table:table-cell table:style-name="7">
            <text:p text:style-name="s16_fi0">Наличие Политики в области охраны труда</text:p>
          </table:table-cell>
          <table:table-cell table:style-name="5">
            <text:p text:style-name="s16_fi0">Политика в области охраны труда</text:p>
          </table:table-cell>
          <table:table-cell table:style-name="5">
            <text:p text:style-name="s16_fi0">Да - 15 баллов</text:p>
            <text:p text:style-name="s16_fi0">Нет - 0 баллов</text:p>
          </table:table-cell>
        </table:table-row>
        <table:table-row>
          <table:table-cell table:style-name="7">
            <text:p text:style-name="s16_fi0">Использование механизма финансового обеспечения предупредительных мер по сокращению производственного травматизма и профессиональных заболеваний работников (до 20% сумм страховых взносов за предшествующий календарный год)</text:p>
          </table:table-cell>
          <table:table-cell table:style-name="5">
            <text:p text:style-name="s16_fi0">Решение территориального органа СФР о финансовом обеспечении предупредительных мер (Приказ)</text:p>
            <text:p text:style-name="s16_fi0">Заявление в территориальный орган СФР о возмещении расходов на оплату предупредительных мер</text:p>
            <text:p text:style-name="s16_fi0">План финансового обеспечения предупредительных мер</text:p>
          </table:table-cell>
          <table:table-cell table:style-name="5">
            <text:p text:style-name="s16_fi0">Да - 15 баллов</text:p>
            <text:p text:style-name="s16_fi0">Нет - 0 баллов</text:p>
          </table:table-cell>
        </table:table-row>
        <table:table-row>
          <table:table-cell table:style-name="7">
            <text:p text:style-name="s16_fi0">Наличие в соответствии со <text:a xlink:type="simple" xlink:href="http://ivo.garant.ru/document/redirect/12125268/223">ст. 223</text:a> ТК РФ службы охраны труда (численность службы охраны труда соответствует рекомендациям <text:a xlink:type="simple" xlink:href="http://ivo.garant.ru/document/redirect/403497634/1000">приказа</text:a> Минтруда от 31.01.2022 № 37) или должности специалиста по охране труда</text:p>
          </table:table-cell>
          <table:table-cell table:style-name="5">
            <text:p text:style-name="s16_fi0">Приказ о создании службы охраны труда/Приказ о введении должности специалиста по охране труда,</text:p>
            <text:p text:style-name="s16_fi0">Структура и численность службы охраны труда по штатному расписанию</text:p>
            <text:p text:style-name="s16_fi0">Расчет нормативной численности работников службы охраны труда в соответствии с <text:a xlink:type="simple" xlink:href="http://ivo.garant.ru/document/redirect/403497634/1000">приказом</text:a> Минтруда от 31.01.2022 № 37</text:p>
          </table:table-cell>
          <table:table-cell table:style-name="5">
            <text:p text:style-name="s16_fi0">Да - 30 баллов</text:p>
            <text:p text:style-name="s16_fi0">Нет - 0 баллов</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100</text:p>
          </table:table-cell>
        </table:table-row>
        <table:table-row>
          <table:table-cell table:style-name="7" table:number-columns-spanned="3">
            <table:covered-table-cell/>
            <table:covered-table-cell/>
            <text:p text:style-name="s1"/>
            <text:h text:outline-level="1" text:style-name="s3"><text:bookmark text:name="anchor62002"/>2. Показатели организации, характеризующие решение вопросов по охране труда на принципах социального партнерства</text:h>
            <text:p text:style-name="s1"/>
          </table:table-cell>
        </table:table-row>
        <table:table-row>
          <table:table-cell table:style-name="7">
            <text:p text:style-name="s16_fi0">Приказ о создании комитета (комиссии) по охране труда на принципах социального партнерства с привлечением работников профсоюзных организаций</text:p>
          </table:table-cell>
          <table:table-cell table:style-name="5">
            <text:p text:style-name="s16_fi0">Приказ о создании комитета (комиссии) по охране труда</text:p>
          </table:table-cell>
          <table:table-cell table:style-name="5">
            <text:p text:style-name="s16_fi0">Да - 30 баллов</text:p>
            <text:p text:style-name="s16_fi0">Нет - 0 баллов</text:p>
          </table:table-cell>
        </table:table-row>
        <table:table-row>
          <table:table-cell table:style-name="7">
            <text:p text:style-name="s16_fi0">Наличие уполномоченных по охране труда в организации</text:p>
          </table:table-cell>
          <table:table-cell table:style-name="5">
            <text:p text:style-name="s16_fi0">Приказ о назначении уполномоченных по охране труда</text:p>
            <text:p text:style-name="s16_fi0">Положение об уполномоченном (доверенном) лице по охране труда профессионального союза</text:p>
          </table:table-cell>
          <table:table-cell table:style-name="5">
            <text:p text:style-name="s16_fi0">Да - 40 баллов</text:p>
            <text:p text:style-name="s16_fi0">Нет - 0 баллов</text:p>
          </table:table-cell>
        </table:table-row>
        <table:table-row>
          <table:table-cell table:style-name="7">
            <text:p text:style-name="s16_fi0">Наличие в организации коллективного договора с работниками</text:p>
          </table:table-cell>
          <table:table-cell table:style-name="5">
            <text:p text:style-name="s16_fi0">Коллективный договор</text:p>
          </table:table-cell>
          <table:table-cell table:style-name="5">
            <text:p text:style-name="s16_fi0">Да - 30 баллов</text:p>
            <text:p text:style-name="s16_fi0">Нет - 0 баллов</text:p>
          </table:table-cell>
        </table:table-row>
        <table:table-row>
          <table:table-cell table:style-name="7">
            <text:p text:style-name="s16_fi0">Наличие в коллективном договоре положений, устанавливающих дополнительные гарантии и компенсации работникам, занятым во вредных и (или) опасных условиях труда</text:p>
          </table:table-cell>
          <table:table-cell table:style-name="5">
            <text:p text:style-name="s16_fi0">Положения (приложения), устанавливающие дополнительные гарантии и компенсации работникам</text:p>
          </table:table-cell>
          <table:table-cell table:style-name="5">
            <text:p text:style-name="s16_fi0">Да - 100 баллов</text:p>
            <text:p text:style-name="s16_fi0">Нет - 0 баллов</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200</text:p>
          </table:table-cell>
        </table:table-row>
        <table:table-row>
          <table:table-cell table:style-name="7" table:number-columns-spanned="3">
            <table:covered-table-cell/>
            <table:covered-table-cell/>
            <text:p text:style-name="s1"/>
            <text:h text:outline-level="1" text:style-name="s3"><text:bookmark text:name="anchor62003"/>3. Показатели организации, характеризующие деятельность организации по охране труда на принципах открытости и доступности</text:h>
            <text:p text:style-name="s1"/>
          </table:table-cell>
        </table:table-row>
        <table:table-row>
          <table:table-cell table:style-name="7">
            <text:p text:style-name="s16_fi0">Формирование годового отчета о деятельности организации по охране труда</text:p>
          </table:table-cell>
          <table:table-cell table:style-name="5">
            <text:p text:style-name="s16_fi0">Годовой отчет о деятельности организации по охране труда</text:p>
          </table:table-cell>
          <table:table-cell table:style-name="5">
            <text:p text:style-name="s16_fi0">Да - 40 баллов</text:p>
            <text:p text:style-name="s16_fi0">Нет - 0 баллов</text:p>
          </table:table-cell>
        </table:table-row>
        <table:table-row>
          <table:table-cell table:style-name="7">
            <text:p text:style-name="s16_fi0">Размещение на официальном сайте организации в информационно-телекоммуникационной сети "Интернет" ежегодного отчета о деятельности организации по охране труда</text:p>
          </table:table-cell>
          <table:table-cell table:style-name="5">
            <text:p text:style-name="s16_fi0">Снимок экрана/скриншот/ссылка на размещенный отчет в информационно-телекоммуникационной сети "Интернет"</text:p>
            <text:p text:style-name="s16_fi0">Годовой отчет о деятельности организации по охране труда</text:p>
          </table:table-cell>
          <table:table-cell table:style-name="5">
            <text:p text:style-name="s16_fi0">Да - 20 баллов</text:p>
            <text:p text:style-name="s16_fi0">Нет - 0 баллов</text:p>
          </table:table-cell>
        </table:table-row>
        <table:table-row>
          <table:table-cell table:style-name="7">
            <text:p text:style-name="s16_fi0">Размещение на официальном сайте организации в информационно-телекоммуникационной сети "Интернет" сводных данных о результатах проведения специальной оценки условий труда в части установления классов (подклассов) условий труда на рабочих местах</text:p>
          </table:table-cell>
          <table:table-cell table:style-name="5">
            <text:p text:style-name="s16_fi0">Снимок экрана/скриншот/ссылка на размещенные данные в информационно-телекоммуникационной сети "Интернет" Сводная ведомость СОУТ</text:p>
          </table:table-cell>
          <table:table-cell table:style-name="5">
            <text:p text:style-name="s16_fi0">Да - 20 баллов</text:p>
            <text:p text:style-name="s16_fi0">Нет - 0 баллов</text:p>
          </table:table-cell>
        </table:table-row>
        <table:table-row>
          <table:table-cell table:style-name="7">
            <text:p text:style-name="s16_fi0">Размещение на официальном сайте организации в информационно-телекоммуникационной сети "Интернет" перечня мероприятий по улучшению условий и охраны труда работников, на рабочих местах которых проводилась специальная оценка условий труда</text:p>
          </table:table-cell>
          <table:table-cell table:style-name="5">
            <text:p text:style-name="s16_fi0">Снимок экрана/скриншот/ссылка на размещенный перечень в информационно-телекоммуникационной сети "Интернет"</text:p>
            <text:p text:style-name="s16_fi0">Перечень мероприятий по улучшению условий и охраны труда работников, на рабочих местах которых проводилась СОУТ</text:p>
          </table:table-cell>
          <table:table-cell table:style-name="5">
            <text:p text:style-name="s16_fi0">Да - 20 баллов</text:p>
            <text:p text:style-name="s16_fi0">Нет - 0 баллов</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100</text:p>
          </table:table-cell>
        </table:table-row>
        <table:table-row>
          <table:table-cell table:style-name="7" table:number-columns-spanned="3">
            <table:covered-table-cell/>
            <table:covered-table-cell/>
            <text:p text:style-name="s1"/>
            <text:h text:outline-level="1" text:style-name="s3"><text:bookmark text:name="anchor62004"/>4. Показатели организации, характеризующие условия труда работников</text:h>
            <text:p text:style-name="s1"/>
          </table:table-cell>
        </table:table-row>
        <table:table-row>
          <table:table-cell table:style-name="7">
            <text:p text:style-name="s16_fi0">Доля работников, на местах которых проведена специальная оценка условий труда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text:p>
            <text:p text:style-name="s16_fi0">Сводная ведомость СОУТ</text:p>
            <text:p text:style-name="s16_fi0">Расчет доли работников, на местах которых проведена СОУТ</text:p>
          </table:table-cell>
          <table:table-cell table:style-name="5">
            <text:p text:style-name="s16_fi0">100% - 50 баллов</text:p>
            <text:p text:style-name="s16_fi0">Менее 100% - 0 баллов</text:p>
          </table:table-cell>
        </table:table-row>
        <table:table-row>
          <table:table-cell table:style-name="7">
            <text:p text:style-name="s16_fi0">Доля работников, на местах которых проведена оценка профессиональных рисков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text:p>
            <text:p text:style-name="s16_fi0">Количество рабочих мест, на которых проведена ОПР</text:p>
            <text:p text:style-name="s16_fi0">Сводная ведомость/отчет о проведении ОПР</text:p>
            <text:p text:style-name="s16_fi0">Расчет доли работников, на местах которых проведена ОПР</text:p>
          </table:table-cell>
          <table:table-cell table:style-name="5">
            <text:p text:style-name="s16_fi0">100% - 50 баллов</text:p>
            <text:p text:style-name="s16_fi0">Менее 100% - 0 баллов</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100</text:p>
          </table:table-cell>
        </table:table-row>
        <table:table-row>
          <table:table-cell table:style-name="7" table:number-columns-spanned="3">
            <table:covered-table-cell/>
            <table:covered-table-cell/>
            <text:p text:style-name="s1"/>
            <text:h text:outline-level="1" text:style-name="s3"><text:bookmark text:name="anchor62005"/>5. Показатели организации, характеризующие проведение мероприятий, направленных на развитие навыков работников и популяризацию охраны труда</text:h>
            <text:p text:style-name="s1"/>
          </table:table-cell>
        </table:table-row>
        <table:table-row>
          <table:table-cell table:style-name="7">
            <text:p text:style-name="s16_fi0">Наличие полигона по отработке навыков различных видов работ (работа на высоте, в ОЗН и т.д.)</text:p>
          </table:table-cell>
          <table:table-cell table:style-name="5">
            <text:p text:style-name="s16_fi0">Документы, подтверждающие наличие полигона по отработке навыков различных видов работ (фото, договор покупки/аренды и т.д.)</text:p>
          </table:table-cell>
          <table:table-cell table:style-name="5">
            <text:p text:style-name="s16_fi0">Да - 40 баллов</text:p>
            <text:p text:style-name="s16_fi0">Нет - 0 баллов</text:p>
          </table:table-cell>
        </table:table-row>
        <table:table-row>
          <table:table-cell table:style-name="7">
            <text:p text:style-name="s16_fi0">Наличие тренажеров по отработке навыков оказания первой помощи пострадавшим</text:p>
          </table:table-cell>
          <table:table-cell table:style-name="5">
            <text:p text:style-name="s16_fi0">Документы, подтверждающие наличие по отработке навыков оказания первой помощи пострадавшим (фото, договор покупки/аренды и т.д.)</text:p>
          </table:table-cell>
          <table:table-cell table:style-name="5">
            <text:p text:style-name="s16_fi0">Да - 40 баллов</text:p>
            <text:p text:style-name="s16_fi0">Нет - 0 баллов</text:p>
          </table:table-cell>
        </table:table-row>
        <table:table-row>
          <table:table-cell table:style-name="7">
            <text:p text:style-name="s16_fi0">Наличие VR-тренажеров для отработки безопасных приемов работ</text:p>
          </table:table-cell>
          <table:table-cell table:style-name="5">
            <text:p text:style-name="s16_fi0">Документы, подтверждающие наличие VR-тренажеров для отработки безопасных приемов работ (фото, договор покупки/аренды и т.д.)</text:p>
          </table:table-cell>
          <table:table-cell table:style-name="5">
            <text:p text:style-name="s16_fi0">Да - 40 баллов</text:p>
            <text:p text:style-name="s16_fi0">Нет - 0 баллов</text:p>
          </table:table-cell>
        </table:table-row>
        <table:table-row>
          <table:table-cell table:style-name="7">
            <text:p text:style-name="s16_fi0">Наличие самостоятельно разработанных видеофильмов (по травматизму или по организации безопасного проведения работ) или наличие регулярного издания по охране труда (газета, журнал, информационный канал)</text:p>
          </table:table-cell>
          <table:table-cell table:style-name="5">
            <text:p text:style-name="s16_fi0">Перечень (реестр) разработанных видеофильмов или регулярных изданий по охране труда</text:p>
            <text:p text:style-name="s16_fi0">Ссылка на материалы, подтверждающие предоставленные в перечне (реестре) сведения</text:p>
          </table:table-cell>
          <table:table-cell table:style-name="5">
            <text:p text:style-name="s16_fi0">Да - 40 баллов</text:p>
            <text:p text:style-name="s16_fi0">Нет - 0 баллов</text:p>
          </table:table-cell>
        </table:table-row>
        <table:table-row>
          <table:table-cell table:style-name="7">
            <text:p text:style-name="s16_fi0">Проведение Дня(ей) безопасности, посвященного вопросам охраны труда</text:p>
          </table:table-cell>
          <table:table-cell table:style-name="5">
            <text:p text:style-name="s16_fi0">Положение о проведении Дня безопасности Материалы, подтверждающие проведение Дней безопасности в соответствии с положением</text:p>
          </table:table-cell>
          <table:table-cell table:style-name="5">
            <text:p text:style-name="s16_fi0">Да - 40 баллов</text:p>
            <text:p text:style-name="s16_fi0">Нет - 0 баллов</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200</text:p>
          </table:table-cell>
        </table:table-row>
        <table:table-row>
          <table:table-cell table:style-name="7" table:number-columns-spanned="3">
            <table:covered-table-cell/>
            <table:covered-table-cell/>
            <text:p text:style-name="s1"/>
            <text:h text:outline-level="1" text:style-name="s3"><text:bookmark text:name="anchor62006"/>6. Показатели организации, характеризующие травматизм и профессиональную заболеваемость работников</text:h>
            <text:p text:style-name="s1"/>
          </table:table-cell>
        </table:table-row>
        <table:table-row>
          <table:table-cell table:style-name="7">
            <text:p text:style-name="s16_fi0">Доля работников, пострадавших в результате несчастных случаев, %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 организации</text:p>
            <text:p text:style-name="s16_fi0"><text:a xlink:type="simple" xlink:href="http://ivo.garant.ru/document/redirect/408270893/2000">Форма № 7-травматизм</text:a></text:p>
            <text:p text:style-name="s16_fi0">Расчет доли работников, пострадавших в результате несчастных случаев</text:p>
          </table:table-cell>
          <table:table-cell table:style-name="5">
            <text:p text:style-name="s16_fi0">0% - 100 баллов</text:p>
            <text:p text:style-name="s16_fi0">от 0% до 10% - 50 баллов</text:p>
            <text:p text:style-name="s16_fi0">от 10% до 20% - 25 баллов</text:p>
            <text:p text:style-name="s16_fi0">более 20% - 0 баллов</text:p>
          </table:table-cell>
        </table:table-row>
        <table:table-row>
          <table:table-cell table:style-name="7">
            <text:p text:style-name="s16_fi0">Доля работников, пострадавших в результате легких несчастных случаев %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 организации</text:p>
            <text:p text:style-name="s16_fi0"><text:a xlink:type="simple" xlink:href="http://ivo.garant.ru/document/redirect/408270893/2000">Форма № 7-травматизм</text:a></text:p>
            <text:p text:style-name="s16_fi0">Расчет доли работников, пострадавших в результате легких несчастных случаев</text:p>
          </table:table-cell>
          <table:table-cell table:style-name="5">
            <text:p text:style-name="s16_fi0">Менее 20% - 25 баллов</text:p>
            <text:p text:style-name="s16_fi0">Более - 0 баллов</text:p>
          </table:table-cell>
        </table:table-row>
        <table:table-row>
          <table:table-cell table:style-name="7">
            <text:p text:style-name="s16_fi0">Доля работников, пострадавших в</text:p>
            <text:p text:style-name="s16_fi0">результате тяжелых несчастных случаев, %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 организации</text:p>
            <text:p text:style-name="s16_fi0"><text:a xlink:type="simple" xlink:href="http://ivo.garant.ru/document/redirect/408270893/2000">Форма № 7-травматизм</text:a></text:p>
            <text:p text:style-name="s16_fi0">Расчет доли работников, пострадавших в результате тяжелых несчастных случаев</text:p>
          </table:table-cell>
          <table:table-cell table:style-name="5">
            <text:p text:style-name="s16_fi0">Менее 10% - 25 баллов</text:p>
            <text:p text:style-name="s16_fi0">Более - 0 баллов</text:p>
          </table:table-cell>
        </table:table-row>
        <table:table-row>
          <table:table-cell table:style-name="7">
            <text:p text:style-name="s16_fi0">Доля работников, пострадавших в результате групповых несчастных случаев, % (рассчитывается от среднесписочной численности работников организации)</text:p>
          </table:table-cell>
          <table:table-cell table:style-name="5">
            <text:p text:style-name="s16_fi0">Среднесписочная численность работников организации <text:a xlink:type="simple" xlink:href="http://ivo.garant.ru/document/redirect/408270893/2000">Форма № 7-травматизм</text:a></text:p>
            <text:p text:style-name="s16_fi0">Расчет доли работников, пострадавших в результате групповых несчастных случаев</text:p>
          </table:table-cell>
          <table:table-cell table:style-name="5">
            <text:p text:style-name="s16_fi0">0% - 50 баллов</text:p>
            <text:p text:style-name="s16_fi0">от 0% до 10% - 25 баллов</text:p>
            <text:p text:style-name="s16_fi0">более 10% - 0 баллов</text:p>
          </table:table-cell>
        </table:table-row>
        <table:table-row>
          <table:table-cell table:style-name="7">
            <text:p text:style-name="s16_fi0">Наличие работников, пострадавших со смертельным исходом, % (рассчитывается от среднесписочной численности работников организации)</text:p>
          </table:table-cell>
          <table:table-cell table:style-name="5">
            <text:p text:style-name="s16_fi0"><text:a xlink:type="simple" xlink:href="http://ivo.garant.ru/document/redirect/408270893/2000">Форма № 7-травматизм</text:a></text:p>
          </table:table-cell>
          <table:table-cell table:style-name="5">
            <text:p text:style-name="s16_fi0"><text:a xlink:type="simple" xlink:href="#anchor6222">**</text:a></text:p>
          </table:table-cell>
        </table:table-row>
        <table:table-row>
          <table:table-cell table:style-name="7">
            <text:p text:style-name="s16_fi0">Наличие работников, получивших профессиональное заболевание, чел.</text:p>
          </table:table-cell>
          <table:table-cell table:style-name="5">
            <text:p text:style-name="s16_fi0">Материалы, подтверждающие отсутствие работников, получивших профессиональное заболевание (Справка от территориального органа Роспотребнадзора или СФР)</text:p>
          </table:table-cell>
          <table:table-cell table:style-name="5">
            <text:p text:style-name="s16_fi0"><text:a xlink:type="simple" xlink:href="#anchor6222">**</text:a></text:p>
          </table:table-cell>
        </table:table-row>
        <table:table-row>
          <table:table-cell table:style-name="7">
            <text:p text:style-name="s16_fi0">Итоговые баллы по блоку:</text:p>
          </table:table-cell>
          <table:table-cell table:style-name="5">
            <text:p text:style-name="s1"/>
          </table:table-cell>
          <table:table-cell table:style-name="5">
            <text:p text:style-name="s16_fi0">200</text:p>
          </table:table-cell>
        </table:table-row>
      </table:table>
      <text:p text:style-name="s2_preformatted11">──────────────────────────────</text:p>
      <text:p text:style-name="s91"><text:bookmark text:name="anchor6222"/>** При наличии данного показателя организация к конкурсу не допускается</text:p>
      <text:p text:style-name="s2_preformatted11">──────────────────────────────</text:p>
      <text:p text:style-name="s1"/>
      <text:p text:style-name="s1_right_fi698"><text:bookmark text:name="anchor63000"/><text:span text:style-name="s10">Приложение № 3
к <text:a xlink:type="simple" xlink:href="#anchor6000">Положению</text:a> о всероссийском конкурсе
"Лучшая организация малого и среднего
бизнеса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text:bookmark text:name="anchor63100"/>Правила оформления презентации</text:h>
      <text:p text:style-name="s1"/>
      <text:p text:style-name="s1"><text:bookmark text:name="anchor63101"/>1. Общие требования:</text:p>
      <text:p text:style-name="s1">презентация должна быть выполнена в едином стиле: общая цветовая схема дизайна слайда; общие параметры шрифтов (гарнитура, цвет, размер) и их оформления (эффекты), используемых для различных типов текстовой информации (заголовки, основной текст, выделенный текст, гиперссылки, списки, подписи); способы оформления иллюстраций, схем, диаграмм, таблиц и др.;</text:p>
      <text:p text:style-name="s1">рекомендуется сжатый, информационный способ изложения материала, на слайдах должны быть только тезисы, ключевые фразы (без подробного их описания в презентации) и графическая информация (рисунки, графики и т.п.);</text:p>
      <text:p text:style-name="s1">допускается: креативный подход, использование устоявшихся выражений, например, СИЗ (средство индивидуальной защиты) и т.п.;</text:p>
      <text:p text:style-name="s1">количество слайдов должно быть не более 20;</text:p>
      <text:p text:style-name="s1">формат презентации - PDF.</text:p>
      <text:p text:style-name="s1"><text:bookmark text:name="anchor63102"/>2. Презентация должна включать:</text:p>
      <text:p text:style-name="s1">титульный слайд (наименование организации, название презентации, дата);</text:p>
      <text:p text:style-name="s1">вводную часть (информация об организации, краткое описание роли руководства организации в функционировании системы управления охраны труда);</text:p>
      <text:p text:style-name="s1">основную часть (информация о лучших практических решениях в области охраны труда, совершенствования системы управления охраны труда и снижения профессиональных рисков в организации, актуальность и новизна практических решений);</text:p>
      <text:p text:style-name="s1">итоговые выводы: информация о достигнутых при реализации практических решений результатах (полученных эффектах);</text:p>
      <text:p text:style-name="s1">заключительный слайд (контактная информация, интерактивные ссылки).</text:p>
      <text:p text:style-name="s1"><text:bookmark text:name="anchor63103"/>3. Правила шрифтового оформления:</text:p>
      <text:p text:style-name="s1">рекомендуемые шрифты (Georgia, Arial, Times New Roman);</text:p>
      <text:p text:style-name="s1">размер шрифта: 24-54 (заголовок), 14-36 пунктов (обычный текст), 10-14 (сноски, пояснения, текст в таблицах, символы на графиках/диаграммах и т.п.);</text:p>
      <text:p text:style-name="s1">курсив, подчеркивание, жирный шрифт, прописные буквы используются для смыслового выделения ключевой информации и заголовков;</text:p>
      <text:p text:style-name="s1">не допускается использование более 2 типов шрифтов;</text:p>
      <text:p text:style-name="s1">цвет шрифта и цвет фона должны контрастировать (текст должен хорошо читаться, не использовать белый текст на черном фоне), при подборе цвета текста он должен быть "читаем", т.е. фон слайдов не должен "глушить" текст;</text:p>
      <text:p text:style-name="s1">основной текст должен быть отформатирован по ширине, на схемах - по центру.</text:p>
      <text:p text:style-name="s1"><text:bookmark text:name="anchor63104"/>4. Графическая информация:</text:p>
      <text:p text:style-name="s1">рисунки, фотографии, диаграммы, таблицы должны быть наглядными и нести смысловую нагрузку, сопровождаться названиями;</text:p>
      <text:p text:style-name="s1">изображения (в формате jpg) лучше заранее обработать для уменьшения размера файла;</text:p>
      <text:p text:style-name="s1">размер одного графического объекта - не более 1/2 размера слайда.</text:p>
      <text:p text:style-name="s1"/>
      <text:h text:outline-level="1" text:style-name="s3"><text:bookmark text:name="anchor63200"/>Правила оформления пояснительной записки к презентации</text:h>
      <text:p text:style-name="s1"/>
      <text:p text:style-name="s1"><text:bookmark text:name="anchor63201"/>1. Пояснительная записка должна содержать исчерпывающий материал о лучших практических решениях в области охраны труда, совершенствования системы управления охраны труда и снижения профессиональных рисков в организации, а также однозначно интерпретировать материал, изложенный в презентации.</text:p>
      <text:p text:style-name="s1"><text:bookmark text:name="anchor63202"/>2. Объём пояснительной записки не более 20 страниц.</text:p>
      <text:p text:style-name="s1"><text:bookmark text:name="anchor63203"/>3. Пояснительная записка набирается шрифтом Times New Roman, кегль 12-14, на листе формата А4, используется полуторный межстрочный интервал. Отступы для полей: слева 25 мм, справа 15 мм, сверху и снизу 20 мм. Нумерация страниц осуществляется арабскими цифрами в центре нижней части листа или в центре верхней части листа.</text:p>
      <text:p text:style-name="s1"><text:bookmark text:name="anchor63204"/>4. Нумерация рисунков осуществляется под рисунком. Она должна быть сквозной.</text:p>
      <text:p text:style-name="s1"><text:bookmark text:name="anchor63205"/>5. Рисунки оформляются в соответствии с приведенным ниже примером:</text:p>
      <text:p text:style-name="s1"/>
      <text:p text:style-name="s16_fi0">	<draw:frame draw:style-name="fr1" svg:width="182mm" svg:height="113mm" text:anchor-type="as-char" draw:z-index="1">
		<draw:image xlink:href="Pictures/412542969.png" xlink:type="simple" xlink:show="embed" xlink:actuate="onLoad"/>
	</draw:frame>
</text:p>
      <text:p text:style-name="s1"/>
      <text:p text:style-name="s1"><text:bookmark text:name="anchor63206"/>6. Оформление таблиц и их переноса происходит следующим образом:</text:p>
      <text:p text:style-name="s1">На одной странице:</text:p>
      <text:p text:style-name="s1"/>
      <text:h text:outline-level="1" text:style-name="s3">Таблица 1 - Информация</text:h>
      <text:p text:style-name="s1"/>
      <table:table table:name="10220" table:style-name="10220">
        <table:table-column table:style-name="3360"/>
        <table:table-column table:style-name="3360"/>
        <table:table-column table:style-name="3500"/>
        <table:table-row>
          <table:table-cell table:style-name="15">
            <text:p text:style-name="s1_center_fi0">Номер</text:p>
          </table:table-cell>
          <table:table-cell table:style-name="13">
            <text:p text:style-name="s1_center_fi0">Задание</text:p>
          </table:table-cell>
          <table:table-cell table:style-name="13">
            <text:p text:style-name="s1_center_fi0">Результат</text:p>
          </table:table-cell>
        </table:table-row>
        <table:table-row>
          <table:table-cell table:style-name="7">
            <text:p text:style-name="s1_center_fi0">1</text:p>
          </table:table-cell>
          <table:table-cell table:style-name="5">
            <text:p text:style-name="s1_center_fi0">2</text:p>
          </table:table-cell>
          <table:table-cell table:style-name="5">
            <text:p text:style-name="s1_center_fi0">3</text:p>
          </table:table-cell>
        </table:table-row>
        <table:table-row>
          <table:table-cell table:style-name="7">
            <text:p text:style-name="s1_center_fi0">...</text:p>
          </table:table-cell>
          <table:table-cell table:style-name="5">
            <text:p text:style-name="s1_center_fi0">...</text:p>
          </table:table-cell>
          <table:table-cell table:style-name="5">
            <text:p text:style-name="s1_center_fi0">...</text:p>
          </table:table-cell>
        </table:table-row>
      </table:table>
      <text:p text:style-name="s1"/>
      <text:p text:style-name="s1">На другой странице:</text:p>
      <text:p text:style-name="s1">Продолжение таблицы 1.1</text:p>
      <text:p text:style-name="s1"/>
      <table:table table:name="10220" table:style-name="10220">
        <table:table-column table:style-name="3360"/>
        <table:table-column table:style-name="3360"/>
        <table:table-column table:style-name="3500"/>
        <table:table-row>
          <table:table-cell table:style-name="15">
            <text:p text:style-name="s1_center_fi0">1</text:p>
          </table:table-cell>
          <table:table-cell table:style-name="13">
            <text:p text:style-name="s1_center_fi0">2</text:p>
          </table:table-cell>
          <table:table-cell table:style-name="13">
            <text:p text:style-name="s1_center_fi0">3</text:p>
          </table:table-cell>
        </table:table-row>
        <table:table-row>
          <table:table-cell table:style-name="7">
            <text:p text:style-name="s1_center_fi0">...</text:p>
          </table:table-cell>
          <table:table-cell table:style-name="5">
            <text:p text:style-name="s1_center_fi0">...</text:p>
          </table:table-cell>
          <table:table-cell table:style-name="5">
            <text:p text:style-name="s1_center_fi0">...</text:p>
          </table:table-cell>
        </table:table-row>
      </table:table>
      <text:p text:style-name="s1"/>
      <text:p text:style-name="s1">Текст в таблице можно печатать 12 кеглем с одинарным интервалом.</text:p>
      <text:p text:style-name="s1"/>
      <text:p text:style-name="s1_right_fi698"><text:bookmark text:name="anchor64000"/><text:span text:style-name="s10">Приложение № 4
к <text:a xlink:type="simple" xlink:href="#anchor6000">Положению</text:a> о всероссийском конкурсе
"Лучшая организация малого и среднего
бизнеса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Критерии оценки Финального этапа</text:h>
      <text:p text:style-name="s1"/>
      <table:table table:name="10239" table:style-name="10239">
        <table:table-column table:style-name="3370"/>
        <table:table-column table:style-name="4200"/>
        <table:table-column table:style-name="2669"/>
        <table:table-row>
          <table:table-cell table:style-name="15">
            <text:p text:style-name="s1_center_fi0">Наименование показателя</text:p>
          </table:table-cell>
          <table:table-cell table:style-name="13">
            <text:p text:style-name="s1_center_fi0">Критерии оценки</text:p>
          </table:table-cell>
          <table:table-cell table:style-name="13">
            <text:p text:style-name="s1_center_fi0">Количество баллов</text:p>
          </table:table-cell>
        </table:table-row>
        <table:table-row>
          <table:table-cell table:style-name="71" table:number-rows-spanned="3">
            <text:p text:style-name="s16_fi0">Соблюдение установленных требований к оформлению презентации</text:p>
          </table:table-cell>
          <table:table-cell table:style-name="5">
            <text:p text:style-name="s16_fi0">Полное соблюдение требований - 50 баллов</text:p>
          </table:table-cell>
          <table:table-cell table:style-name="5">
            <text:p text:style-name="s1"/>
          </table:table-cell>
        </table:table-row>
        <table:table-row>
          <table:table-cell table:style-name="5">
            <text:p text:style-name="s16_fi0">В презентации выявлены несоответствия 1-3</text:p>
            <text:p text:style-name="s16_fi0">установленных требований - 25 баллов</text:p>
          </table:table-cell>
          <table:table-cell table:style-name="5">
            <text:p text:style-name="s1"/>
          </table:table-cell>
        </table:table-row>
        <table:table-row>
          <table:table-cell table:style-name="5">
            <text:p text:style-name="s16_fi0">Не соответствие требованиям - 0 баллов</text:p>
          </table:table-cell>
          <table:table-cell table:style-name="5">
            <text:p text:style-name="s1"/>
          </table:table-cell>
        </table:table-row>
        <table:table-row>
          <table:table-cell table:style-name="71" table:number-rows-spanned="2">
            <text:p text:style-name="s16_fi0">Соблюдение установленных требований к пояснительной записке</text:p>
          </table:table-cell>
          <table:table-cell table:style-name="5">
            <text:p text:style-name="s16_fi0">Полное соблюдение требований - 25 баллов</text:p>
          </table:table-cell>
          <table:table-cell table:style-name="5">
            <text:p text:style-name="s1"/>
          </table:table-cell>
        </table:table-row>
        <table:table-row>
          <table:table-cell table:style-name="5">
            <text:p text:style-name="s16_fi0">Не соответствие требованиям - 0 баллов</text:p>
          </table:table-cell>
          <table:table-cell table:style-name="5">
            <text:p text:style-name="s1"/>
          </table:table-cell>
        </table:table-row>
        <table:table-row>
          <table:table-cell table:style-name="71" table:number-rows-spanned="3">
            <text:p text:style-name="s16_fi0">Участие руководителя в мероприятиях по охране труда и процессах СУОТ</text:p>
          </table:table-cell>
          <table:table-cell table:style-name="5">
            <text:p text:style-name="s16_fi0">Руководитель непосредственно участвует в мероприятиях по охране труда и в основных процессах СУОТ - 50 баллов</text:p>
          </table:table-cell>
          <table:table-cell table:style-name="5">
            <text:p text:style-name="s1"/>
          </table:table-cell>
        </table:table-row>
        <table:table-row>
          <table:table-cell table:style-name="5">
            <text:p text:style-name="s16_fi0">В мероприятиях по охране труда участвует заместитель руководителя, которому делегированы полномочия по руководству СУОТ - 25 баллов</text:p>
          </table:table-cell>
          <table:table-cell table:style-name="5">
            <text:p text:style-name="s1"/>
          </table:table-cell>
        </table:table-row>
        <table:table-row>
          <table:table-cell table:style-name="5">
            <text:p text:style-name="s16_fi0">Высший руководящий состав организации не участвует в процессах СУОТ - 0 баллов</text:p>
          </table:table-cell>
          <table:table-cell table:style-name="5">
            <text:p text:style-name="s1"/>
          </table:table-cell>
        </table:table-row>
        <table:table-row>
          <table:table-cell table:style-name="71" table:number-rows-spanned="3">
            <text:p text:style-name="s16_fi0">Содержание презентации (структурированность и полнота информации)</text:p>
          </table:table-cell>
          <table:table-cell table:style-name="5">
            <text:p text:style-name="s16_fi0">Презентация логично структурирована, содержит исчерпывающую информацию о внедряемых мероприятиях/практиках/решениях в области охраны труда - 50 баллов</text:p>
          </table:table-cell>
          <table:table-cell table:style-name="5">
            <text:p text:style-name="s1"/>
          </table:table-cell>
        </table:table-row>
        <table:table-row>
          <table:table-cell table:style-name="5">
            <text:p text:style-name="s16_fi0">Презентация логично структурирована, но не содержит исчерпывающую информацию о внедряемых мероприятиях/практиках/решениях в области охраны труда - 25 баллов</text:p>
          </table:table-cell>
          <table:table-cell table:style-name="5">
            <text:p text:style-name="s1"/>
          </table:table-cell>
        </table:table-row>
        <table:table-row>
          <table:table-cell table:style-name="5">
            <text:p text:style-name="s16_fi0">Презентация не структурирована и не содержит исчерпывающую информацию о внедряемых мероприятиях/практиках/решениях в области охраны труда - 0 баллов</text:p>
          </table:table-cell>
          <table:table-cell table:style-name="5">
            <text:p text:style-name="s1"/>
          </table:table-cell>
        </table:table-row>
        <table:table-row>
          <table:table-cell table:style-name="71" table:number-rows-spanned="3">
            <text:p text:style-name="s16_fi0">Актуальность и новизна практических решений в области охраны труда</text:p>
          </table:table-cell>
          <table:table-cell table:style-name="5">
            <text:p text:style-name="s16_fi0">Предлагаемые практики не противоречат законодательству и обеспечивают повышенные обязательства работодателя по выполнению государственных требований охраны труда - 75 баллов</text:p>
          </table:table-cell>
          <table:table-cell table:style-name="5">
            <text:p text:style-name="s1"/>
          </table:table-cell>
        </table:table-row>
        <table:table-row>
          <table:table-cell table:style-name="5">
            <text:p text:style-name="s16_fi0">Предлагаемые практики соответствуют требованиям законодательства, но являются общепринятыми и хорошо известными - 50 баллов</text:p>
          </table:table-cell>
          <table:table-cell table:style-name="5">
            <text:p text:style-name="s1"/>
          </table:table-cell>
        </table:table-row>
        <table:table-row>
          <table:table-cell table:style-name="5">
            <text:p text:style-name="s16_fi0">Практики не актуальны - 0 баллов</text:p>
          </table:table-cell>
          <table:table-cell table:style-name="5">
            <text:p text:style-name="s1"/>
          </table:table-cell>
        </table:table-row>
        <table:table-row>
          <table:table-cell table:style-name="71" table:number-rows-spanned="3">
            <text:p text:style-name="s16_fi0">Значимость достигнутых при реализации практических решений результатов (полученных эффектов)</text:p>
          </table:table-cell>
          <table:table-cell table:style-name="5">
            <text:p text:style-name="s16_fi0">Решение применимо, полученный эффект обоснован количественно и качественно, имеет высокие показатели - 100 баллов</text:p>
          </table:table-cell>
          <table:table-cell table:style-name="5">
            <text:p text:style-name="s1"/>
          </table:table-cell>
        </table:table-row>
        <table:table-row>
          <table:table-cell table:style-name="5">
            <text:p text:style-name="s16_fi0">Решение применимо, эффект обоснован частично - 50 баллов</text:p>
          </table:table-cell>
          <table:table-cell table:style-name="5">
            <text:p text:style-name="s1"/>
          </table:table-cell>
        </table:table-row>
        <table:table-row>
          <table:table-cell table:style-name="5">
            <text:p text:style-name="s16_fi0">Эффект от предлагаемого решения отсутствует - 0 баллов</text:p>
          </table:table-cell>
          <table:table-cell table:style-name="5">
            <text:p text:style-name="s1"/>
          </table:table-cell>
        </table:table-row>
        <table:table-row>
          <table:table-cell table:style-name="71" table:number-rows-spanned="3">
            <text:p text:style-name="s16_fi0">Масштаб внедрения практических решений</text:p>
          </table:table-cell>
          <table:table-cell table:style-name="5">
            <text:p text:style-name="s16_fi0">Практическое решение внедрено в рамках всей организации - 50 баллов</text:p>
          </table:table-cell>
          <table:table-cell table:style-name="5">
            <text:p text:style-name="s1"/>
          </table:table-cell>
        </table:table-row>
        <table:table-row>
          <table:table-cell table:style-name="69">
            <text:p text:style-name="s16_fi0">Практическое решение внедрено на уровне одного или нескольких подразделений - 25 баллов</text:p>
          </table:table-cell>
          <table:table-cell table:style-name="69">
            <text:p text:style-name="s1"/>
          </table:table-cell>
        </table:table-row>
        <table:table-row>
          <table:table-cell table:style-name="5">
            <text:p text:style-name="s16_fi0">Практическое решение не внедрено или осталось в стадии проекта - 0 баллов</text:p>
          </table:table-cell>
          <table:table-cell table:style-name="5">
            <text:p text:style-name="s1"/>
          </table:table-cell>
        </table:table-row>
      </table:table>
      <text:p text:style-name="s1"/>
      <text:p text:style-name="s1_right_fi698"><text:bookmark text:name="anchor65000"/><text:span text:style-name="s10">Приложение № 5
к <text:a xlink:type="simple" xlink:href="#anchor6000">Положению</text:a> о всероссийском конкурсе
"Лучшая организация малого и среднего
бизнеса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Ранжированный перечень заявок на участие во Всероссийском конкурсе</text:h>
      <text:p text:style-name="s1"/>
      <table:table table:name="10220" table:style-name="10220">
        <table:table-column table:style-name="1820"/>
        <table:table-column table:style-name="4060"/>
        <table:table-column table:style-name="2380"/>
        <table:table-column table:style-name="1960"/>
        <table:table-row>
          <table:table-cell table:style-name="15">
            <text:p text:style-name="s1_center_fi0">Ранг</text:p>
          </table:table-cell>
          <table:table-cell table:style-name="13">
            <text:p text:style-name="s1_center_fi0">Наименование юридического лица, являющегося претендентом на призовые места</text:p>
          </table:table-cell>
          <table:table-cell table:style-name="13">
            <text:p text:style-name="s1_center_fi0">Юридический адрес претендента на призовые места</text:p>
          </table:table-cell>
          <table:table-cell table:style-name="13">
            <text:p text:style-name="s1_center_fi0">Сумма баллов</text:p>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row>
      </table:table>
      <text:p text:style-name="s1"/>
      <text:p text:style-name="s2_preformatted11">Председатель Конкурсной</text:p>
      <text:p text:style-name="s2_preformatted11">комиссии:<text:s text:c="21"/>_______________<text:s text:c="3"/>_____________________</text:p>
      <text:p text:style-name="s2_preformatted11"><text:s text:c="33"/>(подпись)<text:s text:c="12"/>(Ф.И.О.)</text:p>
      <text:p text:style-name="s1"/>
      <text:p text:style-name="s2_preformatted11">Члены Конкурсной комиссии:<text:s text:c="4"/>_______________<text:s text:c="3"/>_____________________</text:p>
      <text:p text:style-name="s2_preformatted11"><text:s text:c="33"/>(подпись)<text:s text:c="12"/>(Ф.И.О.)</text:p>
      <text:p text:style-name="s2_preformatted11"><text:s text:c="30"/>_______________<text:s text:c="3"/>_____________________</text:p>
      <text:p text:style-name="s2_preformatted11"><text:s text:c="33"/>(подпись)<text:s text:c="12"/>(Ф.И.О.)</text:p>
      <text:p text:style-name="s2_preformatted11"><text:s text:c="30"/>_______________<text:s text:c="3"/>_____________________</text:p>
      <text:p text:style-name="s2_preformatted11"><text:s text:c="33"/>(подпись)<text:s text:c="12"/>(Ф.И.О.)</text:p>
      <text:p text:style-name="s1"/>
      <text:p text:style-name="s1_right_fi698"><text:bookmark text:name="anchor66000"/><text:span text:style-name="s10">Приложение № 6
к <text:a xlink:type="simple" xlink:href="#anchor6000">Положению</text:a> о всероссийском конкурсе
"Лучшая организация малого и среднего
бизнеса в области охраны труда",
утвержденному <text:a xlink:type="simple" xlink:href="#anchor0">приказом</text:a> Министерства
труда и социальной защиты
Российской Федерации
от 5 июня 2026 г. № 244</text:span></text:p>
      <text:p text:style-name="s1"/>
      <text:h text:outline-level="1" text:style-name="s3">Итоговый перечень победителей и призеров Всероссийского конкурса</text:h>
      <text:p text:style-name="s1"/>
      <table:table table:name="10220" table:style-name="10220">
        <table:table-column table:style-name="1260"/>
        <table:table-column table:style-name="3080"/>
        <table:table-column table:style-name="2380"/>
        <table:table-column table:style-name="1820"/>
        <table:table-column table:style-name="1680"/>
        <table:table-row>
          <table:table-cell table:style-name="15">
            <text:p text:style-name="s1_center_fi0">№
п/п</text:p>
          </table:table-cell>
          <table:table-cell table:style-name="13">
            <text:p text:style-name="s1_center_fi0">Наименование юридического лица</text:p>
          </table:table-cell>
          <table:table-cell table:style-name="13">
            <text:p text:style-name="s1_center_fi0">Юридический адрес</text:p>
          </table:table-cell>
          <table:table-cell table:style-name="13">
            <text:p text:style-name="s1_center_fi0">Сумма баллов</text:p>
          </table:table-cell>
          <table:table-cell table:style-name="13">
            <text:p text:style-name="s1_center_fi0">Место</text:p>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row>
        <table:table-row>
          <table:table-cell table:style-name="7">
            <text:p text:style-name="s1"/>
          </table:table-cell>
          <table:table-cell table:style-name="5">
            <text:p text:style-name="s1"/>
          </table:table-cell>
          <table:table-cell table:style-name="5">
            <text:p text:style-name="s1"/>
          </table:table-cell>
          <table:table-cell table:style-name="5">
            <text:p text:style-name="s1"/>
          </table:table-cell>
          <table:table-cell table:style-name="5">
            <text:p text:style-name="s1"/>
          </table:table-cell>
        </table:table-row>
      </table:table>
      <text:p text:style-name="s1"/>
      <text:p text:style-name="s2_preformatted11">Председатель Конкурсной</text:p>
      <text:p text:style-name="s2_preformatted11">комиссии:<text:s text:c="21"/>_______________<text:s text:c="3"/>_____________________</text:p>
      <text:p text:style-name="s2_preformatted11"><text:s text:c="33"/>(подпись)<text:s text:c="12"/>(Ф.И.О.)</text:p>
      <text:p text:style-name="s1"/>
      <text:p text:style-name="s2_preformatted11">Члены Конкурсной комиссии:<text:s text:c="4"/>_______________<text:s text:c="3"/>_____________________</text:p>
      <text:p text:style-name="s2_preformatted11"><text:s text:c="33"/>(подпись)<text:s text:c="12"/>(Ф.И.О.)</text:p>
      <text:p text:style-name="s2_preformatted11"><text:s text:c="30"/>_______________<text:s text:c="3"/>_____________________</text:p>
      <text:p text:style-name="s2_preformatted11"><text:s text:c="33"/>(подпись)<text:s text:c="12"/>(Ф.И.О.)</text:p>
      <text:p text:style-name="s2_preformatted11"><text:s text:c="30"/>_______________<text:s text:c="3"/>_____________________</text:p>
      <text:p text:style-name="s2_preformatted11"><text:s text:c="33"/>(подпись)<text:s text:c="12"/>(Ф.И.О.)</text:p>
      <text:p text:style-name="s1"/>
      <text:p text:style-name="s1_right_fi698"><text:bookmark text:name="anchor7000"/>=<text:span text:style-name="s10">Приложение № 7
к <text:a xlink:type="simple" xlink:href="#anchor0">приказу</text:a> Министерства труда
и социальной защиты
Российской Федерации
от 5 июня 2026 г. № 244</text:span></text:p>
      <text:p text:style-name="s1"/>
      <text:h text:outline-level="1" text:style-name="s3">Состав
конкурсной комиссии по проведению Всероссийских конкурсов в области охраны труда</text:h>
      <text:p text:style-name="s1"/>
      <table:table table:name="10220" table:style-name="10220">
        <table:table-column table:style-name="4060"/>
        <table:table-column table:style-name="560"/>
        <table:table-column table:style-name="5600"/>
        <table:table-row>
          <table:table-cell table:style-name="0">
            <text:p text:style-name="s16_fi0">Молебнов Георгий Владимирович</text:p>
          </table:table-cell>
          <table:table-cell table:style-name="0">
            <text:p text:style-name="s1_right_fi0">-</text:p>
          </table:table-cell>
          <table:table-cell table:style-name="0">
            <text:p text:style-name="s16_fi0">директор Департамента условий и охраны труда Минтруда России (председатель конкурсной комиссии)</text:p>
          </table:table-cell>
        </table:table-row>
        <table:table-row>
          <table:table-cell table:style-name="0">
            <text:p text:style-name="s16_fi0">Безюков Алексей Евгеньевич</text:p>
          </table:table-cell>
          <table:table-cell table:style-name="0">
            <text:p text:style-name="s1_right_fi0">-</text:p>
          </table:table-cell>
          <table:table-cell table:style-name="0">
            <text:p text:style-name="s16_fi0">главный технический инспектор труда Федерации независимых профсоюзов России (по согласованию)</text:p>
          </table:table-cell>
        </table:table-row>
        <table:table-row>
          <table:table-cell table:style-name="0">
            <text:p text:style-name="s16_fi0">Инюцын Михаил Сергеевич</text:p>
          </table:table-cell>
          <table:table-cell table:style-name="0">
            <text:p text:style-name="s1_right_fi0">-</text:p>
          </table:table-cell>
          <table:table-cell table:style-name="0">
            <text:p text:style-name="s16_fi0">начальник отдела политики охраны труда Департамента условий и охраны труда Минтруда России</text:p>
          </table:table-cell>
        </table:table-row>
        <table:table-row>
          <table:table-cell table:style-name="0">
            <text:p text:style-name="s16_fi0">Кондратьева Ольга Евгеньевна</text:p>
          </table:table-cell>
          <table:table-cell table:style-name="0">
            <text:p text:style-name="s1_right_fi0">-</text:p>
          </table:table-cell>
          <table:table-cell table:style-name="0">
            <text:p text:style-name="s16_fi0">генеральный директор Ассоциации "Национальная ассоциация организаций по охране труда" (по согласованию)</text:p>
          </table:table-cell>
        </table:table-row>
        <table:table-row>
          <table:table-cell table:style-name="0">
            <text:p text:style-name="s16_fi0">Корж Валерий Анатольевич</text:p>
          </table:table-cell>
          <table:table-cell table:style-name="0">
            <text:p text:style-name="s1_right_fi0">-</text:p>
          </table:table-cell>
          <table:table-cell table:style-name="0">
            <text:p text:style-name="s16_fi0">руководитель Департамента по взаимодействию с государственными органами в сфере экологии, охраны труда и промышленной безопасности АО "МХК "ЕвроХим" (по согласованию)</text:p>
          </table:table-cell>
        </table:table-row>
        <table:table-row>
          <table:table-cell table:style-name="0">
            <text:p text:style-name="s16_fi0">Львова Мария Михайловна</text:p>
          </table:table-cell>
          <table:table-cell table:style-name="0">
            <text:p text:style-name="s1_right_fi0">-</text:p>
          </table:table-cell>
          <table:table-cell table:style-name="0">
            <text:p text:style-name="s16_fi0">начальник отдела нормативного регулирования в сфере охраны труда Департамента условий и охраны труда Минтруда России</text:p>
          </table:table-cell>
        </table:table-row>
        <table:table-row>
          <table:table-cell table:style-name="0">
            <text:p text:style-name="s16_fi0">Назарова Мария Алексеевна</text:p>
          </table:table-cell>
          <table:table-cell table:style-name="0">
            <text:p text:style-name="s1_right_fi0">-</text:p>
          </table:table-cell>
          <table:table-cell table:style-name="0">
            <text:p text:style-name="s16_fi0">референт Департамента условий и охраны труда Минтруда России</text:p>
          </table:table-cell>
        </table:table-row>
        <table:table-row>
          <table:table-cell table:style-name="0">
            <text:p text:style-name="s16_fi0">Товстий Марина Алексеевна</text:p>
          </table:table-cell>
          <table:table-cell table:style-name="0">
            <text:p text:style-name="s1_right_fi0">-</text:p>
          </table:table-cell>
          <table:table-cell table:style-name="0">
            <text:p text:style-name="s16_fi0">директор Центра исследований охраны труда ФГБУ "ВНИИ труда" Минтруда России (по согласованию)</text:p>
          </table:table-cell>
        </table:table-row>
        <table:table-row>
          <table:table-cell table:style-name="0">
            <text:p text:style-name="s16_fi0">Турков Александр Юрьевич</text:p>
          </table:table-cell>
          <table:table-cell table:style-name="0">
            <text:p text:style-name="s1_right_fi0">-</text:p>
          </table:table-cell>
          <table:table-cell table:style-name="0">
            <text:p text:style-name="s16_fi0">заместитель начальника Управления осуществления федерального надзора в сфере труда Федеральной службы по труду и занятости (по согласованию)</text:p>
          </table:table-cell>
        </table:table-row>
      </table:table>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Приказ Министерства труда и социальной защиты Российской Федерации от 5 июня 2026 г. № 244 "О про...</text:p>
      </style:header>
      <style:footer>
        <table:table>
          <table:table-column table:number-columns-repeated="3"/>
          <table:table-row>
            <table:table-cell>
              <text:p text:style-name="footer_left">
							<text:date style:data-style-name="date" text:fixed="true" text:date-value="2026-8-4"/>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