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6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3" style:parent-style-name="Обычный" style:family="paragraph">
      <style:paragraph-properties fo:widows="2" fo:orphans="2" fo:break-before="page" fo:margin-left="3.4583in">
        <style:tab-stops/>
      </style:paragraph-properties>
      <style:text-properties style:font-name="Times New Roman" fo:font-size="14pt" style:font-size-asian="14pt" style:font-size-complex="14pt"/>
    </style:style>
    <style:style style:name="P24" style:parent-style-name="Обычный" style:family="paragraph">
      <style:paragraph-properties fo:widows="2" fo:orphans="2" fo:margin-left="3.4583in">
        <style:tab-stops/>
      </style:paragraph-properties>
      <style:text-properties style:font-name="Times New Roman" fo:font-size="14pt" style:font-size-asian="14pt" style:font-size-complex="14pt"/>
    </style:style>
    <style:style style:name="P25" style:parent-style-name="Обычный" style:family="paragraph">
      <style:paragraph-properties fo:widows="2" fo:orphans="2" fo:margin-left="3.4583in">
        <style:tab-stops/>
      </style:paragraph-properties>
      <style:text-properties style:font-name="Times New Roman" fo:font-size="14pt" style:font-size-asian="14pt" style:font-size-complex="14pt"/>
    </style:style>
    <style:style style:name="P26" style:parent-style-name="Обычный" style:family="paragraph">
      <style:paragraph-properties fo:widows="2" fo:orphans="2" fo:margin-left="3.4583in">
        <style:tab-stops/>
      </style:paragraph-properties>
      <style:text-properties style:font-name="Times New Roman" fo:font-size="14pt" style:font-size-asian="14pt" style:font-size-complex="14pt"/>
    </style:style>
    <style:style style:name="P27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28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29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30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37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38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39" style:parent-style-name="Обычный" style:family="paragraph">
      <style:paragraph-properties fo:widows="2" fo:orphans="2" fo:text-align="justify" fo:text-indent="0.4923in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widows="2" fo:orphans="2" fo:text-align="center" fo:text-indent="0.0104in"/>
      <style:text-properties style:font-name="Times New Roman" fo:font-size="14pt" style:font-size-asian="14pt" style:font-size-complex="14pt"/>
    </style:style>
    <style:style style:name="P41" style:parent-style-name="Обычный" style:family="paragraph">
      <style:paragraph-properties fo:widows="2" fo:orphans="2" fo:text-align="center" fo:text-indent="0.0104in"/>
      <style:text-properties style:font-name="Times New Roman" fo:font-size="14pt" style:font-size-asian="14pt" style:font-size-complex="14pt"/>
    </style:style>
    <style:style style:name="P42" style:parent-style-name="Обычный" style:family="paragraph">
      <style:paragraph-properties fo:widows="2" fo:orphans="2" fo:text-align="center" fo:text-indent="0.0104in"/>
      <style:text-properties style:font-name="Times New Roman" fo:font-size="14pt" style:font-size-asian="14pt" style:font-size-complex="14pt"/>
    </style:style>
    <style:style style:name="P43" style:parent-style-name="Обычный" style:family="paragraph">
      <style:paragraph-properties fo:widows="2" fo:orphans="2" fo:text-align="center" fo:text-indent="0.0104in"/>
      <style:text-properties style:font-name="Times New Roman" fo:font-size="14pt" style:font-size-asian="14pt" style:font-size-complex="14pt"/>
    </style:style>
    <style:style style:name="P44" style:parent-style-name="Обычный" style:family="paragraph">
      <style:paragraph-properties fo:widows="2" fo:orphans="2" fo:text-align="center" fo:text-indent="0.0104in"/>
      <style:text-properties style:font-name="Times New Roman" fo:font-size="14pt" style:font-size-asian="14pt" style:font-size-complex="14pt"/>
    </style:style>
    <style:style style:name="TableColumn46" style:family="table-column">
      <style:table-column-properties style:column-width="0.3541in" style:use-optimal-column-width="false"/>
    </style:style>
    <style:style style:name="TableColumn47" style:family="table-column">
      <style:table-column-properties style:column-width="2.2916in" style:use-optimal-column-width="false"/>
    </style:style>
    <style:style style:name="TableColumn48" style:family="table-column">
      <style:table-column-properties style:column-width="1.1979in" style:use-optimal-column-width="false"/>
    </style:style>
    <style:style style:name="TableColumn49" style:family="table-column">
      <style:table-column-properties style:column-width="1.4687in" style:use-optimal-column-width="false"/>
    </style:style>
    <style:style style:name="TableColumn50" style:family="table-column">
      <style:table-column-properties style:column-width="1.1875in" style:use-optimal-column-width="false"/>
    </style:style>
    <style:style style:name="Table45" style:family="table">
      <style:table-properties style:width="6.5in" fo:margin-left="0in" table:align="lef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5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5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5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6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82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85" style:parent-style-name="Обычный" style:family="paragraph">
      <style:paragraph-properties fo:widows="2" fo:orphans="2" fo:text-align="center" fo:text-indent="0.0104in"/>
      <style:text-properties style:font-name="Times New Roman" fo:font-size="14pt" style:font-size-asian="14pt" style:font-size-complex="14pt"/>
    </style:style>
    <style:style style:name="P86" style:parent-style-name="Обычный" style:family="paragraph">
      <style:paragraph-properties fo:widows="2" fo:orphans="2" fo:break-before="page" fo:text-align="justify"/>
      <style:text-properties style:font-name="Times New Roman" fo:font-size="14pt" style:font-size-asian="14pt" style:font-size-complex="14pt"/>
    </style:style>
    <style:style style:name="P8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106" style:parent-style-name="Обычный" style:family="paragraph">
      <style:paragraph-properties fo:widows="2" fo:orphans="2" fo:text-align="justify"/>
    </style:style>
    <style:style style:name="T107" style:parent-style-name="Основнойшрифтабзаца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 «КАЧУГСКИЙ РАЙОН»</text:p>
      <text:p text:style-name="P4">ДУМА МУНИЦИПАЛЬНОГО РАЙОНА<text:line-break/></text:p>
      <text:p text:style-name="P5">РЕШЕНИЕ<text:line-break/></text:p>
      <text:p text:style-name="P6">Об утверждении прогнозного плана приватизации муниципального имущества муниципального образования</text:p>
      <text:p text:style-name="P7">«Качугский<text:s/>район» на 2025 год<text:line-break/><text:s text:c="8"/><text:line-break/>21<text:s/>ноября 2024 года <text:s text:c="75"/>р.п. Качуг</text:p>
      <text:p text:style-name="P8"/>
      <text:p text:style-name="P9">В соответствии с Федеральными законами от 06.10.2003 № 131-ФЗ «Об общих принципах организации местного самоуправления<text:s/>в Российской Федерации», от 21.12.2001 № 178-ФЗ «О приватизации государственного и муниципального имущества», решением Думы муниципального района «Качугский район» от 21.04.2023 № 188 «Об утверждении Положения о приватизации муниципального имущества муниципального образования «Качугский район», руководствуясь статьями 25, 49 Устава муниципального образования «Качугский район», Дума муниципального района</text:p>
      <text:p text:style-name="P10"/>
      <text:p text:style-name="P11">РЕШИЛА:</text:p>
      <text:p text:style-name="P12"/>
      <text:p text:style-name="P13">1. Утвердить прогнозный план приватизации муниципального имущества муниципального образования «Качугский район» на 2025 год (прилагается).</text:p>
      <text:p text:style-name="P14">2. Настоящее решение подлежит официальному опубликованию и размещению на официальном сайте администрации муниципального района «Качугский район» в информационно-телекоммуникационной сети «Интернет».</text:p>
      <text:p text:style-name="P15"/>
      <text:p text:style-name="P16"/>
      <text:p text:style-name="P17">Мэр<text:s/>муниципального района <text:s text:c="60"/>Е.В. Липатов</text:p>
      <text:p text:style-name="P18"/>
      <text:p text:style-name="P19">21<text:s/>ноября 2024 года</text:p>
      <text:p text:style-name="P20">р.п. Качуг</text:p>
      <text:p text:style-name="P21"/>
      <text:p text:style-name="P22">№<text:s/>284</text:p>
      <text:p text:style-name="P23">УТВЕРЖДЕН</text:p>
      <text:p text:style-name="P24">решением Думы муниципального</text:p>
      <text:p text:style-name="P25">района «Качугский район»</text:p>
      <text:p text:style-name="P26">от<text:s/>21<text:s/>ноября 2024 года №<text:s/>284</text:p>
      <text:p text:style-name="P27"/>
      <text:p text:style-name="P28">Прогнозный план приватизации муниципального имущества муниципального образования «Качугский район» на 2025 год</text:p>
      <text:p text:style-name="P29"/>
      <text:p text:style-name="P30">Раздел 1. Основные направления и задачи</text:p>
      <text:p text:style-name="P31">приватизации муниципального имущества</text:p>
      <text:p text:style-name="P32"/>
      <text:p text:style-name="P33">1. Прогнозный план (программа) приватизации муниципального имущества муниципального<text:s/>образования «Качугский район» на 2025 год разработан в соответствии с Федеральным законом от 21.12.2001 № 178-ФЗ «О приватизации государственного и муниципального имущества», постановлением Правительства Российской Федерации от 26.12.2005 № 806 «Об утверждении Правил разработки прогнозных планов (программ) приватизации государственного и муниципального имущества и внесении изменений в Правила подготовки и принятия решений об условиях приватизации Федерального имущества», решением Думы муниципального района<text:s/>«Качугский район» от 21.04.2023 № 188 «Об утверждении Положения о приватизации муниципального имущества муниципального образования «Качугский район», Уставом муниципального образования «Качугский район».</text:p>
      <text:p text:style-name="P34">2. Реализация прогнозного плана (программы) приватизации муниципального имущества муниципального образования «Качугский район» направлена на:</text:p>
      <text:p text:style-name="P35">- оптимизацию муниципальной собственности за счет приватизации муниципального имущества, не используемого для обеспечения функций и задач органов местного самоуправления муниципального образования «Качугский район»;</text:p>
      <text:p text:style-name="P36">- обеспечение поступления неналоговых доходов в местный бюджет от приватизации муниципального имущества;</text:p>
      <text:p text:style-name="P37">- оптимизация структуры муниципальной собственности.</text:p>
      <text:p text:style-name="P38">Реализация предложенного муниципального имущества, указанного в настоящем плане приватизации, направлена на стабилизацию социально-экономического положения муниципального образования «Качугский район» и не повлечет существенных структурных изменений в экономике муниципального образования «Качугский район».</text:p>
      <text:p text:style-name="P39"/>
      <text:p text:style-name="P40">Раздел 2. Объекты муниципальной собственности,</text:p>
      <text:p text:style-name="P41">приватизацию которых предполагается</text:p>
      <text:p text:style-name="P42">осуществить в плановом периоде</text:p>
      <text:p text:style-name="P43"/>
      <text:p text:style-name="P44"/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№ п/п</text:p>
          </table:table-cell>
          <table:table-cell table:style-name="TableCell54">
            <text:p text:style-name="P55">Наименование муниципального имущества, его <text:s/>местонахождение</text:p>
          </table:table-cell>
          <table:table-cell table:style-name="TableCell56">
            <text:p text:style-name="P57">Способ приватизации</text:p>
          </table:table-cell>
          <table:table-cell table:style-name="TableCell58">
            <text:p text:style-name="P59">Предполагаемый доход (руб.)</text:p>
          </table:table-cell>
          <table:table-cell table:style-name="TableCell60">
            <text:p text:style-name="P61">Срок<text:s/>приватизации</text:p>
          </table:table-cell>
        </table:table-row>
        <table:table-row table:style-name="TableRow62">
          <table:table-cell table:style-name="TableCell63">
            <text:p text:style-name="P64">1</text:p>
          </table:table-cell>
          <table:table-cell table:style-name="TableCell65">
            <text:p text:style-name="P66">Земельный участок с кадастровым номером 38:08:051901:88, площадью 1321 кв.м, расположенный по адресу: Иркутская область, Качугский район, д. Большие Голы, ул. Береговая, з/у 23А</text:p>
          </table:table-cell>
          <table:table-cell table:style-name="TableCell67">
            <text:p text:style-name="P68">Аукцион</text:p>
          </table:table-cell>
          <table:table-cell table:style-name="TableCell69">
            <text:p text:style-name="P70">54000</text:p>
          </table:table-cell>
          <table:table-cell table:style-name="TableCell71">
            <text:p text:style-name="P72">1-й квартал</text:p>
          </table:table-cell>
        </table:table-row>
        <table:table-row table:style-name="TableRow73">
          <table:table-cell table:style-name="TableCell74">
            <text:p text:style-name="P75">2</text:p>
          </table:table-cell>
          <table:table-cell table:style-name="TableCell76">
            <text:p text:style-name="P77">Нежилое здание с<text:s/>кадастровым номером 38:08:051901:94, площадью 109,2 кв.м, расположенное по адресу: Иркутская область, Качугский район, д. Большие Голы, ул. Береговая, д. 23а</text:p>
          </table:table-cell>
          <table:table-cell table:style-name="TableCell78">
            <text:p text:style-name="P79">Аукцион</text:p>
          </table:table-cell>
          <table:table-cell table:style-name="TableCell80">
            <text:p text:style-name="P81">233000</text:p>
            <text:p text:style-name="P82">(с учетом НДС)</text:p>
          </table:table-cell>
          <table:table-cell table:style-name="TableCell83">
            <text:p text:style-name="P84">1-й квартал</text:p>
          </table:table-cell>
        </table:table-row>
      </table:table>
      <text:p text:style-name="P85"/>
      <text:p text:style-name="P86"/>
      <text:p text:style-name="P87"/>
      <text:p text:style-name="P88">Подготовил:</text:p>
      <text:p text:style-name="P89"/>
      <text:p text:style-name="P90"/>
      <text:p text:style-name="P91">Заведующий отделом по<text:s/>управлению</text:p>
      <text:p text:style-name="P92">муниципальным имуществом <text:s text:c="62"/>Е.А. Рудых</text:p>
      <text:p text:style-name="P93"/>
      <text:p text:style-name="P94"/>
      <text:p text:style-name="P95">Согласовано:</text:p>
      <text:p text:style-name="P96"/>
      <text:p text:style-name="P97"/>
      <text:p text:style-name="P98">Заведующий отделом правового</text:p>
      <text:p text:style-name="P99">обеспечения и организационной работы <text:s text:c="36"/>Т.В. Третьякова</text:p>
      <text:p text:style-name="P100"/>
      <text:p text:style-name="P101"/>
      <text:p text:style-name="P102">Руководитель аппарата</text:p>
      <text:p text:style-name="P103">администрации муниципального района <text:s text:c="38"/>Е.В. Копылова</text:p>
      <text:p text:style-name="P104"/>
      <text:p text:style-name="P105"/>
      <text:p text:style-name="P106"><text:span text:style-name="T107">Заместитель мэра муниципального района <text:s text:c="32"/>А.В. Добротин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4-11-21T07:38:00Z</meta:creation-date>
    <dc:date>2024-11-21T07:38:00Z</dc:date>
    <meta:print-date>2024-11-19T14:36:00Z</meta:print-date>
    <meta:template xlink:href="Normal" xlink:type="simple"/>
    <meta:editing-cycles>8</meta:editing-cycles>
    <meta:editing-duration>PT3288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8" meta:word-count="663" meta:character-count="4438" meta:row-count="31" meta:non-whitespace-character-count="3783"/>
  </office:meta>
</office:document-meta>
</file>