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list-style-name="LFO1" style:family="paragraph">
      <style:paragraph-properties fo:text-align="justify" fo:margin-left="0in" fo:text-indent="0.4923in">
        <style:tab-stops/>
      </style:paragraph-properties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TableColumn15" style:family="table-column">
      <style:table-column-properties style:column-width="0.427in" style:use-optimal-column-width="false"/>
    </style:style>
    <style:style style:name="TableColumn16" style:family="table-column">
      <style:table-column-properties style:column-width="2.052in" style:use-optimal-column-width="false"/>
    </style:style>
    <style:style style:name="TableColumn17" style:family="table-column">
      <style:table-column-properties style:column-width="1.2604in" style:use-optimal-column-width="false"/>
    </style:style>
    <style:style style:name="TableColumn18" style:family="table-column">
      <style:table-column-properties style:column-width="1.5104in" style:use-optimal-column-width="false"/>
    </style:style>
    <style:style style:name="TableColumn19" style:family="table-column">
      <style:table-column-properties style:column-width="1.25in" style:use-optimal-column-width="false"/>
    </style:style>
    <style:style style:name="Table14" style:family="table">
      <style:table-properties style:width="6.5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paragraph-properties fo:text-align="center" fo:background-color="#FFFFFF"/>
    </style:style>
    <style:style style:name="T34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fo:color="#FFFFFF" fo:font-size="14pt" style:font-size-asian="14pt" style:font-size-complex="14pt" fo:background-color="#FFFFFF"/>
    </style:style>
    <style:style style:name="TableCell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8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46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47" style:parent-style-name="Обычный" style:family="paragraph">
      <style:paragraph-properties fo:text-align="justify" fo:text-indent="0.4923in"/>
    </style:style>
    <style:style style:name="T48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49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5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5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5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8" style:parent-style-name="Обычный" style:family="paragraph">
      <style:paragraph-properties fo:widows="2" fo:orphans="2" fo:break-before="page" fo:text-align="justify"/>
      <style:text-properties style:font-name="Times New Roman" fo:font-size="14pt" style:font-size-asian="14pt" style:font-size-complex="14pt"/>
    </style:style>
    <style:style style:name="P5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78" style:parent-style-name="Обычный" style:family="paragraph">
      <style:paragraph-properties fo:widows="2" fo:orphans="2" fo:text-align="justify"/>
    </style:style>
    <style:style style:name="T79" style:parent-style-name="Основнойшрифтабзаца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 «КАЧУГСКИЙ РАЙОН»</text:p>
      <text:p text:style-name="P4">ДУМА МУНИЦИПАЛЬНОГО РАЙОНА<text:line-break/></text:p>
      <text:p text:style-name="P5">РЕШЕНИЕ<text:line-break/></text:p>
      <text:p text:style-name="P6">О внесении изменений в прогнозный план приватизации муниципального имущества муниципального образования<text:s/>«Качугский район» на 2024 год<text:line-break/><text:s text:c="8"/><text:line-break/>21<text:s/>ноября 2024 года <text:s text:c="75"/>р.п. Качуг</text:p>
      <text:p text:style-name="P7"/>
      <text:p text:style-name="P8">В соответствии с Федеральными законами от 06.10.2003 № 131-ФЗ «Об общих принципах организации местного самоуправления в Российской Федерации», от 21.12.2001 № 178-ФЗ «О приватизации государственного и муниципального имущества», решением Думы муниципального района от 21.04.2023 № 188 «Об утверждении Положения о приватизации муниципального имущества муниципального образования «Качугский район», руководствуясь статьями 25, 49 Устава муниципального образования «Качугский район», Дума муниципального района</text:p>
      <text:p text:style-name="P9"/>
      <text:p text:style-name="P10">РЕШИЛА:</text:p>
      <text:p text:style-name="P11"/>
      <text:list text:style-name="LFO1" text:continue-numbering="true">
        <text:list-item>
          <text:list>
            <text:list-item>
              <text:list>
                <text:list-item>
                  <text:p text:style-name="P12">Исключить из прогнозного плана приватизации муниципального имущества муниципального образования Качугский район» на 2024 год, утвержденного решением Думы муниципального района «Качугский район» от 28.11.2023 № 218, с изменениями, внесенными решением Думы муниципального района «Качугский район» от 21.06.2024 № 263, следующее муниципальное имущество:</text:p>
                </text:list-item>
              </text:list>
            </text:list-item>
          </text:list>
        </text:list-item>
      </text:list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№<text:s/>п/п</text:p>
          </table:table-cell>
          <table:table-cell table:style-name="TableCell23">
            <text:p text:style-name="P24">Наименование муниципального имущества</text:p>
          </table:table-cell>
          <table:table-cell table:style-name="TableCell25">
            <text:p text:style-name="P26">Способ приватизации</text:p>
          </table:table-cell>
          <table:table-cell table:style-name="TableCell27">
            <text:p text:style-name="P28">Предполагаемый доход, руб.</text:p>
          </table:table-cell>
          <table:table-cell table:style-name="TableCell29">
            <text:p text:style-name="P30">Срок приватизации</text:p>
          </table:table-cell>
        </table:table-row>
        <table:table-row table:style-name="TableRow31">
          <table:table-cell table:style-name="TableCell32">
            <text:p text:style-name="P33"><text:span text:style-name="T34">1.</text:span><text:span text:style-name="T35">.</text:span></text:p>
          </table:table-cell>
          <table:table-cell table:style-name="TableCell36">
            <text:p text:style-name="P37">Нежилое здание по адресу: Иркутская область, Качугский район, д. Большие Голы, ул. Береговая,</text:p>
            <text:p text:style-name="P38">д. 23А, площадью 109,2 кв.м</text:p>
          </table:table-cell>
          <table:table-cell table:style-name="TableCell39">
            <text:p text:style-name="P40">Аукцион</text:p>
          </table:table-cell>
          <table:table-cell table:style-name="TableCell41">
            <text:p text:style-name="P42">233000,00 с НДС</text:p>
          </table:table-cell>
          <table:table-cell table:style-name="TableCell43">
            <text:p text:style-name="P44">3-4 квартал</text:p>
          </table:table-cell>
        </table:table-row>
      </table:table>
      <text:p text:style-name="P45"/>
      <text:p text:style-name="P46">2. Настоящее решение подлежит официальному опубликованию и размещению на официальном сайте администрации муниципального района «Качугский район» в информационно-телекоммуникационной сети «Интернет».</text:p>
      <text:p text:style-name="P47"><text:span text:style-name="T48">3. Контроль за исполнением решения<text:s/></text:span><text:span text:style-name="T49">возложить на заместителя мэра муниципального района А.В. Добротину.</text:span></text:p>
      <text:p text:style-name="P50"/>
      <text:p text:style-name="P51"/>
      <text:p text:style-name="P52">Мэр муниципального района <text:s text:c="60"/>Е.В. Липатов</text:p>
      <text:p text:style-name="P53"/>
      <text:p text:style-name="P54">21<text:s/>ноября 2024 года</text:p>
      <text:p text:style-name="P55">р.п. Качуг</text:p>
      <text:p text:style-name="P56"/>
      <text:p text:style-name="P57">№<text:s/>283</text:p>
      <text:p text:style-name="P58"/>
      <text:p text:style-name="P59"/>
      <text:p text:style-name="P60">Подготовил:</text:p>
      <text:p text:style-name="P61"/>
      <text:p text:style-name="P62"/>
      <text:p text:style-name="P63">Заведующий отделом по<text:s/>управлению</text:p>
      <text:p text:style-name="P64">муниципальным имуществом <text:s text:c="62"/>Е.А. Рудых</text:p>
      <text:p text:style-name="P65"/>
      <text:p text:style-name="P66"/>
      <text:p text:style-name="P67">Согласовано:</text:p>
      <text:p text:style-name="P68"/>
      <text:p text:style-name="P69"/>
      <text:p text:style-name="P70">Заведующий отделом правового</text:p>
      <text:p text:style-name="P71">обеспечения и организационной работы <text:s text:c="36"/>Т.В. Третьякова</text:p>
      <text:p text:style-name="P72"/>
      <text:p text:style-name="P73"/>
      <text:p text:style-name="P74">Руководитель аппарата</text:p>
      <text:p text:style-name="P75">администрации муниципального района <text:s text:c="38"/>Е.В. Копылова</text:p>
      <text:p text:style-name="P76"/>
      <text:p text:style-name="P77"/>
      <text:p text:style-name="P78"><text:span text:style-name="T79">Заместитель мэра муниципального района <text:s text:c="32"/>А.В. Добротин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4-11-21T07:37:00Z</meta:creation-date>
    <dc:date>2024-11-21T07:37:00Z</dc:date>
    <meta:print-date>2024-11-19T11:09:00Z</meta:print-date>
    <meta:template xlink:href="Normal" xlink:type="simple"/>
    <meta:editing-cycles>6</meta:editing-cycles>
    <meta:editing-duration>PT2160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4" meta:word-count="363" meta:character-count="2433" meta:row-count="17" meta:non-whitespace-character-count="2074"/>
  </office:meta>
</office:document-meta>
</file>