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6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7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text-align="justify" fo:text-indent="0.4923in"/>
    </style:style>
    <style:style style:name="T19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0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4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5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6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7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8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29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30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7" style:parent-style-name="Обычный" style:list-style-name="LFO1" style:family="paragraph">
      <style:paragraph-properties fo:text-align="justify" fo:margin-left="0in" fo:text-indent="0.4923in">
        <style:tab-stops/>
      </style:paragraph-properties>
      <style:text-properties style:font-name="Times New Roman" fo:font-size="14pt" style:font-size-asian="14pt" style:font-size-complex="14pt"/>
    </style:style>
    <style:style style:name="P38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3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text-align="justify"/>
    </style:style>
    <style:style style:name="P4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4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7" style:parent-style-name="Обычный" style:family="paragraph">
      <style:paragraph-properties fo:widows="2" fo:orphans="2" fo:text-align="justify"/>
    </style:style>
    <style:style style:name="T48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49" style:parent-style-name="Основнойшрифтабзаца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 «КАЧУГСКИЙ РАЙОН»</text:p>
      <text:p text:style-name="P4">ДУМА МУНИЦИПАЛЬНОГО РАЙОНА<text:line-break/></text:p>
      <text:p text:style-name="P5">РЕШЕНИЕ<text:line-break/></text:p>
      <text:p text:style-name="P6">О внесении изменений в Положение</text:p>
      <text:p text:style-name="P7">о муниципальном специализированном жилищном фонде</text:p>
      <text:p text:style-name="P8">муниципального<text:s/>образования «Качугский район»<text:line-break/><text:s text:c="8"/><text:line-break/>21<text:s/>ноября 2024 года <text:s text:c="75"/>р.п. Качуг</text:p>
      <text:p text:style-name="P9"/>
      <text:p text:style-name="P10"/>
      <text:p text:style-name="P11">В соответствии с Жилищным кодексом Российской Федерации, Федеральным законом от 06.10.2003 № 131-ФЗ «Об общих принципах организации местного самоуправления в Российской Федерации», постановлением Правительства Российской Федерации от 26.01.2006 № 42 «Об утверждении Правил отнесения жилого помещения к специализированному жилищному фонду и типовых договоров найма специализированных жилых помещений», руководствуясь статьями 25, 48, 49 Устава муниципального образования «Качугский район», Дума муниципального района</text:p>
      <text:p text:style-name="P12"/>
      <text:p text:style-name="P13">РЕШИЛА:</text:p>
      <text:p text:style-name="P14"/>
      <text:p text:style-name="P15">1. Внести в Положение о муниципальном специализированном жилищном фонде муниципального образования «Качугский район», утвержденное решением Думы муниципального района «Качугский район» от 21.04.2023 № 186 (далее — Положение), следующие изменения:</text:p>
      <text:p text:style-name="P16">1.1. Пункт 1.7 Положения исключить.</text:p>
      <text:p text:style-name="P17">1.2. Подпункт 3.1.1 Положения дополнить абзацем<text:s/>следующего содержания:</text:p>
      <text:p text:style-name="P18"><text:span text:style-name="T19">«- лица, относящиеся к вышеперечисленным категориям, <text:s/></text:span><text:span text:style-name="T20">призванные на военную службу по мобилизации в Вооруженные Силы Российской Федерации в соответствии с Указом Президента РФ от 21.09.2022 № 647</text:span><text:span text:style-name="T21"><text:line-break/></text:span><text:span text:style-name="T22">«Об объявлении частичной мобилизации<text:s/></text:span><text:span text:style-name="T23">в Российской Федерации», или проходящие военную службу по контракту, заключенному в соответствии</text:span><text:span text:style-name="T24"><text:line-break/></text:span><text:span text:style-name="T25">с пунктом 7 статьи 38 Федерального закона от 28.03.1998 № 53-ФЗ</text:span><text:span text:style-name="T26"><text:line-break/></text:span><text:span text:style-name="T27">«О воинской обязанности и военной службе», или заключившие контракт</text:span><text:span text:style-name="T28"><text:line-break/></text:span><text:span text:style-name="T29">о добровольном содействии в</text:span><text:span text:style-name="T30"><text:s/>выполнении задач, возложенных на Вооруженные Силы Российской Федерации.».</text:span></text:p>
      <text:p text:style-name="P31">1.3. Пункт 4.1 Положения дополнить абзацем 2 следующего содержания:</text:p>
      <text:p text:style-name="P32">«Сторонами договора найма специализированного жилого помещения являются наймодатель в лице администрации муниципального района «Качугский район» с одной стороны и наниматель, относимый к категории граждан, указанной в подпункте 3.1.1 Положения, с другой стороны. В срок действия договора найма специализированного жилого помещения равным образом включается период, в течение которого наниматель считается призванным на военную службу по мобилизации в Вооруженные Силы Российской Федерации в соответствии с Указом Президента РФ от 21.09.2022 № 647 «Об объявлении частичной мобилизации в Российской Федерации», или проходящим военную службу по контракту, заключенному в соответствии с пунктом 7 статьи 38 Федерального закона от 28.03.1998<text:line-break/>№ 53-ФЗ «О воинской обязанности и военной службе», или заключившим контракт о добровольном содействии в выполнении задач, возложенных на Вооруженные Силы Российской Федерации. Наряду с этим <text:s/>действие трудового договора может быть приостановлено, или трудовой договор может быть расторгнут по инициативе работника либо по соглашению сторон перед прохождением военной службы.».</text:p>
      <text:p text:style-name="P33">1.4. Включить в Положение раздел 5 следующего содержания:</text:p>
      <text:p text:style-name="P34">«5. Плата за пользование жилым помещением.</text:p>
      <text:p text:style-name="P35">5.1. Расчет размера платы за пользование жилым помещением<text:line-break/>для нанимателей жилых помещений по договорам найма специализированных жилых помещений муниципального жилищного фонда муниципального образования «Качугский район» устанавливается нормативным правовым актом администрации муниципального района «Качугский район» в соответствии с требованиями жилищного законодательства.</text:p>
      <text:p text:style-name="P36">5.2. От платы за пользование жилым помещением освобождаются<text:s/>следующие категории граждан:</text:p>
      <text:list text:style-name="LFO1" text:continue-numbering="true">
        <text:list-item>
          <text:p text:style-name="P37">лица, действие трудового договора с которыми приостановлено, или<text:line-break/>с которыми расторгнут трудовой договор по инициативе работника либо<text:line-break/>по соглашению сторон в связи с призывом на военную службу<text:line-break/>по мобилизации в Вооруженные Силы Российской Федерации<text:line-break/>в соответствии с Указом Президента РФ от 21.09.2022 № 647<text:line-break/>«Об объявлении частичной мобилизации в Российской Федерации», или прохождением военной службы по контракту, заключенному в соответствии с пунктом 7 статьи 38 Федерального закона от 28.03.1998 № 53-ФЗ<text:line-break/>«О воинской обязанности и военной службе», или заключением контракта<text:line-break/>о добровольном содействии в выполнении задач, возложенных на Вооруженные Силы Российской Федерации, а также члены их семей, на период прохождения военной службы или оказания добровольного содействия в выполнении задач, возложенных на Вооруженные Силы Российской Федерации.».</text:p>
        </text:list-item>
      </text:list>
      <text:p text:style-name="P38">2. Настоящее решение подлежит официальному опубликованию и размещению на официальном сайте администрации муниципального района «Качугский район» в<text:s/>информационно-телекоммуникационной сети «Интернет».</text:p>
      <text:p text:style-name="P39">3. Контроль за исполнением решения возложить на заместителя мэра муниципального района А.В. Добротину.</text:p>
      <text:p text:style-name="P40"/>
      <text:p text:style-name="P41"/>
      <text:p text:style-name="P42">Мэр муниципального района <text:s text:c="60"/>Е.В. Липатов</text:p>
      <text:p text:style-name="P43"/>
      <text:p text:style-name="P44">21<text:s/>ноября 2024 года</text:p>
      <text:p text:style-name="P45">р.п. Качуг</text:p>
      <text:p text:style-name="P46"/>
      <text:p text:style-name="P47"><text:span text:style-name="T48">№</text:span><text:span text:style-name="T49"><text:s/>28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4-11-21T07:31:00Z</meta:creation-date>
    <dc:date>2024-11-21T07:36:00Z</dc:date>
    <meta:print-date>2024-11-12T08:58:00Z</meta:print-date>
    <meta:template xlink:href="Normal" xlink:type="simple"/>
    <meta:editing-cycles>5</meta:editing-cycles>
    <meta:editing-duration>PT1956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9" meta:word-count="723" meta:character-count="4836" meta:row-count="34" meta:non-whitespace-character-count="4122"/>
  </office:meta>
</office:document-meta>
</file>