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3pt" style:font-size-asian="13pt" style:font-size-complex="13pt"/>
    </style:style>
    <style:style style:name="P2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3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4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5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6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7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8" style:parent-style-name="Обычный" style:family="paragraph">
      <style:paragraph-properties fo:text-align="center"/>
      <style:text-properties style:font-name="Times New Roman" fo:font-size="13pt" style:font-size-asian="13pt" style:font-size-complex="13pt"/>
    </style:style>
    <style:style style:name="P9" style:parent-style-name="Обычный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 fo:background-color="#FFFFFF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/>
    </style:style>
    <style:style style:name="P12" style:parent-style-name="Обычный" style:family="paragraph">
      <style:paragraph-properties fo:text-align="justify"/>
      <style:text-properties style:font-name="Times New Roman" fo:font-size="13pt" style:font-size-asian="13pt" style:font-size-complex="13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/>
    </style:style>
    <style:style style:name="P16" style:parent-style-name="Обычный" style:family="paragraph">
      <style:paragraph-properties fo:text-align="justify" fo:text-indent="0.4923in"/>
      <style:text-properties style:font-name="Times New Roman" fo:font-size="13pt" style:font-size-asian="13pt" style:font-size-complex="13pt"/>
    </style:style>
    <style:style style:name="P17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18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19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0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1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2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3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4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5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6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7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8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29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30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31" style:parent-style-name="Обычный" style:family="paragraph">
      <style:paragraph-properties fo:widows="2" fo:orphans="2" fo:text-align="justify"/>
      <style:text-properties style:font-name="Times New Roman" fo:font-size="13pt" style:font-size-asian="13pt" style:font-size-complex="13pt"/>
    </style:style>
    <style:style style:name="P32" style:parent-style-name="Обычный" style:family="paragraph">
      <style:paragraph-properties fo:break-before="page"/>
      <style:text-properties style:font-name="Times New Roman" style:font-name-complex="Times New Roman" style:font-weight-complex="bold" fo:font-size="14pt" style:font-size-asian="14pt" style:font-size-complex="14pt"/>
    </style:style>
    <style:style style:name="P33" style:parent-style-name="Обычный" style:family="paragraph">
      <style:text-properties style:font-name="Times New Roman" style:font-name-complex="Times New Roman" style:font-weight-complex="bold" fo:color="#333333" fo:font-size="14pt" style:font-size-asian="14pt" style:font-size-complex="14pt"/>
    </style:style>
    <style:style style:name="P34" style:parent-style-name="Обычный" style:family="paragraph">
      <style:text-properties style:font-name="Times New Roman" style:font-name-complex="Times New Roman" fo:font-size="14pt" style:font-size-asian="14pt" style:font-size-complex="14pt"/>
    </style:style>
    <style:style style:name="P35" style:parent-style-name="Обычный" style:family="paragraph">
      <style:text-properties style:font-name="Times New Roman" style:font-name-complex="Times New Roman" fo:font-size="14pt" style:font-size-asian="14pt" style:font-size-complex="14pt"/>
    </style:style>
    <style:style style:name="P36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37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38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39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0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1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2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3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4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5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46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T4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8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P49" style:parent-style-name="Обычный" style:family="paragraph">
      <style:paragraph-properties fo:widows="2" fo:orphans="2" fo:text-align="justify"/>
      <style:text-properties style:font-name="Times New Roman" style:font-name-complex="Times New Roman" style:font-weight-complex="bold" fo:font-size="14pt" style:font-size-asian="14pt" style:font-size-complex="14pt"/>
    </style:style>
    <style:style style:name="P50" style:parent-style-name="Обычный" style:master-page-name="MP1" style:family="paragraph">
      <style:paragraph-properties fo:widows="2" fo:orphans="2" fo:break-before="page" fo:margin-left="3.543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51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fo:font-size="14pt" style:font-size-asian="14pt" style:font-size-complex="14pt"/>
    </style:style>
    <style:style style:name="P52" style:parent-style-name="Обычный" style:family="paragraph">
      <style:paragraph-properties fo:widows="2" fo:orphans="2" fo:margin-left="3.543in">
        <style:tab-stops/>
      </style:paragraph-properties>
      <style:text-properties style:font-name="Times New Roman" fo:font-size="14pt" style:font-size-asian="14pt" style:font-size-complex="14pt"/>
    </style:style>
    <style:style style:name="P53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4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5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6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7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8" style:parent-style-name="Обычный" style:family="paragraph">
      <style:paragraph-properties fo:widows="2" fo:orphans="2" fo:text-align="center"/>
      <style:text-properties style:font-name="Times New Roman" fo:font-size="14pt" style:font-size-asian="14pt" style:font-size-complex="14pt"/>
    </style:style>
    <style:style style:name="P5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6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7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8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6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7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8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79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8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89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0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3" style:parent-style-name="Обычный" style:family="paragraph">
      <style:paragraph-properties fo:text-align="justify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4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5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9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0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1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2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3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8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09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2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3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18" style:parent-style-name="Обычный" style:family="paragraph">
      <style:paragraph-properties fo:text-align="justify" fo:text-indent="0.4923in"/>
    </style:style>
    <style:style style:name="T119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T120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2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3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4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5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6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7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8" style:parent-style-name="Обычный" style:family="paragraph">
      <style:paragraph-properties fo:text-align="center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29" style:parent-style-name="Обычный" style:family="paragraph">
      <style:paragraph-properties fo:text-align="center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30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31" style:parent-style-name="Обычный" style:family="paragraph">
      <style:paragraph-properties fo:text-align="justify" fo:text-indent="0.4923in"/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  <style:style style:name="P132" style:parent-style-name="Обычный" style:family="paragraph">
      <style:paragraph-properties fo:text-align="justify" fo:text-indent="0.4923in"/>
    </style:style>
    <style:style style:name="T133" style:parent-style-name="Основнойшрифтабзаца" style:family="text">
      <style:text-properties style:font-name="Times New Roman" style:font-name-asian="Calibri" style:font-name-complex="Times New Roman" style:font-weight-complex="bold" fo:font-size="14pt" style:font-size-asian="14pt" style:font-size-complex="14pt" fo:background-color="#FFFFFF" style:language-asian="en" style:country-asian="US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б утверждении Положения о порядке<text:s/>управления находящимися в муниципальной собственности Качугского муниципального округа долями в обществах с ограниченной ответственностью, созданных в процессе приватизации<text:line-break/><text:s text:c="8"/></text:p>
      <text:p text:style-name="P8">24» июля 2026 года <text:s text:c="53"/><text:s text:c="29"/>р.п. Качуг</text:p>
      <text:p text:style-name="P9"/>
      <text:p text:style-name="P10">В целях определения порядка управления находящимися в муниципальной собственности Качугского муниципального округа долями в обществах с ограниченной ответственностью, созданных в процессе приватизации, в соответствии с Гражданским кодексом Российской Федерации, Федеральными законами от 06.10.2003 № 131-ФЗ «Об общих принципах организации местного самоуправления в Российской Федерации», от 20.03.2025 № 33-ФЗ «Об общих принципах организации местного самоуправления в единой системе публичной власти», от 21.12.2001 № 178-ФЗ «О приватизации государственного и муниципального имущества», от 08.02.1998 № 14-ФЗ «Об обществах с ограниченной ответственностью», руководствуясь статьями 9, 37 Устава Качугского муниципального округа,<text:s/>Дума Качугского муниципального округа</text:p>
      <text:p text:style-name="P11"/>
      <text:p text:style-name="P12">РЕШИЛА:</text:p>
      <text:p text:style-name="P13"/>
      <text:p text:style-name="P14">1. Утвердить Положение о порядке управления находящимися в муниципальной собственности Качугского муниципального округа долями в обществах с ограниченной ответственностью, созданных в процессе приватизации (прилагается).</text:p>
      <text:p text:style-name="P15">2. Установить, что настоящее решение применяется в отношении Обществ с ограниченной ответственностью, созданных в процессе приватизации, и 100 процентов долей которого находятся в муниципальной собственности Качугского муниципального округа.</text:p>
      <text:p text:style-name="P16">3. Настоящее решение подлежит официальному опубликованию и размещению на официальном сайте администрации Качугского муниципального округа в информационно-телекоммуникационной сети «Интернет».</text:p>
      <text:p text:style-name="P17"/>
      <text:p text:style-name="P18"/>
      <text:p text:style-name="P19">Председатель Думы</text:p>
      <text:p text:style-name="P20">Качугского муниципального округа<text:s/><text:s text:c="54"/>А.В. Саидов</text:p>
      <text:p text:style-name="P21"/>
      <text:p text:style-name="P22"/>
      <text:p text:style-name="P23">И.о. мэра Качугского</text:p>
      <text:p text:style-name="P24">муниципального округа <text:s text:c="72"/>В.В. Семёнов</text:p>
      <text:p text:style-name="P25"/>
      <text:p text:style-name="P26"/>
      <text:p text:style-name="P27">24<text:s/>июля 2026 года</text:p>
      <text:p text:style-name="P28"/>
      <text:p text:style-name="P29">р.п. Качуг</text:p>
      <text:p text:style-name="P30"/>
      <text:p text:style-name="P31">№246</text:p>
      <text:p text:style-name="P32">Подготовил:</text:p>
      <text:p text:style-name="P33"/>
      <text:p text:style-name="P34">Начальник отдела</text:p>
      <text:p text:style-name="P35">муниципального имущества <text:s text:c="69"/>Е.А. Рудых</text:p>
      <text:p text:style-name="P36"/>
      <text:p text:style-name="P37">Согласовано:</text:p>
      <text:p text:style-name="P38"/>
      <text:p text:style-name="P39">Заместитель мэра</text:p>
      <text:p text:style-name="P40">Качугского муниципального округа <text:s text:c="48"/>А.В. Добротина</text:p>
      <text:p text:style-name="P41"/>
      <text:p text:style-name="P42"/>
      <text:p text:style-name="P43">Начальник управления правового сопровождения,</text:p>
      <text:p text:style-name="P44">кадровой и организационной работы <text:s text:c="46"/>Т.В. Третьякова</text:p>
      <text:p text:style-name="P45"/>
      <text:p text:style-name="P46"/>
      <text:p text:style-name="Обычный"><text:span text:style-name="T47">Руководитель аппарата<text:s/></text:span><text:span text:style-name="T48">администрации</text:span></text:p>
      <text:p text:style-name="P49">Качугского муниципального округа <text:s text:c="25"/><text:s text:c="24"/>Е.В. Копылова</text:p>
      <text:p text:style-name="P50">УТВЕРЖДЕНО</text:p>
      <text:p text:style-name="P51">решением Думы Качугского муниципального округа</text:p>
      <text:p text:style-name="P52">от<text:s/>24<text:s/>июля 2026 года №<text:s/>246</text:p>
      <text:p text:style-name="P53"/>
      <text:p text:style-name="P54">Положение</text:p>
      <text:p text:style-name="P55">о порядке управления находящимися в муниципальной собственности Качугского муниципального округа долями в обществах с<text:s/>ограниченной ответственностью, созданных в процессе приватизации</text:p>
      <text:p text:style-name="P56"/>
      <text:p text:style-name="P57">1. Общие положения</text:p>
      <text:p text:style-name="P58"/>
      <text:p text:style-name="P59">1.1. Положение о порядке управления находящимися в муниципальной собственности Качугского муниципального округа долями в обществах с ограниченной ответственностью, созданных в процессе приватизации (далее — Положение), разработано в соответствии с Гражданским кодексом Российской Федерации, Федеральными законами от 06.10.2003 № 131-ФЗ «Об общих принципах организации местного самоуправления в Российской Федерации», от 20.03.2025 № 33-ФЗ «Об общих принципах организации местного самоуправления в единой системе публичной власти», от 21.12.2001 № 178-ФЗ «О приватизации государственного и муниципального имущества», от 08.02.1998 № 14-ФЗ «Об обществах с ограниченной ответственностью», Уставом Качугского муниципального округа.</text:p>
      <text:p text:style-name="P60">1.2. Положение определяет порядок управления находящимися в муниципальной собственности Качугского муниципального округа долями в уставных капиталах обществ с ограниченной ответственностью (далее — Общества).</text:p>
      <text:p text:style-name="P61">1.3. Целями управления находящимися в муниципальной собственности Качугского муниципального округа долями в уставном капитале Общества являются:</text:p>
      <text:p text:style-name="P62">1.3.1. Обеспечение поступления в бюджет Качугского муниципального округа доходов в виде прибыли, приходящейся<text:s/>на доли в уставных капиталах Обществ или дивидендов.</text:p>
      <text:p text:style-name="P63">1.3.2. Повышение эффективности управления долями.</text:p>
      <text:p text:style-name="P64">1.3.3. Привлечение инвестиций в Общество.</text:p>
      <text:p text:style-name="P65">1.4. Вопросы, не урегулированные Положением, решаются в соответствии с действующим законодательством Российской<text:s/>Федерации.</text:p>
      <text:p text:style-name="P66"/>
      <text:p text:style-name="P67">2. Порядок управления находящимися в муниципальной собственности Качугского муниципального округа долями в уставном капитале Общества</text:p>
      <text:p text:style-name="P68"/>
      <text:p text:style-name="P69">2.1. Права участника Общества, доли которого находятся в муниципальной собственности Качугского муниципального округа, от имени муниципального образования осуществляет администрация Качугского муниципального округа (далее — уполномоченный орган), принявшая на себя компетенцию общего собрания участников Общества.</text:p>
      <text:p text:style-name="P70">2.2. Уполномоченный орган взаимодействует с Обществом по вопросам деятельности Общества и осуществляет права участника по вопросам, определенным в Федеральном законе от 08.02.1998 № 14-ФЗ «Об обществах с ограниченной ответственностью» и Уставе Общества.</text:p>
      <text:p text:style-name="P71">2.3. Решения единственного участника Общества по вопросам, относящимся к его компетенции, оформляются правовым актом уполномоченного органа.</text:p>
      <text:p text:style-name="P72">2.4. Сведения о находящихся в муниципальной собственности Качугского муниципального округа долях подлежат включению в реестр муниципального имущества Качугского муниципального округа (далее — реестр).</text:p>
      <text:p text:style-name="P73">2.5. При включении долей в реестр в обязательном порядке указывается размер и номинальная стоимость долей.</text:p>
      <text:p text:style-name="P74">2.6. Продажа долей, находящихся в муниципальной собственности Качугского муниципального округа, осуществляется в<text:s/>соответствии с Федеральным законом от 21.12.2001 № 178-ФЗ «О приватизации государственного и муниципального имущества».</text:p>
      <text:p text:style-name="P75">2.7. При продаже долей уполномоченный орган вносит соответствующие изменения в реестр.</text:p>
      <text:p text:style-name="P76">2.8. Создание, реорганизация и ликвидация Обществ<text:s/>осуществляется в порядке, установленном действующим законодательством Российской Федерации.</text:p>
      <text:p text:style-name="P77"/>
      <text:p text:style-name="P78">3. Назначение единоличного исполнительного органа Общества</text:p>
      <text:p text:style-name="P79"/>
      <text:p text:style-name="P80">3.1. Мэр Качугского муниципального округа на основании Устава Общества и правовых актов уполномоченного органа назначает единоличный исполнительный орган Общества (далее — Директор).</text:p>
      <text:p text:style-name="P81">3.2. Назначение на должность Директора оформляется правовым актом уполномоченного органа.</text:p>
      <text:p text:style-name="P82">3.3. Срок полномочий Директора составляет не более 3 лет.</text:p>
      <text:p text:style-name="P83">3.4. Трудовой договор с Директором от имени Общества подписывается мэром Качугского муниципального округа.</text:p>
      <text:p text:style-name="P84">3.5. Кадровое делопроизводство на Директора осуществляется уполномоченным органом.</text:p>
      <text:p text:style-name="P85">3.6. Досрочное прекращение полномочий Директора осуществляется по основаниям, предусмотренным<text:s/>Трудовым кодексом Российской Федерации и иными федеральными законами, законами Иркутской области, трудовым договором.</text:p>
      <text:p text:style-name="P86">3.7. Досрочное прекращение полномочий Директора и расторжение трудового договора осуществляется мэром Качугского муниципального округа.</text:p>
      <text:p text:style-name="P87">3.8. Досрочное прекращение полномочий Директора оформляется правовым актом уполномоченного органа, а также подписанием соглашения о расторжении трудового договора в случаях, предусмотренных Трудовым кодексом Российской Федерации.</text:p>
      <text:p text:style-name="P88"/>
      <text:p text:style-name="P89">4. Изменение размера уставного капитала Общества</text:p>
      <text:p text:style-name="P90"/>
      <text:p text:style-name="P91">4.1. Мэр Качугского муниципального округа на основании рекомендаций балансовой комиссии по контролю финансово-хозяйственной деятельности Обществ (далее — комиссия) принимает решение об изменении уставного капитала Общества в случаях, установленных Уставом Общества.</text:p>
      <text:p text:style-name="P92">4.2. Уполномоченный орган, Директор вправе представить на имя мэра Качугского муниципального округа письменные предложения по изменению размера уставного капитала Общества.</text:p>
      <text:p text:style-name="P93"/>
      <text:p text:style-name="P94">5. Внесение изменений в Устав Общества, изменение наименования и места нахождения Общества</text:p>
      <text:p text:style-name="P95"/>
      <text:p text:style-name="P96">5.1. Решение о внесении изменений в устав Общества или утверждение устава Общества в новой редакции, решение о том, что Общество в дальнейшем действует на основании типового устава, либо о том, что Общество в дальнейшем не будет действовать на основании типового устава, решение об изменении наименования Общества, места нахождения Общества принимается мэром Качугского муниципального округа в виде правового акта уполномоченного органа.</text:p>
      <text:p text:style-name="P97">5.2. Директор вправе предоставить письменные предложения по вопросам, установленным пунктом 5.1 Положения в уполномоченный орган.</text:p>
      <text:p text:style-name="P98">5.3. По результатам рассмотрения письменных предложений Директора уполномоченный орган готовит проект правового акта о внесении соответствующих изменений в<text:s/>Устав Общества либо письменный мотивированный отказ в принятии предложений Директора.</text:p>
      <text:p text:style-name="P99"/>
      <text:p text:style-name="P100">6. Решение вопросов об одобрении сделок Общества</text:p>
      <text:p text:style-name="P101"/>
      <text:p text:style-name="P102">6.1. Уполномоченный орган принимает решение о согласии на совершение или о последующем одобрении сделок, в совершении<text:s/>которых имеется заинтересованность, в случаях, предусмотренных статьей 45 Федерального закона от 08.02.1998 № 14-ФЗ «Об обществах с ограниченной ответственностью», крупных сделок в случаях, предусмотренных статьей 46 Федерального закона от 08.02.1998 № 14-ФЗ «Об обществах с ограниченной ответственностью», в том числе о согласии на совершение сделок, связанных с отчуждением, передачей в аренду, пользование, залог, а также иными видами распоряжения движимым и недвижимым имуществом Общества.</text:p>
      <text:p text:style-name="P103">6.2. Для получения<text:s/>согласия на совершение или последующее одобрение сделок, указанных в пункте 6.1 Положения, Общество обращается с письменным заявлением в уполномоченный орган. К письменному заявлению Обществом должны быть приложены следующие документы:</text:p>
      <text:p text:style-name="P104">6.2.1. Пояснительная записка, содержащая финансово-экономическое либо технико-экономическое обоснование целесообразности совершения сделки (в произвольной форме с указанием на крупность, заинтересованность в совершении сделки, необходимость распоряжения движимым и недвижимым<text:s/>имуществом, получения займов, кредитов и иных обстоятельств).</text:p>
      <text:p text:style-name="P105">6.2.2. Заверенные в установленном копии документов, подтверждающие полномочия лица, действующего от имени Общества (при представлении документов лицом, действующим от имени Директора).</text:p>
      <text:p text:style-name="P106">6.2.3. Копия бухгалтерского баланса на последнюю отчетную дату, расчет стоимости чистых активов Общества.</text:p>
      <text:p text:style-name="P107">6.2.4. Проект договора (сделки в письменной форме).</text:p>
      <text:p text:style-name="P108">6.2.5. Отчет о рыночной стоимости имущества, распоряжение которым предполагается Обществом (при необходимости).</text:p>
      <text:p text:style-name="P109">6.3. При даче согласия по вопросам, предусмотренным пунктом 6.1 Положения, уполномоченным органом издается соответствующий правовой акт.</text:p>
      <text:p text:style-name="P110">6.4. При отказе в даче согласия по вопросам, предусмотренным пунктом 6.1 Положения (в случае предоставления неполного пакета документов, неудовлетворительного финансового состояния Общества), уполномоченный орган письменно извещает заинтересованное Общество об отказе.</text:p>
      <text:p text:style-name="P111"/>
      <text:p text:style-name="P112">7. Принятие решения о распределении чистой прибыли Общества</text:p>
      <text:p text:style-name="P113"/>
      <text:p text:style-name="P114">7.1. Решение о распределении чистой<text:s/>прибыли Общества принимается уполномоченным органом в отношении Общества, получившего чистую прибыль по итогам финансового года.</text:p>
      <text:p text:style-name="P115">7.2. Решение уполномоченного органа о распределении чистой прибыли принимается один раз в год по результатам заседания комиссии<text:s/>и оформляется правовым актом уполномоченного органа в течение десяти дней с момента принятия такого решения.</text:p>
      <text:p text:style-name="P116">7.3. Часть прибыли, распределенная единственному участнику, является неналоговым доходом бюджета Качугского муниципального округа и подлежит перечислению в бюджет Качугского муниципального округа в течение шестидесяти дней с момента принятия такого решения.</text:p>
      <text:p text:style-name="P117">7.4. Уполномоченный орган не вправе принимать решение о перечислении в бюджет Качугского муниципального округа прибыли участника, а Общество не<text:s/>вправе перечислять в бюджет Качугского муниципального округа прибыль участника, если на момент принятия такого решения Общество отвечает признакам несостоятельности (банкротства) в соответствии с Федеральным законом от 26.10.2002 № 127-ФЗ «О несостоятельности (банкротстве)» или если такие признаки появятся у Общества в результате принятия такого решения.</text:p>
      <text:p text:style-name="P118"><text:span text:style-name="T119">7.5. В случае неперечисления Обществом части чистой прибыли единственному участнику Общества в установленный пунктом 7.3 Положения срок, указанные денежные</text:span><text:span text:style-name="T120"><text:s/>средства подлежат взысканию в порядке, установленном действующим законодательством Российской Федерации.</text:span></text:p>
      <text:p text:style-name="P121"/>
      <text:p text:style-name="P122">8. Принятие решения об участии в ассоциациях и других объединениях коммерческих организаций, создание филиалов и открытие представительств Общества</text:p>
      <text:p text:style-name="P123"/>
      <text:p text:style-name="P124">8.1. Принятие решения об участии или прекращении членства в ассоциациях и других объединениях коммерческих организаций, создании филиалов и открытии представительств Общества принимается мэром Качугского муниципального округа.</text:p>
      <text:p text:style-name="P125">8.2. Директор вправе предоставить письменные предложения по вопросам, установленным пунктом 8.1 Положения.</text:p>
      <text:p text:style-name="P126">8.3. По результатам рассмотрения письменных предложений Директора уполномоченный орган готовит проект правового акта либо проект письменного мотивированного отказа в принятии предложений Директора, который подисывается мэром Качугского муниципального округа.</text:p>
      <text:p text:style-name="P127"/>
      <text:p text:style-name="P128">9. Назначение аудиторской проверки Общества</text:p>
      <text:p text:style-name="P129"/>
      <text:p text:style-name="P130">9.1. Для проверки и подтверждения правильности годовых отчетов и бухгалтерских балансов Общества, а также для проверки состояния<text:s/>текущих дел Общества не реже одного раза в три года проводится аудиторская проверка, к которой привлекается профессиональный аудитор, не связанный имущественными интересами с Обществом, Директором. Решение о проведении такой проверки принимается при условии наличия у Общества достаточных финансовых средств для ее оплаты. При недостаточности средств проведение аудиторской проверки может быть отложено до возникновения такой возможности, но не более чем на один год.</text:p>
      <text:p text:style-name="P131">9.2. Общество проводит аудиторскую проверку<text:s/>в порядке, установленном Федеральным законом от 30.12.2008 № 307-ФЗ «Об аудиторской деятельности».</text:p>
      <text:p text:style-name="P132"><text:span text:style-name="T133">9.3. Оплата услуг по проведению аудиторской проверки производится за счет средств Общества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1.1812in" fo:margin-bottom="0.2958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7-23T02:51:00Z</meta:creation-date>
    <dc:date>2026-07-27T05:49:00Z</dc:date>
    <meta:print-date>2026-07-23T02:53:00Z</meta:print-date>
    <meta:template xlink:href="Normal" xlink:type="simple"/>
    <meta:editing-cycles>32</meta:editing-cycles>
    <meta:editing-duration>PT18504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27" meta:word-count="2071" meta:character-count="13855" meta:row-count="98" meta:non-whitespace-character-count="11811"/>
  </office:meta>
</office:document-meta>
</file>