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Обычный" style:master-page-name="MP0" style:family="paragraph">
      <style:paragraph-properties fo:break-before="page" fo:text-align="center"/>
      <style:text-properties style:font-name="Times New Roman" fo:font-size="14pt" style:font-size-asian="14pt" style:font-size-complex="14pt"/>
    </style:style>
    <style:style style:name="P2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3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4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5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6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7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8" style:parent-style-name="Обычный" style:family="paragraph">
      <style:paragraph-properties fo:text-align="center"/>
      <style:text-properties style:font-name="Times New Roman" fo:font-size="14pt" style:font-size-asian="14pt" style:font-size-complex="14pt"/>
    </style:style>
    <style:style style:name="P9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10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 fo:background-color="#FFFFFF"/>
    </style:style>
    <style:style style:name="P11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2" style:parent-style-name="Обычный" style:family="paragraph">
      <style:paragraph-properties fo:text-align="justify"/>
      <style:text-properties style:font-name="Times New Roman" fo:font-size="14pt" style:font-size-asian="14pt" style:font-size-complex="14pt"/>
    </style:style>
    <style:style style:name="P13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4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5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6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7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8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19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20" style:parent-style-name="Обычный" style:family="paragraph">
      <style:paragraph-properties fo:text-align="justify" fo:text-indent="0.4923in"/>
      <style:text-properties style:font-name="Times New Roman" fo:font-size="14pt" style:font-size-asian="14pt" style:font-size-complex="14pt"/>
    </style:style>
    <style:style style:name="P2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2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3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4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1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2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3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4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5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6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7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8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59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60" style:parent-style-name="Обычный" style:family="paragraph">
      <style:paragraph-properties fo:widows="2" fo:orphans="2" fo:text-align="justify"/>
      <style:text-properties style:font-name="Times New Roman" fo:font-size="14pt" style:font-size-asian="14pt" style:font-size-complex="14pt"/>
    </style:style>
    <style:style style:name="P61" style:parent-style-name="Обычный" style:family="paragraph">
      <style:paragraph-properties fo:widows="2" fo:orphans="2" fo:text-align="justify"/>
    </style:style>
    <style:style style:name="T62" style:parent-style-name="Основнойшрифтабзаца" style:family="text">
      <style:text-properties style:font-name="Times New Roman" fo:font-size="14pt" style:font-size-asian="14pt" style:font-size-complex="14pt"/>
    </style:style>
    <style:style style:name="T63" style:parent-style-name="Основнойшрифтабзаца" style:family="text">
      <style:text-properties style:font-name="Times New Roman" fo:font-size="14pt" style:font-size-asian="14pt" style:font-size-complex="14pt"/>
    </style:style>
  </office:automatic-styles>
  <office:body>
    <office:text text:use-soft-page-breaks="true">
      <text:p text:style-name="P1">РОССИЙСКАЯ ФЕДЕРАЦИЯ</text:p>
      <text:p text:style-name="P2">ИРКУТСКАЯ ОБЛАСТЬ</text:p>
      <text:p text:style-name="P3">МУНИЦИПАЛЬНОЕ ОБРАЗОВАНИЕ</text:p>
      <text:p text:style-name="P4">КАЧУГСКИЙ МУНИЦИПАЛЬНЫЙ ОКРУГ</text:p>
      <text:p text:style-name="P5">ДУМА КАЧУГСКОГО МУНИЦИПАЛЬНОГО ОКРУГА<text:line-break/></text:p>
      <text:p text:style-name="P6">РЕШЕНИЕ<text:line-break/></text:p>
      <text:p text:style-name="P7">О принятии муниципального имущества из<text:s/>муниципальной собственности Качугского муниципального образования, городского поселения в муниципальную собственность Качугского муниципального округа<text:line-break/><text:s text:c="8"/></text:p>
      <text:p text:style-name="P8">26<text:s/>июня 2026 года <text:s text:c="75"/><text:s text:c="6"/>р.п. Качуг</text:p>
      <text:p text:style-name="P9"/>
      <text:p text:style-name="P10">В соответствии с Гражданским кодексом Российской<text:line-break/>Федерации, Федеральными законами от 06.10.2003 № 131-ФЗ<text:line-break/>«Об общих принципах организации местного самоуправления в<text:line-break/>Российской Федерации», от 20.03.2025 № 33-ФЗ «Об общих<text:line-break/>принципах организации местного самоуправления в единой системе<text:line-break/>публичной власти», Законом Иркутской области от 28.10.2024<text:line-break/>№ 84-оз «О преобразовании всех поселений, входящих в<text:line-break/>состав муниципального образования «Качугский район» Иркутской<text:line-break/>области, путем их объединения», решением Думы Качугского городского поселения от 28.07.2025 № 169 «О ликвидации администрации<text:line-break/>Качугского городского поселения», решением Думы Качугского муниципального округа от 24.09.2025 № 36 «Об утверждении<text:line-break/>порядка правопреемства органов местного самоуправления Качугского муниципального округа», руководствуясь статьями 9, 37 Устава<text:line-break/>Качугского муниципального округа, Дума Качугского муниципального округа</text:p>
      <text:p text:style-name="P11"/>
      <text:p text:style-name="P12">РЕШИЛА:</text:p>
      <text:p text:style-name="P13"/>
      <text:p text:style-name="P14">1. Принять из муниципальной собственности Качугского муниципального образования, городского поселения в муниципальную собственность Качугского муниципального округа муниципальное имущество (далее — Имущество) в соответствии с приложением № 1 к настоящему решению.</text:p>
      <text:p text:style-name="P15">2. После завершения ликвидации администрации Качугского городского поселения в установленном<text:s/>законом порядке отделу муниципального имущества администрации Качугского муниципального округа:</text:p>
      <text:p text:style-name="P16">2.1. Обеспечить государственную регистрацию права собственности на объекты недвижимого Имущества.</text:p>
      <text:p text:style-name="P17">2.2. Включить Имущество, подлежащее учету, в реестр муниципального имущества Качугского муниципального округа.</text:p>
      <text:p text:style-name="P18">3. Настоящее решение подлежит официальному опубликованию и размещению на официальном сайте администрации Качугского муниципального округа в информационно-телекоммуникационной сети «Интернет».</text:p>
      <text:p text:style-name="P19"/>
      <text:p text:style-name="P20"/>
      <text:p text:style-name="P21">Председатель<text:s/>Думы</text:p>
      <text:p text:style-name="P22">Качугского муниципального округа <text:s text:c="54"/>А.В. Саидов</text:p>
      <text:p text:style-name="P23"/>
      <text:p text:style-name="P24"/>
      <text:p text:style-name="P25"/>
      <text:p text:style-name="P26">Мэр Качугского муниципального округа <text:s text:c="44"/>Е.В. Липатов</text:p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>26<text:s/>июня 2026 года</text:p>
      <text:p text:style-name="P58"/>
      <text:p text:style-name="P59">р.п. Качуг</text:p>
      <text:p text:style-name="P60"/>
      <text:p text:style-name="P61"><text:span text:style-name="T62">№</text:span><text:span text:style-name="T63">235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XO Thames" svg:font-family="XO Thames" style:font-family-generic="swiss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/>
    <style:font-face style:name="Segoe UI" svg:font-family="Segoe UI" style:font-family-generic="swiss" style:font-pitch="variable" svg:panose-1="2 11 5 2 4 2 4 2 2 3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XO Thames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ru" fo:country="RU" style:language-asian="zh" style:country-asian="CN" style:language-complex="hi" style:country-complex="IN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Heading" style:display-name="Heading" style:family="paragraph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Названиеобъекта" style:display-name="Название объекта" style:family="paragraph">
      <style:paragraph-properties text:number-lines="false" fo:margin-top="0.0833in" fo:margin-bottom="0.0833in"/>
      <style:text-properties fo:font-style="italic" style:font-style-asian="italic" style:font-style-complex="italic" style:font-size-complex="12pt" fo:hyphenate="false"/>
    </style:style>
    <style:style style:name="Index" style:display-name="Index" style:family="paragraph">
      <style:paragraph-properties text:number-lines="false"/>
      <style:text-properties fo:hyphenate="false"/>
    </style:style>
    <style:style style:name="TableContents" style:display-name="Table Contents" style:family="paragraph">
      <style:paragraph-properties text:number-lines="false"/>
      <style:text-properties fo:hyphenate="false"/>
    </style:style>
    <style:style style:name="Standard" style:display-name="Standard" style:family="text">
      <style:text-properties style:font-name="XO Thames" fo:font-size="12pt" style:font-size-asian="12pt"/>
    </style:style>
    <style:style style:name="Contents2" style:display-name="Contents 2" style:family="text"/>
    <style:style style:name="Contents4" style:display-name="Contents 4" style:family="text"/>
    <style:style style:name="Contents6" style:display-name="Contents 6" style:family="text"/>
    <style:style style:name="Contents7" style:display-name="Contents 7" style:family="text"/>
    <style:style style:name="Заголовок31" style:display-name="Заголовок 31" style:family="text">
      <style:text-properties style:font-name="XO Thames" fo:font-weight="bold" style:font-weight-asian="bold" fo:font-style="italic" style:font-style-asian="italic" fo:color="#000000"/>
    </style:style>
    <style:style style:name="Contents3" style:display-name="Contents 3" style:family="text"/>
    <style:style style:name="Заголовок51" style:display-name="Заголовок 51" style:family="text">
      <style:text-properties style:font-name="XO Thames" fo:font-weight="bold" style:font-weight-asian="bold" fo:color="#000000" fo:font-size="11pt" style:font-size-asian="11pt"/>
    </style:style>
    <style:style style:name="Заголовок11" style:display-name="Заголовок 11" style:family="text">
      <style:text-properties style:font-name="XO Thames" fo:font-weight="bold" style:font-weight-asian="bold" fo:font-size="16pt" style:font-size-asian="16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" style:display-name="Footnote" style:family="text">
      <style:text-properties style:font-name="XO Thames" fo:font-size="11pt" style:font-size-asian="11pt"/>
    </style:style>
    <style:style style:name="Contents1" style:display-name="Contents 1" style:family="text">
      <style:text-properties style:font-name="XO Thames" fo:font-weight="bold" style:font-weight-asian="bold"/>
    </style:style>
    <style:style style:name="HeaderandFooter" style:display-name="Header and Footer" style:family="text">
      <style:text-properties style:font-name="XO Thames" fo:font-size="10pt" style:font-size-asian="10pt"/>
    </style:style>
    <style:style style:name="Contents9" style:display-name="Contents 9" style:family="text"/>
    <style:style style:name="Contents8" style:display-name="Contents 8" style:family="text"/>
    <style:style style:name="Contents5" style:display-name="Contents 5" style:family="text"/>
    <style:style style:name="Подзаголовок1" style:display-name="Подзаголовок1" style:family="text">
      <style:text-properties style:font-name="XO Thames" fo:font-style="italic" style:font-style-asian="italic" fo:color="#616161" fo:font-size="12pt" style:font-size-asian="12pt"/>
    </style:style>
    <style:style style:name="toc10" style:display-name="toc 10" style:family="text"/>
    <style:style style:name="Заголовок1" style:display-name="Заголовок1" style:family="text">
      <style:text-properties style:font-name="XO Thames" fo:font-weight="bold" style:font-weight-asian="bold" fo:font-size="26pt" style:font-size-asian="26pt"/>
    </style:style>
    <style:style style:name="Заголовок41" style:display-name="Заголовок 41" style:family="text">
      <style:text-properties style:font-name="XO Thames" fo:font-weight="bold" style:font-weight-asian="bold" fo:color="#595959" fo:font-size="13pt" style:font-size-asian="13pt"/>
    </style:style>
    <style:style style:name="Заголовок21" style:display-name="Заголовок 21" style:family="text">
      <style:text-properties style:font-name="XO Thames" fo:font-weight="bold" style:font-weight-asian="bold" fo:color="#00A0FF" fo:font-size="13pt" style:font-size-asian="13pt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Текствыноски" style:display-name="Текст выноски" style:family="paragraph" style:parent-style-name="Обычный">
      <style:text-properties style:font-name="Segoe UI" style:font-name-complex="Mangal" fo:font-size="9pt" style:font-size-asian="9pt" style:font-size-complex="8pt" fo:hyphenate="false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1.1812in" fo:margin-bottom="0.7875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ser</dc:creator>
    <meta:creation-date>2026-06-25T01:30:00Z</meta:creation-date>
    <dc:date>2026-06-29T04:35:00Z</dc:date>
    <meta:print-date>2026-06-25T01:31:00Z</meta:print-date>
    <meta:template xlink:href="Normal" xlink:type="simple"/>
    <meta:editing-cycles>31</meta:editing-cycles>
    <meta:editing-duration>PT163140S</meta:editing-duration>
    <meta:user-defined meta:name="DocSecurity" meta:value-type="float">0</meta:user-defined>
    <meta:user-defined meta:name="ScaleCrop" meta:value-type="boolean">false</meta:user-defined>
    <meta:document-statistic meta:page-count="1" meta:paragraph-count="4" meta:word-count="372" meta:character-count="2491" meta:row-count="17" meta:non-whitespace-character-count="2123"/>
  </office:meta>
</office:document-meta>
</file>