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XO Thames" svg:font-family="XO Thame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" style:master-page-name="MP0" style:family="paragraph">
      <style:paragraph-properties fo:break-before="page" fo:text-align="center"/>
      <style:text-properties style:font-name="Times New Roman" fo:font-size="14pt" style:font-size-asian="14pt" style:font-size-complex="14pt"/>
    </style:style>
    <style:style style:name="P2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3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4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5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6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7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8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9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P10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 fo:background-color="#FFFFFF"/>
    </style:style>
    <style:style style:name="P11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2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P13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4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5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6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7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8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9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20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1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2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3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4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5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6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7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8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9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0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1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2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3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4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5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6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7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8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9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0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1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2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3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4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5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6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7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8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9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50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51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52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53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54" style:parent-style-name="Обычный" style:family="paragraph">
      <style:paragraph-properties fo:widows="2" fo:orphans="2" fo:text-align="justify"/>
      <style:text-properties style:font-name="Times New Roman" fo:font-size="13.5pt" style:font-size-asian="13.5pt" style:font-size-complex="13.5pt"/>
    </style:style>
    <style:style style:name="P55" style:parent-style-name="Обычный" style:family="paragraph">
      <style:paragraph-properties fo:widows="2" fo:orphans="2" fo:text-align="justify"/>
      <style:text-properties style:font-name="Times New Roman" fo:font-size="13.5pt" style:font-size-asian="13.5pt" style:font-size-complex="13.5pt"/>
    </style:style>
    <style:style style:name="P56" style:parent-style-name="Обычный" style:family="paragraph">
      <style:paragraph-properties fo:widows="2" fo:orphans="2" fo:text-align="justify"/>
      <style:text-properties style:font-name="Times New Roman" style:font-name-complex="Times New Roman" style:font-weight-complex="bold" fo:font-size="14pt" style:font-size-asian="14pt" style:font-size-complex="14pt"/>
    </style:style>
    <style:style style:name="P57" style:parent-style-name="Обычный" style:family="paragraph">
      <style:paragraph-properties fo:widows="2" fo:orphans="2" fo:margin-left="3.543in">
        <style:tab-stops/>
      </style:paragraph-properties>
      <style:text-properties style:font-name="Times New Roman" style:font-name-complex="Times New Roman" style:font-weight-complex="bold" fo:font-size="14pt" style:font-size-asian="14pt" style:font-size-complex="14pt"/>
    </style:style>
    <style:style style:name="P58" style:parent-style-name="Обычный" style:family="paragraph">
      <style:paragraph-properties fo:widows="2" fo:orphans="2" fo:margin-left="3.543in">
        <style:tab-stops/>
      </style:paragraph-properties>
      <style:text-properties style:font-name="Times New Roman" style:font-name-complex="Times New Roman" style:font-weight-complex="bold" fo:font-size="14pt" style:font-size-asian="14pt" style:font-size-complex="14pt"/>
    </style:style>
    <style:style style:name="P59" style:parent-style-name="Обычный" style:family="paragraph">
      <style:paragraph-properties fo:widows="2" fo:orphans="2" fo:margin-left="3.543in">
        <style:tab-stops/>
      </style:paragraph-properties>
      <style:text-properties style:font-name="Times New Roman" style:font-name-complex="Times New Roman" style:font-weight-complex="bold" fo:font-size="14pt" style:font-size-asian="14pt" style:font-size-complex="14pt"/>
    </style:style>
    <style:style style:name="P60" style:parent-style-name="Обычный" style:family="paragraph">
      <style:paragraph-properties fo:widows="2" fo:orphans="2" fo:margin-left="3.543in">
        <style:tab-stops/>
      </style:paragraph-properties>
      <style:text-properties style:font-name="Times New Roman" style:font-name-complex="Times New Roman" style:font-weight-complex="bold" fo:font-size="14pt" style:font-size-asian="14pt" style:font-size-complex="14pt"/>
    </style:style>
    <style:style style:name="P61" style:parent-style-name="Обычный" style:family="paragraph">
      <style:paragraph-properties fo:widows="2" fo:orphans="2" fo:margin-left="3.543in">
        <style:tab-stops/>
      </style:paragraph-properties>
      <style:text-properties style:font-name="Times New Roman" style:font-name-complex="Times New Roman" style:font-weight-complex="bold" fo:font-size="14pt" style:font-size-asian="14pt" style:font-size-complex="14pt"/>
    </style:style>
    <style:style style:name="P62" style:parent-style-name="Обычный" style:family="paragraph">
      <style:paragraph-properties fo:widows="2" fo:orphans="2" fo:margin-left="3.543in">
        <style:tab-stops/>
      </style:paragraph-properties>
      <style:text-properties style:font-name="Times New Roman" style:font-name-complex="Times New Roman" style:font-weight-complex="bold" fo:font-size="14pt" style:font-size-asian="14pt" style:font-size-complex="14pt"/>
    </style:style>
    <style:style style:name="P63" style:parent-style-name="Обычный" style:family="paragraph">
      <style:paragraph-properties fo:widows="2" fo:orphans="2" fo:margin-left="3.543in">
        <style:tab-stops/>
      </style:paragraph-properties>
      <style:text-properties style:font-name="Times New Roman" style:font-name-complex="Times New Roman" style:font-weight-complex="bold" fo:font-size="14pt" style:font-size-asian="14pt" style:font-size-complex="14pt"/>
    </style:style>
    <style:style style:name="P64" style:parent-style-name="Обычный" style:family="paragraph">
      <style:paragraph-properties fo:widows="2" fo:orphans="2" fo:margin-left="3.543in">
        <style:tab-stops/>
      </style:paragraph-properties>
      <style:text-properties style:font-name="Times New Roman" style:font-name-complex="Times New Roman" style:font-weight-complex="bold" fo:font-size="14pt" style:font-size-asian="14pt" style:font-size-complex="14pt"/>
    </style:style>
    <style:style style:name="P65" style:parent-style-name="Обычный" style:family="paragraph">
      <style:paragraph-properties fo:widows="2" fo:orphans="2" fo:margin-left="3.543in">
        <style:tab-stops/>
      </style:paragraph-properties>
      <style:text-properties style:font-name="Times New Roman" style:font-name-complex="Times New Roman" style:font-weight-complex="bold" fo:font-size="14pt" style:font-size-asian="14pt" style:font-size-complex="14pt"/>
    </style:style>
    <style:style style:name="P66" style:parent-style-name="Обычный" style:family="paragraph">
      <style:paragraph-properties fo:widows="2" fo:orphans="2" fo:margin-left="3.543in">
        <style:tab-stops/>
      </style:paragraph-properties>
      <style:text-properties style:font-name="Times New Roman" fo:font-size="14pt" style:font-size-asian="14pt" style:font-size-complex="14pt"/>
    </style:style>
    <style:style style:name="P67" style:parent-style-name="Обычный" style:family="paragraph">
      <style:paragraph-properties fo:widows="2" fo:orphans="2" fo:margin-left="3.543in">
        <style:tab-stops/>
      </style:paragraph-properties>
      <style:text-properties style:font-name="Times New Roman" fo:font-size="14pt" style:font-size-asian="14pt" style:font-size-complex="14pt"/>
    </style:style>
    <style:style style:name="P68" style:parent-style-name="Обычный" style:family="paragraph">
      <style:paragraph-properties fo:widows="2" fo:orphans="2" fo:text-align="center"/>
      <style:text-properties style:font-name="Times New Roman" fo:font-size="14pt" style:font-size-asian="14pt" style:font-size-complex="14pt"/>
    </style:style>
    <style:style style:name="P69" style:parent-style-name="Обычный" style:family="paragraph">
      <style:paragraph-properties fo:widows="2" fo:orphans="2" fo:text-align="center"/>
      <style:text-properties style:font-name="Times New Roman" fo:font-size="14pt" style:font-size-asian="14pt" style:font-size-complex="14pt"/>
    </style:style>
    <style:style style:name="P70" style:parent-style-name="Обычный" style:family="paragraph">
      <style:paragraph-properties fo:widows="2" fo:orphans="2" fo:text-align="center"/>
      <style:text-properties style:font-name="Times New Roman" fo:font-size="14pt" style:font-size-asian="14pt" style:font-size-complex="14pt"/>
    </style:style>
    <style:style style:name="P71" style:parent-style-name="Обычный" style:family="paragraph">
      <style:paragraph-properties fo:widows="2" fo:orphans="2" fo:text-align="center"/>
      <style:text-properties style:font-name="Times New Roman" fo:font-size="14pt" style:font-size-asian="14pt" style:font-size-complex="14pt"/>
    </style:style>
    <style:style style:name="P72" style:parent-style-name="Обычный" style:family="paragraph">
      <style:paragraph-properties fo:widows="2" fo:orphans="2" fo:text-align="center"/>
      <style:text-properties style:font-name="Times New Roman" fo:font-size="14pt" style:font-size-asian="14pt" style:font-size-complex="14pt"/>
    </style:style>
    <style:style style:name="P73" style:parent-style-name="Обычный" style:family="paragraph">
      <style:paragraph-properties fo:widows="2" fo:orphans="2" fo:text-align="center"/>
      <style:text-properties style:font-name="Times New Roman" fo:font-size="14pt" style:font-size-asian="14pt" style:font-size-complex="14pt"/>
    </style:style>
    <style:style style:name="P74" style:parent-style-name="Обычный" style:family="paragraph">
      <style:paragraph-properties fo:widows="2" fo:orphans="2" fo:text-align="center"/>
      <style:text-properties style:font-name="Times New Roman" fo:font-size="14pt" style:font-size-asian="14pt" style:font-size-complex="14pt"/>
    </style:style>
    <style:style style:name="P75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76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77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78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79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80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81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82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83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84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85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86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87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88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89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90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91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92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93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94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95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96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97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98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99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00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01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02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03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04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05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06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07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08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09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10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11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12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13" style:parent-style-name="Обычный" style:family="paragraph">
      <style:paragraph-properties fo:text-align="justify" fo:text-indent="0.4923in" fo:background-color="#FFFFFF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14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15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16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17" style:parent-style-name="Обычный" style:family="paragraph">
      <style:paragraph-properties fo:text-align="justify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18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19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20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21" style:parent-style-name="Обычный" style:family="paragraph">
      <style:paragraph-properties fo:text-align="justify" fo:text-indent="0.4923in"/>
    </style:style>
    <style:style style:name="T122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123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124" style:parent-style-name="Основнойшрифтабзаца" style:family="text"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T125" style:parent-style-name="Основнойшрифтабзаца" style:family="text"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T126" style:parent-style-name="Основнойшрифтабзаца" style:family="text"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T127" style:parent-style-name="Основнойшрифтабзаца" style:family="text"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T128" style:parent-style-name="Основнойшрифтабзаца" style:family="text"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T129" style:parent-style-name="Основнойшрифтабзаца" style:family="text"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T130" style:parent-style-name="Основнойшрифтабзаца" style:family="text"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T131" style:parent-style-name="Основнойшрифтабзаца" style:family="text"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T132" style:parent-style-name="Основнойшрифтабзаца" style:family="text"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T133" style:parent-style-name="Основнойшрифтабзаца" style:family="text"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T134" style:parent-style-name="Основнойшрифтабзаца" style:family="text"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T135" style:parent-style-name="Основнойшрифтабзаца" style:family="text"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T136" style:parent-style-name="Основнойшрифтабзаца" style:family="text"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T137" style:parent-style-name="Основнойшрифтабзаца" style:family="text"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T138" style:parent-style-name="Основнойшрифтабзаца" style:family="text"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T139" style:parent-style-name="Основнойшрифтабзаца" style:family="text"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</office:automatic-styles>
  <office:body>
    <office:text text:use-soft-page-breaks="true">
      <text:p text:style-name="P1">РОССИЙСКАЯ ФЕДЕРАЦИЯ</text:p>
      <text:p text:style-name="P2">ИРКУТСКАЯ ОБЛАСТЬ</text:p>
      <text:p text:style-name="P3">МУНИЦИПАЛЬНОЕ ОБРАЗОВАНИЕ</text:p>
      <text:p text:style-name="P4">КАЧУГСКИЙ МУНИЦИПАЛЬНЫЙ ОКРУГ</text:p>
      <text:p text:style-name="P5">ДУМА КАЧУГСКОГО МУНИЦИПАЛЬНОГО ОКРУГА<text:line-break/></text:p>
      <text:p text:style-name="P6">РЕШЕНИЕ<text:line-break/></text:p>
      <text:p text:style-name="P7">Об утверждении Положения о муниципальном<text:s/>специализированном жилищном фонде Качугского муниципального округа<text:line-break/><text:s text:c="8"/></text:p>
      <text:p text:style-name="P8">26<text:s/>июня 2026 года <text:s text:c="77"/>р.п. Качуг</text:p>
      <text:p text:style-name="P9"/>
      <text:p text:style-name="P10">В соответствии с Жилищным кодексом Российской Федерации, Федеральным законом от 20.03.2025 № 33-ФЗ «Об общих принципах организации местного самоуправления <text:s/>в единой системе публичной власти», постановлением Правительства Российской Федерации от 26.01.2006 № 42 «Об утверждении Правил отнесения жилого помещения к специализированному жилищному фонду и типовых договоров найма специализированных жилых помещений», Законом Иркутской области от 28.10.2024 № 84-оз «О преобразовании всех поселений, входящих в состав муниципального образования «Качугский район» Иркутской области, путем<text:s/>их объединения», решением Думы Качугского муниципального округа Иркутской области от 24.09.2025 № 36 «Об утверждении порядка правопреемства органов местного самоуправления Качугского муниципального округа», руководствуясь статьями 9, 37 Устава Качугского муниципального округа, Дума Качугского муниципального округа</text:p>
      <text:p text:style-name="P11"/>
      <text:p text:style-name="P12">РЕШИЛА:</text:p>
      <text:p text:style-name="P13"/>
      <text:p text:style-name="P14">1. Утвердить Положение о муниципальном специализированном жилищном фонде Качугского муниципального округа (прилагается).</text:p>
      <text:p text:style-name="P15">2. Признать утратившими силу следующие решения Думы муниципального района «Качугский район»:</text:p>
      <text:p text:style-name="P16">от 21.04.2023 № 186 «Об утверждении Положения о специализированном жилищном фонде муниципального образования «Качугский район»;</text:p>
      <text:p text:style-name="P17">от 21.11.2024 № 282 «О внесении изменений в Положение о муниципальном специализированном жилищном фонде муниципального образования «Качугский район».</text:p>
      <text:p text:style-name="P18">3. Настоящее решение подлежит официальному опубликованию и размещению на официальном сайте администрации Качугского муниципального округа в информационно-телекоммуникационной сети «Интернет».</text:p>
      <text:p text:style-name="P19"/>
      <text:p text:style-name="P20"/>
      <text:p text:style-name="P21">Председатель<text:s/>Думы</text:p>
      <text:p text:style-name="P22">Качугского муниципального округа <text:s text:c="50"/>А.В. Саидов</text:p>
      <text:p text:style-name="P23"/>
      <text:p text:style-name="P24"/>
      <text:p text:style-name="P25">Мэр Качугского муниципального округа <text:s text:c="40"/>Е.В. Липатов</text:p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>26<text:s/>июня 2026 года</text:p>
      <text:p text:style-name="P52"/>
      <text:p text:style-name="P53">р.п. Качуг</text:p>
      <text:p text:style-name="P54"/>
      <text:p text:style-name="P55">№ 231<text:s/></text:p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>УТВЕРЖДЕНО</text:p>
      <text:p text:style-name="P66">решением Думы Качугского муниципального округа</text:p>
      <text:p text:style-name="P67">от<text:s/>26<text:s/>июня 2026 года №<text:s/>231</text:p>
      <text:p text:style-name="P68"/>
      <text:p text:style-name="P69">Положение</text:p>
      <text:p text:style-name="P70">о муниципальном специализированном жилищном фонде</text:p>
      <text:p text:style-name="P71">Качугского муниципального округа</text:p>
      <text:p text:style-name="P72"/>
      <text:p text:style-name="P73">1. Общие положения</text:p>
      <text:p text:style-name="P74"/>
      <text:p text:style-name="P75">1.1. Положение о муниципальном<text:s/>специализированном жилищном фонде Качугского муниципального округа (далее — Положение) разработано в соответствии с Жилищным кодексом Российской Федерации, Федеральным законом от 20.03.2025 № 33-ФЗ «Об общих принципах организации местного самоуправления <text:s/>в<text:s/>единой системе публичной власти», постановлением Правительства Российской Федерации от 26.01.2006 № 42 «Об утверждении Правил отнесения жилого помещения к специализированному жилищному фонду и типовых договоров найма специализированных жилых помещений», Уставом Качугского муниципального округа.</text:p>
      <text:p text:style-name="P76">1.2. Качугскому муниципальному округу как собственнику принадлежат права владения, пользования и распоряжения муниципальным специализированным жилищным фондом.</text:p>
      <text:p text:style-name="P77">1.3. Права собственника от имени Качугского <text:s/>муниципального округа осуществляет администрация Качугского муниципального округа (далее — администрация) в пределах предоставленных полномочий.</text:p>
      <text:p text:style-name="P78">1.4. Муниципальный специализированный жилищный фонд Качугского муниципального округа (далее — специализированный жилищный<text:s/>фонд) — это совокупность специализированных жилых помещений, находящихся в муниципальной собственности Качугского муниципального округа, включающих в себя служебные жилые помещения.</text:p>
      <text:p text:style-name="P79">1.5. Управление и распоряжение специализированным жилищным фондом включает в себя формирование и учет такого фонда, а также передачу жилых помещений по договорам найма служебных жилых помещений.</text:p>
      <text:p text:style-name="P80">1.6. Специализированный жилищный фонд формируется из числа жилых помещений, находящихся в муниципальной собственности Качугского муниципального округа, освобождающихся в процессе эксплуатации от прав третьих лиц, а также право собственности на которые возникло в результате:</text:p>
      <text:p text:style-name="P81">а) приобретения жилых помещений по гражданско-правовым сделкам;</text:p>
      <text:p text:style-name="P82">б) принятия в муниципальную собственность жилых помещений на основании судебных решений;</text:p>
      <text:p text:style-name="P83">в) перевода нежилых помещений, находящихся в муниципальной собственности, в жилые помещения.</text:p>
      <text:p text:style-name="P84">1.7. Жилые помещения специализированного жилищного фонда учитываются в реестре муниципального имущества Качугского муниципального округа.</text:p>
      <text:p text:style-name="P85"/>
      <text:p text:style-name="P86">2. Порядок включения жилых помещений в состав специализированного жилищного фонда и исключения их из указанного фонда</text:p>
      <text:p text:style-name="P87"/>
      <text:p text:style-name="P88">2.1. Использование жилого помещения муниципального жилищного фонда Качугского муниципального округа в качестве специализированного допускается только после включения его в специализированный жилищный фонд с соблюдением требований действующего законодательства и в порядке, установленном уполномоченным Правительством Российской Федерации федеральным органом исполнительной власти, за исключением случаев, установленных федеральными законами.</text:p>
      <text:p text:style-name="P89">2.2. Решение о включении жилого помещения в специализированный жилищный фонд и исключении их из указанного фонда оформляется распоряжением администрации.</text:p>
      <text:p text:style-name="P90"/>
      <text:p text:style-name="P91">3. Предоставление служебных жилых помещений, включенных в состав специализированного жилищного фонда</text:p>
      <text:p text:style-name="P92"/>
      <text:p text:style-name="P93">3.1. Служебные жилые помещения предназначены для временного проживания граждан, не обеспеченных жилыми помещениями на территории населенного пункта, расположенного в границах Качугского муниципального округа, где гражданин непосредственно осуществляет свою трудовую деятельность.</text:p>
      <text:p text:style-name="P94">3.2. Категории граждан, которым предоставляются служебные жилые помещения специализированного жилищного фонда в связи с характером их трудовых отношений с органами государственной власти, органами местного самоуправления, государственными и муниципальными учреждениями:</text:p>
      <text:p text:style-name="P95">а) лица, замещающие муниципальные должности;</text:p>
      <text:p text:style-name="P96">б) муниципальные служащие;</text:p>
      <text:p text:style-name="P97">выборные должностные лица органов местного самоуправления Качугского муниципального округа;</text:p>
      <text:p text:style-name="P98">в) работники муниципальных учреждений и предприятий, находящихся в ведении Качугского муниципального округа;</text:p>
      <text:p text:style-name="P99">г) медицинские работники Областного государственного бюджетного учреждения «Качугская районная больница» (далее — ОГБУЗ «Качугская РБ»);</text:p>
      <text:p text:style-name="P100">д) лица, относящиеся к вышеперечисленным категориям, призванные на военную службу по мобилизации в Вооруженные силы Российской Федерации в соответствии с Указом Президента Российской Федерации от 21.09.2022 № 647 «Об объявлении частичной мобилизации в Российской Федерации», или проходящие военную службу по контракту, заключенному в соответствии с пунктом 7 статьи 38 Федерального закона от 28.03.1998 № 54-ФЗ «О воинской обязанности и военной службе», или заключившие контракт о добровольном содействии в выполнении задач, возложенных на Вооруженные Силы Российской Федерации.</text:p>
      <text:p text:style-name="P101">3.3. Не обеспеченным жилым помещением на территории Качугского муниципального округа считается гражданин, не являющийся нанимателем жилого помещения по договору социального найма, договору<text:s/>найма специализированного жилого помещения; членом семьи нанимателя жилого помещения по договору социального найма, договору найма специализированного жилого помещения; собственником жилого помещения или членом семьи собственника жилого помещения в населенном пункте Качугского муниципального округа, где гражданин непосредственно осуществляет свою трудовую деятельность.</text:p>
      <text:p text:style-name="P102">3.4. Гражданину, являющемуся медицинским работником ОГБУЗ «Качугская РБ», жилое помещение предоставляется при отсутствии свободного жилого помещения специализированного жилищного фонда на территории Качугского муниципального округа у органа, уполномоченного в соответствии с законодательством Российской Федерации предоставить данному сотруднику жилое помещение.</text:p>
      <text:p text:style-name="P103">3.5. Перечень документов,<text:s/>необходимых для принятия решения о предоставлении служебного жилого помещения либо об отказе в предоставлении служебного жилого помещении, сроки и порядок предоставления указанной муниципальной услуги предусматриваются административным регламентом, утвержденным постановлением администрации.</text:p>
      <text:p text:style-name="P104">3.6. Преимущественным правом на предоставление служебного жилого помещения пользуются специалисты, обладающие высоким уровнем знаний в сфере их деятельности, имеющие большой стаж работы по специальности, ученую степень либо прошедшие курсы повышения квалификации по направлению их деятельности.</text:p>
      <text:p text:style-name="P105">3.7. При необходимости обеспечения служебным жилым помещением специалиста, в трудоустройстве которого имеется особая потребность, работодатель направляет мэру Качугского муниципального округа или лицу, его замещающему, мотивированное ходатайство.</text:p>
      <text:p text:style-name="P106">3.8. Решение, предусмотренное пунктом 3.5 настоящего Положения, издается администрацией в форме распоряжения на основании протокола заседания комиссии по предоставлению служебных жилых помещений муниципального специализированного жилищного фонда Качугского муниципального округа.</text:p>
      <text:p text:style-name="P107">3.9. В течение десяти рабочих дней с даты издания распоряжения администрация принимает меры к передаче служебного жилого помещения в оперативное управление/хозяйственное ведение муниципальному учреждению/муниципальному предприятию, с которым гражданин состоит в трудовых отношениях (далее — балансодержатель). В ином случае договор найма служебного жилого помещения заключается администрацией.</text:p>
      <text:p text:style-name="P108">3.10. В течение трех рабочих<text:s/>дней с даты передачи служебного жилого помещения в оперативное управление/хозяйственное ведение балансодержатель принимает меры к заключению договора найма служебного жилого помещения, о чем незамедлительно уведомляет администрацию путем направления в ее<text:s/>адрес копии договора.</text:p>
      <text:p text:style-name="P109"/>
      <text:p text:style-name="P110">4. Договор найма служебного жилого помещения</text:p>
      <text:p text:style-name="P111"/>
      <text:p text:style-name="P112">4.1. Договор найма служебного жилого помещения заключается администрацией либо балансодержателем на основании Типового договора найма служебного жилого помещения, утвержденного постановлением Правительства Российской Федерации от 26.01.2006 № 42, на период трудовых отношений с органами государственной власти, органами местного самоуправления, государственными и муниципальными учреждениями.</text:p>
      <text:p text:style-name="P113">4.2. Сторонами договора найма специализированного<text:s/>жилого помещения являются наймодатель в лице администрации с одной стороны и наниматель, относимый к категории граждан, указанной в пункте 3.2 настоящего Положения, с другой стороны. В срок действия договора найма специализированного жилого помещения равным образом включается период, в течение которого наниматель считается призванным на военную службу по мобилизации в Вооруженные Силы Российской Федерации в соответствии с Указом Президента РФ от 21.09.2022 № 647 «Об объявлении частичной мобилизации в Российской Федерации», или проходящим военную службу по контракту, заключенному в соответствии с пунктом 7 статьи 38 Федерального закона от 28.03.1998 № 53-ФЗ «О воинской обязанности и военной службе», или заключившим контракт о добровольном содействии в выполнении задач, возложенных на Вооруженные Силы Российской Федерации. Наряду с этим действие трудового договора может быть приостановлено, или трудовой договор может быть расторгнут по инициативе работника либо по соглашению сторон перед прохождением военной службы.</text:p>
      <text:p text:style-name="P114">4.3. Служебное жилое помещение предоставляется гражданину в виде отдельного жилого дома/жилой квартиры.</text:p>
      <text:p text:style-name="P115">4.4. Жилые помещения специализированного жилищного фонда должны быть пригодными для постоянного проживания граждан, соответствовать требованиям по<text:s/>технической эксплуатации, санитарно-эпидемиологическим требованиям, требованиям противопожарной безопасности и иным требованиям действующего законодательства.</text:p>
      <text:p text:style-name="P116">4.5. В случае расторжения договора найма служебного жилого помещения или прекращения его действия по основаниям, предусмотренным действующим законодательствам, наниматель обязан освободить служебное жилое помещение в срок, указанный в письменном требовании администрации. В случае отказа от освобождения жилого помещения наниматель подлежит выселению в<text:s/>судебном порядке без предоставления другого жилого помещения взамен указанного, за исключением случаев, предусмотренных Жилищным кодексом Российской Федерации.</text:p>
      <text:p text:style-name="P117"/>
      <text:p text:style-name="P118">5. Плата за пользование служебным жилым помещением</text:p>
      <text:p text:style-name="P119"/>
      <text:p text:style-name="P120">5.1. Расчет размера платы за пользование жилым помещением<text:line-break/>для нанимателей жилых помещений по договорам найма служебных жилых помещений устанавливается нормативным правовым актом администрации в соответствии с требованиями жилищного законодательства.</text:p>
      <text:p text:style-name="P121"><text:span text:style-name="T122">5.2. От платы за пользование жилым помещением ос</text:span><text:span text:style-name="T123">вобождаются<text:s/></text:span><text:span text:style-name="T124">лица, действие трудового договора с которыми приостановлено, или с которыми расторгнут трудовой договор по инициативе работника либо</text:span><text:span text:style-name="T125"><text:line-break/></text:span><text:span text:style-name="T126">по соглашению сторон в связи с призывом на военную службу</text:span><text:span text:style-name="T127"><text:line-break/></text:span><text:span text:style-name="T128">по мобилизации в Вооруженные Силы Российской Федераци</text:span><text:span text:style-name="T129">и</text:span><text:span text:style-name="T130"><text:line-break/></text:span><text:span text:style-name="T131">в соответствии с Указом Президента РФ от 21.09.2022 № 647</text:span><text:span text:style-name="T132"><text:line-break/></text:span><text:span text:style-name="T133">«Об объявлении частичной мобилизации в Российской Федерации», или прохождением военной службы по контракту, заключенному в соответствии с пунктом 7 статьи 38 Федерального закона от 28.03.1998 № 53</text:span><text:span text:style-name="T134">-ФЗ</text:span><text:span text:style-name="T135"><text:line-break/></text:span><text:span text:style-name="T136">«О воинской обязанности и военной службе», или заключением контракта</text:span><text:span text:style-name="T137"><text:line-break/></text:span><text:span text:style-name="T138">о добровольном содействии в выполнении задач, возложенных на Вооруженные Силы Российской Федерации, а также члены их семей, на период прохождения военной службы или оказания доброволь</text:span><text:span text:style-name="T139">ного содействия в выполнении задач, возложенных на Вооруженные Силы Российской Федерации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XO Thames" svg:font-family="XO Thame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XO Thames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0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Heading" style:display-name="Heading" style:family="paragraph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>
      <style:paragraph-properties text:number-lines="false" fo:margin-top="0.0833in" fo:margin-bottom="0.0833in"/>
      <style:text-properties fo:font-style="italic" style:font-style-asian="italic" style:font-style-complex="italic" style:font-size-complex="12pt" fo:hyphenate="false"/>
    </style:style>
    <style:style style:name="Index" style:display-name="Index" style:family="paragraph">
      <style:paragraph-properties text:number-lines="false"/>
      <style:text-properties fo:hyphenate="false"/>
    </style:style>
    <style:style style:name="TableContents" style:display-name="Table Contents" style:family="paragraph">
      <style:paragraph-properties text:number-lines="false"/>
      <style:text-properties fo:hyphenate="false"/>
    </style:style>
    <style:style style:name="Standard" style:display-name="Standard" style:family="text">
      <style:text-properties style:font-name="XO Thames" fo:font-size="12pt" style:font-size-asian="12pt"/>
    </style:style>
    <style:style style:name="Contents2" style:display-name="Contents 2" style:family="text"/>
    <style:style style:name="Contents4" style:display-name="Contents 4" style:family="text"/>
    <style:style style:name="Contents6" style:display-name="Contents 6" style:family="text"/>
    <style:style style:name="Contents7" style:display-name="Contents 7" style:family="text"/>
    <style:style style:name="Заголовок31" style:display-name="Заголовок 31" style:family="text">
      <style:text-properties style:font-name="XO Thames" fo:font-weight="bold" style:font-weight-asian="bold" fo:font-style="italic" style:font-style-asian="italic" fo:color="#000000"/>
    </style:style>
    <style:style style:name="Contents3" style:display-name="Contents 3" style:family="text"/>
    <style:style style:name="Заголовок51" style:display-name="Заголовок 51" style:family="text">
      <style:text-properties style:font-name="XO Thames" fo:font-weight="bold" style:font-weight-asian="bold" fo:color="#000000" fo:font-size="11pt" style:font-size-asian="11pt"/>
    </style:style>
    <style:style style:name="Заголовок11" style:display-name="Заголовок 11" style:family="text">
      <style:text-properties style:font-name="XO Thames" fo:font-weight="bold" style:font-weight-asian="bold" fo:font-size="16pt" style:font-size-asian="16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Footnote" style:display-name="Footnote" style:family="text">
      <style:text-properties style:font-name="XO Thames" fo:font-size="11pt" style:font-size-asian="11pt"/>
    </style:style>
    <style:style style:name="Contents1" style:display-name="Contents 1" style:family="text">
      <style:text-properties style:font-name="XO Thames" fo:font-weight="bold" style:font-weight-asian="bold"/>
    </style:style>
    <style:style style:name="HeaderandFooter" style:display-name="Header and Footer" style:family="text">
      <style:text-properties style:font-name="XO Thames" fo:font-size="10pt" style:font-size-asian="10pt"/>
    </style:style>
    <style:style style:name="Contents9" style:display-name="Contents 9" style:family="text"/>
    <style:style style:name="Contents8" style:display-name="Contents 8" style:family="text"/>
    <style:style style:name="Contents5" style:display-name="Contents 5" style:family="text"/>
    <style:style style:name="Подзаголовок1" style:display-name="Подзаголовок1" style:family="text">
      <style:text-properties style:font-name="XO Thames" fo:font-style="italic" style:font-style-asian="italic" fo:color="#616161" fo:font-size="12pt" style:font-size-asian="12pt"/>
    </style:style>
    <style:style style:name="toc10" style:display-name="toc 10" style:family="text"/>
    <style:style style:name="Заголовок1" style:display-name="Заголовок1" style:family="text">
      <style:text-properties style:font-name="XO Thames" fo:font-weight="bold" style:font-weight-asian="bold" fo:font-size="26pt" style:font-size-asian="26pt"/>
    </style:style>
    <style:style style:name="Заголовок41" style:display-name="Заголовок 41" style:family="text">
      <style:text-properties style:font-name="XO Thames" fo:font-weight="bold" style:font-weight-asian="bold" fo:color="#595959" fo:font-size="13pt" style:font-size-asian="13pt"/>
    </style:style>
    <style:style style:name="Заголовок21" style:display-name="Заголовок 21" style:family="text">
      <style:text-properties style:font-name="XO Thames" fo:font-weight="bold" style:font-weight-asian="bold" fo:color="#00A0FF" fo:font-size="13pt" style:font-size-asian="13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Текствыноски" style:display-name="Текст выноски" style:family="paragraph" style:parent-style-name="Обычный">
      <style:text-properties style:font-name="Segoe UI" style:font-name-complex="Mangal" fo:font-size="9pt" style:font-size-asian="9pt" style:font-size-complex="8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Mangal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user</dc:creator>
    <meta:creation-date>2026-06-23T01:14:00Z</meta:creation-date>
    <dc:date>2026-06-29T04:31:00Z</dc:date>
    <meta:print-date>2026-06-23T01:14:00Z</meta:print-date>
    <meta:template xlink:href="Normal" xlink:type="simple"/>
    <meta:editing-cycles>28</meta:editing-cycles>
    <meta:editing-duration>PT162660S</meta:editing-duration>
    <meta:user-defined meta:name="DocSecurity" meta:value-type="float">0</meta:user-defined>
    <meta:user-defined meta:name="ScaleCrop" meta:value-type="boolean">false</meta:user-defined>
    <meta:document-statistic meta:page-count="1" meta:paragraph-count="26" meta:word-count="1985" meta:character-count="13278" meta:row-count="94" meta:non-whitespace-character-count="11319"/>
  </office:meta>
</office:document-meta>
</file>