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6" style:parent-style-name="Обычный" style:family="paragraph">
      <style:paragraph-properties fo:text-align="justify"/>
    </style:style>
    <style:style style:name="P17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4" style:parent-style-name="Обычный" style:family="paragraph">
      <style:paragraph-properties fo:widows="2" fo:orphans="2" fo:break-before="page" fo:text-align="justify"/>
      <style:text-properties style:font-name="Times New Roman" fo:font-size="14pt" style:font-size-asian="14pt" style:font-size-complex="14pt"/>
    </style:style>
    <style:style style:name="P2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4" style:parent-style-name="Обычный" style:family="paragraph">
      <style:paragraph-properties fo:widows="2" fo:orphans="2" fo:text-align="justify"/>
    </style:style>
    <style:style style:name="T45" style:parent-style-name="Основнойшрифтабзаца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 «КАЧУГСКИЙ РАЙОН»</text:p>
      <text:p text:style-name="P4">ДУМА МУНИЦИПАЛЬНОГО РАЙОНА<text:line-break/></text:p>
      <text:p text:style-name="P5">РЕШЕНИЕ<text:line-break/></text:p>
      <text:p text:style-name="P6">О признании утратившим силу решения Думы муниципального района «Качугский район» от 27.04.2018 № 138 «Об<text:s/>утверждении Положения о порядке ведения реестра муниципального имущества муниципального образования «Качугский район»<text:line-break/><text:s text:c="8"/><text:line-break/>27<text:s/>декабря 2024 года <text:s text:c="73"/>р.п. Качуг</text:p>
      <text:p text:style-name="P7"/>
      <text:p text:style-name="P8"/>
      <text:p text:style-name="P9">В целях приведения<text:s/>нормативных правовых актов администрации муниципального района «Качугский район» в соответствие с требованиями действующего законодательства, в соответствии с Федеральным законом от 06.10.2003 № 131-ФЗ «Об общих принципах организации местного самоуправления в Российской Федерации», руководствуясь статьями 25, 48, 49 Устава муниципального образования «Качугский район», Дума муниципального района</text:p>
      <text:p text:style-name="P10"/>
      <text:p text:style-name="P11">РЕШИЛА:</text:p>
      <text:p text:style-name="P12"/>
      <text:p text:style-name="P13">1. Признать утратившим силу решение Думы муниципального района «Качугский район» от 27.04.2018 № 138 «Об<text:s/>утверждении Положения о порядке ведения реестра муниципального имущества муниципального образования «Качугский район».</text:p>
      <text:p text:style-name="P14">2. Настоящее решение подлежит официальному опубликованию и размещению на официальном сайте администрации муниципального района «Качугский район» в информационно-телекоммуникационной сети «Интернет».</text:p>
      <text:p text:style-name="P15">3. Контроль за исполнением решения возложить на заместителя мэра муниципального района А.В. Добротину.</text:p>
      <text:p text:style-name="P16"/>
      <text:p text:style-name="P17"/>
      <text:p text:style-name="P18">Мэр муниципального района<text:s/><text:s text:c="60"/>Е.В. Липатов</text:p>
      <text:p text:style-name="P19"/>
      <text:p text:style-name="P20">27<text:s/>декабря 2024 года</text:p>
      <text:p text:style-name="P21">р.п. Качуг</text:p>
      <text:p text:style-name="P22"/>
      <text:p text:style-name="P23">№<text:s/>291</text:p>
      <text:p text:style-name="P24"/>
      <text:p text:style-name="P25"/>
      <text:p text:style-name="P26">Подготовил:</text:p>
      <text:p text:style-name="P27"/>
      <text:p text:style-name="P28"/>
      <text:p text:style-name="P29">Заведующий отделом по управлению</text:p>
      <text:p text:style-name="P30">муниципальным имуществом <text:s text:c="62"/>Е.А. Рудых</text:p>
      <text:p text:style-name="P31"/>
      <text:p text:style-name="P32"/>
      <text:p text:style-name="P33">Согласовано:</text:p>
      <text:p text:style-name="P34"/>
      <text:p text:style-name="P35"/>
      <text:p text:style-name="P36">Заведующий отделом правового</text:p>
      <text:p text:style-name="P37">обеспечения и организационной работы <text:s text:c="36"/>Т.В. Третьякова</text:p>
      <text:p text:style-name="P38"/>
      <text:p text:style-name="P39"/>
      <text:p text:style-name="P40">Руководитель аппарата</text:p>
      <text:p text:style-name="P41">администрации муниципального района <text:s text:c="38"/>Е.В. Копылова</text:p>
      <text:p text:style-name="P42"/>
      <text:p text:style-name="P43"/>
      <text:p text:style-name="P44"><text:span text:style-name="T45">Заместитель мэра муниципального района <text:s text:c="32"/>А.В. Добротин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4-12-27T03:26:00Z</meta:creation-date>
    <dc:date>2024-12-27T03:26:00Z</dc:date>
    <meta:print-date>2024-12-17T16:24:00Z</meta:print-date>
    <meta:template xlink:href="Normal" xlink:type="simple"/>
    <meta:editing-cycles>6</meta:editing-cycles>
    <meta:editing-duration>PT1998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4" meta:word-count="303" meta:character-count="2031" meta:row-count="14" meta:non-whitespace-character-count="1732"/>
  </office:meta>
</office:document-meta>
</file>