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,Bold" svg:font-family="'Times New Roman,Bold', 'Times New Roman'"/>
    <style:font-face style:name="Courier New" svg:font-family="'Courier New'" style:font-family-generic="modern"/>
    <style:font-face style:name="Arial2" svg:font-family="Arial" style:font-family-generic="swiss"/>
    <style:font-face style:name="NewsGothic_A.Z_PS" svg:font-family="NewsGothic_A.Z_PS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>
        <style:tab-stops>
          <style:tab-stop style:position="0.953cm"/>
        </style:tab-stops>
      </style:paragraph-properties>
      <style:text-properties style:font-name="Times New Roman" fo:font-size="12pt" style:font-size-asian="12pt" style:font-size-complex="12pt"/>
    </style:style>
    <style:style style:name="P3" style:family="paragraph" style:parent-style-name="Header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4" style:family="paragraph" style:parent-style-name="Header">
      <style:paragraph-properties fo:margin-left="0cm" fo:margin-right="0cm" fo:margin-top="0cm" fo:margin-bottom="0cm" fo:line-height="100%" fo:text-align="end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Header">
      <style:paragraph-properties fo:margin-left="0cm" fo:margin-right="0cm" fo:margin-top="0cm" fo:margin-bottom="0cm" fo:line-height="100%" fo:text-align="end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fo:background-color="#ffffff" style:font-size-asian="12pt" style:font-weight-asian="normal" style:font-size-complex="12pt" style:font-weight-complex="normal"/>
    </style:style>
    <style:style style:name="P6" style:family="paragraph" style:parent-style-name="Header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fo:background-color="#ffff00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953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1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0.501cm"/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>
        <style:tab-stops>
          <style:tab-stop style:position="1.27cm"/>
        </style:tab-stops>
      </style:paragraph-properties>
    </style:style>
    <style:style style:name="P1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 fo:background-color="#ffffff">
        <style:tab-stops>
          <style:tab-stop style:position="1.27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 fo:background-color="#ffffff">
        <style:tab-stops>
          <style:tab-stop style:position="0.953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style:font-size-asian="12pt" style:font-size-complex="12pt"/>
    </style:style>
    <style:style style:name="P22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3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text-indent="1.251cm" style:auto-text-indent="false" style:text-autospace="none"/>
      <style:text-properties style:font-name="Times New Roman" fo:font-size="12pt" fo:language="ru" fo:country="RU" fo:background-color="#ffffff" style:font-name-asian="Calibri" style:font-size-asian="12pt" style:language-asian="en" style:country-asian="US" style:font-size-complex="12pt"/>
    </style:style>
    <style:style style:name="P24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25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6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</style:style>
    <style:style style:name="P27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fo:color="#000000" style:font-name="Times New Roman" fo:font-size="12pt" style:text-underline-style="none" style:font-size-asian="12pt" style:font-size-complex="12pt"/>
    </style:style>
    <style:style style:name="P28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27cm"/>
        </style:tab-stops>
        <style:background-image/>
      </style:paragraph-properties>
      <style:text-properties fo:color="#000000" style:font-name="Times New Roman" fo:font-size="12pt" style:text-underline-style="none" style:font-size-asian="12pt" style:font-size-complex="12pt"/>
    </style:style>
    <style:style style:name="P29" style:family="paragraph" style:parent-style-name="Standard" style:list-style-name="">
      <style:paragraph-properties fo:margin-left="0cm" fo:margin-right="0cm" fo:margin-top="0cm" fo:margin-bottom="0cm" fo:line-height="100%" fo:text-align="justify" style:justify-single-word="false" fo:orphans="0" fo:widows="0" fo:text-indent="1.251cm" style:auto-text-indent="false" fo:background-color="#ffffff" style:text-autospace="none">
        <style:tab-stops>
          <style:tab-stop style:position="1.711cm"/>
        </style:tab-stops>
        <style:background-image/>
      </style:paragraph-properties>
      <style:text-properties fo:color="#000000" style:font-name="Times New Roman" fo:font-size="12pt" style:text-underline-style="none" fo:font-weight="bold" style:font-size-asian="12pt" style:font-weight-asian="bold" style:font-size-complex="12pt" style:font-weight-complex="bold"/>
    </style:style>
    <style:style style:name="P30" style:family="paragraph" style:parent-style-name="Header" style:master-page-name="Standard">
      <style:paragraph-properties fo:margin-left="0cm" fo:margin-right="0cm" fo:margin-top="0cm" fo:margin-bottom="0cm" fo:line-height="100%" fo:text-align="end" style:justify-single-word="false" fo:text-indent="0cm" style:auto-text-indent="false" style:page-number="auto">
        <style:tab-stops>
          <style:tab-stop style:position="0.501cm"/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weight-complex="bold"/>
    </style:style>
    <style:style style:name="T3" style:family="text">
      <style:text-properties fo:color="#000000" style:font-name="Times New Roman" fo:font-size="12pt" style:font-size-asian="12pt" style:font-size-complex="12pt"/>
    </style:style>
    <style:style style:name="T4" style:family="text">
      <style:text-properties fo:color="#000000" style:font-name="Times New Roman" fo:font-size="12pt" fo:font-weight="bold" style:font-size-asian="12pt" style:font-weight-asian="bold" style:font-size-complex="12pt"/>
    </style:style>
    <style:style style:name="T5" style:family="text">
      <style:text-properties fo:color="#000000" style:font-name="Times New Roman" fo:font-size="12pt" style:text-underline-style="none" style:font-size-asian="12pt" style:font-size-complex="12pt"/>
    </style:style>
    <style:style style:name="T6" style:family="text"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color="#000000" style:font-name="Times New Roman" fo:font-size="12pt" fo:language="en" fo:country="US" style:text-underline-style="none" style:font-size-asian="12pt" style:font-size-complex="12pt"/>
    </style:style>
    <style:style style:name="T8" style:family="text">
      <style:text-properties fo:color="#000000" style:font-name-asian="Times New Roman1" style:language-asian="ru" style:country-asian="RU" style:font-weight-complex="bold"/>
    </style:style>
    <style:style style:name="T9" style:family="text">
      <style:text-properties fo:color="#000000" style:font-name-asian="Times New Roman1" style:language-asian="ru" style:country-asian="RU" style:font-name-complex="Calibri1" style:font-weight-complex="bold"/>
    </style:style>
    <style:style style:name="T10" style:family="text">
      <style:text-properties fo:color="#000000" style:font-name-asian="Times New Roman1" style:language-asian="ru" style:country-asian="RU" style:font-name-complex="Times New Roman1" style:font-weight-complex="bold"/>
    </style:style>
    <style:style style:name="T11" style:family="text">
      <style:text-properties fo:color="#000000" style:font-weight-complex="bold"/>
    </style:style>
    <style:style style:name="T12" style:family="text">
      <style:text-properties fo:language="en" fo:country="US"/>
    </style:style>
    <style:style style:name="T13" style:family="text">
      <style:text-properties fo:language="en" fo:country="US" fo:background-color="#ffffff"/>
    </style:style>
    <style:style style:name="T14" style:family="text">
      <style:text-properties fo:language="ru" fo:country="RU"/>
    </style:style>
    <style:style style:name="T15" style:family="text">
      <style:text-properties fo:language="ru" fo:country="RU" fo:font-weight="bold" style:font-weight-asian="bold" style:font-weight-complex="bold"/>
    </style:style>
    <style:style style:name="T16" style:family="text">
      <style:text-properties style:font-name="Times New Roman" fo:font-size="12pt" style:font-size-asian="12pt" style:font-size-complex="12pt"/>
    </style:style>
    <style:style style:name="T17" style:family="text">
      <style:text-properties style:font-name="Times New Roman" fo:font-size="12pt" style:font-size-asian="12pt" style:font-size-complex="12pt" style:font-weight-complex="bold"/>
    </style:style>
    <style:style style:name="T18" style:family="text">
      <style:text-properties style:font-name="Times New Roman" fo:font-size="12pt" fo:language="en" fo:country="US" style:font-size-asian="12pt" style:font-size-complex="12pt"/>
    </style:style>
    <style:style style:name="T19" style:family="text">
      <style:text-properties style:font-name="Times New Roman" fo:font-size="12pt" fo:language="ru" fo:country="RU" style:font-size-asian="12pt" style:font-size-complex="12pt"/>
    </style:style>
    <style:style style:name="T20" style:family="text">
      <style:text-properties style:font-name="Times New Roman" fo:font-size="12pt" fo:language="ru" fo:country="RU" fo:font-weight="normal" style:font-size-asian="12pt" style:font-weight-asian="normal" style:font-size-complex="12pt" style:font-weight-complex="normal"/>
    </style:style>
    <style:style style:name="T2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fo:background-color="#ffffff"/>
    </style:style>
    <style:style style:name="T24" style:family="text">
      <style:text-properties style:font-name-asian="Times New Roman1" style:language-asian="ru" style:country-asian="RU" style:font-weight-complex="bold"/>
    </style:style>
    <style:style style:name="T25" style:family="text">
      <style:text-properties style:font-name-asian="Times New Roman1" style:language-asian="ru" style:country-asian="RU" style:font-name-complex="Calibri1" style:font-weight-complex="bold"/>
    </style:style>
    <style:style style:name="T26" style:family="text">
      <style:text-properties style:font-name-asian="Times New Roman1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УТВЕРЖДЕНО</text:p>
      <text:p text:style-name="P4">распоряжением администрации</text:p>
      <text:p text:style-name="P4">Качугского муниципального округа</text:p>
      <text:p text:style-name="P5">от 10.07.2026 № 76<text:span text:style-name="T12">7</text:span></text:p>
      <text:p text:style-name="P6"/>
      <text:p text:style-name="P3">Информационное сообщение о проведении открытого аукциона по продаже муниципального имущества в электронной форме</text:p>
      <text:p text:style-name="P1"/>
      <text:p text:style-name="P18">Администрация Качугского муниципального округа сообщает о проведении открытого аукциона по продаже муниципального имущества в электронной форме (Решение Думы Качугского муниципального округа от 26.06.2026 № 234 «О внесении изменений в прогнозный план приватизации муниципального имущества Качугского муниципального округа», распоряже<text:span text:style-name="T23">ние администрации Качугского муниципального округа от 10.07.2026 № 76</text:span><text:span text:style-name="T13">7</text:span><text:span text:style-name="T23"> «О проведении открытого аукциона по продаже муниципального имущества в электронной форме»).</text:span></text:p>
      <text:p text:style-name="P7"/>
      <text:p text:style-name="P10">1. Наименование организатора аукциона:</text:p>
      <text:p text:style-name="P7">Администрация Качугского муниципального округа</text:p>
      <text:p text:style-name="P7">Местонахождение, почтовый адрес: 666203, Иркутская область, Качугский район, р.п. Качуг, ул. Ленских Событий, д. 29</text:p>
      <text:p text:style-name="P7">Адрес электронной почты: <text:span text:style-name="T12">kachugoymi@mail.ru</text:span></text:p>
      <text:p text:style-name="P7">Контактный телефон: 8(39540)31855</text:p>
      <text:p text:style-name="P10"/>
      <text:p text:style-name="P10">2. Место проведения аукциона:</text:p>
      <text:p text:style-name="P7">Электронная торговая площадка «РТС-тендер» в информационно-телекоммуникационной сети «Интернет», сайт — https://www.rts-tender.ru/ (торговая секция «имущество»);</text:p>
      <text:p text:style-name="P7">Оператор — Общество с ограниченной ответственностью «РТС-тендер», адрес: 121151, г. Москва, наб. Тараса Шевченко, д. 23А, этаж 25, помещение 1 (оператор электронной площадки).</text:p>
      <text:p text:style-name="P13"/>
      <text:p text:style-name="P13">3. Предмет аукциона, наименование и иные позволяющие его индивидуализировать сведения:</text:p>
      <text:p text:style-name="P17"><text:span text:style-name="T20">Квартира</text:span><text:span text:style-name="T21">, расположенная по адресу: </text:span><text:span text:style-name="T6">Российская Федерация, Иркутская область, муниципальный район Качугский, сельское поселение Белоусовское, деревня Шеметова, улица Молодежная, дом 4, квартира 2</text:span><text:span text:style-name="T21">, кадастровый номер: 38:08:110501:609, общая площадь: 68,2 кв.м, назначение:</text:span><text:span text:style-name="T17"> жилое, этаж</text:span><text:span text:style-name="T16">: 1.</text:span></text:p>
      <text:p text:style-name="P7">Существующие ограничения (обременения) права не зарегистрированы.</text:p>
      <text:p text:style-name="P7"><text:span text:style-name="T1">Начальная (стартовая) цена с учетом НДС</text:span> — 590210 рублей 07 копеек (пятьсот девяноста тысяч двести десять рублей 07 копеек), которая включает в себя начальную (минимальную) цену жилого дома, определенную на основании отчета независимого оценщика № КТ26-028.9.5 от 28.05.2026 об оценке объекта недвижимости: квартира, назначение: жилое, площадь 68,2 кв.м, кадастровый номер: 38:08:110501:609, расположенная по адресу: Российская Федерация, Иркутская область, муниципальный район Качугский, сельское поселение Белоусовское, деревня Шеметова, улица Молодежная, дом 4, квартира 2.</text:p>
      <text:p text:style-name="P7"><text:span text:style-name="T1">Величина повышения начальной цены (шаг аукциона)</text:span> — 29510 рублей 50 копеек копеек (двадцать девять тысяч пятьсот десять рублей 50 копеек), что составляет 5% от начальной (стартовой) цены.</text:p>
      <text:p text:style-name="P7"/>
      <text:p text:style-name="P10">4. Порядок публикации информационного сообщения и осмотра имущества:</text:p>
      <text:p text:style-name="P7">Информационное сообщение размещается на сайте оператора — https://www.rts-tender.ru, на официальном сайте по продаже государственного и муниципального имущества <text:soft-page-break/>— https://torgi.gov.ru/new/public, официальном сайте администрации Качугского муниципального округа в информационно-телекоммуникационной сети «Интернет» — <text:s/>http://<text:span text:style-name="T12">kachug.irkmo.ru</text:span>.</text:p>
      <text:p text:style-name="P17"><text:span text:style-name="T16">Осмотр имущества проводится без взимания платы в период заявочной кампании в рабочие дни. Запрос на осмотр выставленного на продажу имущества может быть направлен на электронную почту продавца: </text:span><text:span text:style-name="T18">kachugoymi</text:span><text:span text:style-name="T19">@</text:span><text:span text:style-name="T18">mail</text:span><text:span text:style-name="T19">.</text:span><text:span text:style-name="T18">ru </text:span><text:span text:style-name="T19">либо по телефону: 8(39540)31855.</text:span></text:p>
      <text:p text:style-name="P7"/>
      <text:p text:style-name="P10">5. Порядок регистрации на электронной площадке:</text:p>
      <text:p text:style-name="P7">Для обеспечения доступа к участию в продаже посредством аукциона в электронной форме претендентам необходимо пройти процедуру регистрации на электронной площадке.</text:p>
      <text:p text:style-name="P7">Регистрация на электронной площадке осуществляется без взимания платы.</text:p>
      <text:p text:style-name="P7">Регистрации на электронной площадке подлежат претенденты, ранее не зарегистрированные на электронной площадке, или регистрация которых на электронной площадке была ими прекращена.</text:p>
      <text:p text:style-name="P7">Регистрация на электронной площадке проводится в соответствии с регламентом электронной площадки.</text:p>
      <text:p text:style-name="P7"/>
      <text:p text:style-name="P10">6. Размер задатка, срок и порядок его внесения, необходимые реквизиты счетов:</text:p>
      <text:p text:style-name="P8">Задаток для участия в аукционе служит обеспечением исполнения обязательства победителя аукциона по заключению договора купли-продажи и оплате приобретенного на торгах имущества, вносится единым платежом на расчетный счет оператора электронной площадки в соответствии с регламентом электронной площадки, по следующим реквизитам:</text:p>
      <text:p text:style-name="P2">Получатель: ООО «РТС-тендер»</text:p>
      <text:p text:style-name="P2">ИНН: 7710357167, КПП: 773001001</text:p>
      <text:p text:style-name="P2">Расчетный счет: 40702810512030016362</text:p>
      <text:p text:style-name="P2">Банк получателя: Филиал «Корпоративный» ПАО «Совкомбанк»</text:p>
      <text:p text:style-name="P2">БИК: 044525360</text:p>
      <text:p text:style-name="P2">Корреспондентский счет: 30101810445250000360</text:p>
      <text:p text:style-name="P2">Назначение платежа: «Внесение гарантийного обеспечения по Соглашению о внесении гарантийного обеспечения, № аналитического счета _________, без НДС».</text:p>
      <text:p text:style-name="P8"><text:span text:style-name="T1">Размер задатка — </text:span><text:span text:style-name="T15">59021 рубль 01</text:span><text:span text:style-name="T1"> копейка</text:span> (пятьдесят девять тысяч двадцать один рубль 01 копейка), что составляет 10% от начальной (стартовой) цены. Задаток должен быть внесен претендентом не позднее даты окончания приема заявок. Оператор электронной торговой площадки обеспечивает блокирование и учет денежных средств на лицевом счете претендента в качестве обеспечения заявки на участие в аукционе. </text:p>
      <text:p text:style-name="P8"><text:span text:style-name="T14">Задаток, внесенный победителем, засчитывается в оплату приобретенного имущества и перечисляется на счет организатора торгов в течение 5 календарных дней после заключения договора купли-продажи имущества. Факт оплаты имущества </text:span><text:span text:style-name="T14">подтверждается выпиской со счета, указанного в п. 13 настоящего информационного сообщения.</text:span></text:p>
      <text:p text:style-name="P14">Данное сообщение является публичной офертой для заключения договора о задатке в соответствии со статьей 437 Гражданского кодекса Российской Федерации, а подача претендентом заявки и перечисление задатка являются акцептом такой оферты, после чего договор о задатке считается заключенным в письменной форме.</text:p>
      <text:p text:style-name="P8">Порядок возврата задатка:</text:p>
      <text:p text:style-name="P8">Задаток возвращается всем участникам аукциона, кроме победителя или лица, признанного единственным участником аукциона, в течение 5 (пяти) календарных дней со дня подведения итогов аукциона.</text:p>
      <text:p text:style-name="P8">При уклонении или отказе победителя аукциона или лица, признанного единственным участником аукциона от заключения в установленный в информационном сообщении срок договора купли-продажи имущества, задаток ему не возвращается.</text:p>
      <text:p text:style-name="P8"/>
      <text:p text:style-name="P11">7. Место, сроки, время подачи заявок и проведения аукциона:</text:p>
      <text:p text:style-name="P8"><text:soft-page-break/>Место подачи (приема) заявок: электронная площадка — Общество с ограниченной ответственностью «РТС-тендер» (ООО «РТС-тендер») — https://www.rts-tender.ru.</text:p>
      <text:p text:style-name="P8">Юридический адрес оператора: 121151, г. Москва, наб. Тараса Шевченко, д. 23А, 25 этаж, помещение 1. Контактный телефон: 8(499)6537700. Адрес электронной почты: <text:s/>isupport@rts-tender.ru.</text:p>
      <text:p text:style-name="P8"><text:span text:style-name="T1">Начало приема заявок</text:span> на участие в а<text:span text:style-name="T23">укционе — 17.07.2026 в 08 часов 00 минут (время местное)</text:span></text:p>
      <text:p text:style-name="P19"><text:span text:style-name="T1">Окончание приема заявок на участие в аукционе</text:span> — 11.08.2026<text:span text:style-name="T23"> в 17 часов 00 минут (время местное)</text:span></text:p>
      <text:p text:style-name="P19"><text:span text:style-name="T1">Определение участников аукциона</text:span> — 12.08.2026<text:span text:style-name="T23"> в 10 часов 00 минут (время местное)</text:span></text:p>
      <text:p text:style-name="P8"><text:span text:style-name="T1">Проведение аукциона</text:span> (дата и время начала приема предложений от участников аукцио<text:span text:style-name="T23">на) — 13.08.2026 в 10 часов 00 минут (время местное)</text:span></text:p>
      <text:p text:style-name="P8"><text:span text:style-name="T1">Место и срок подведения итогов аукциона:</text:span> электронная торговая площадка «РТС-тендер» — 13.08.2026.</text:p>
      <text:p text:style-name="P8">Процедура аукциона считается завершенной со времени подписания продавцом протокола об итогах аукциона.</text:p>
      <text:p text:style-name="P2"/>
      <text:p text:style-name="P11">8. Ограничения участия отдельных категорий физических лиц и юридических лиц в приватизации муниципального имущества:</text:p>
      <text:p text:style-name="P8">К участию в аукционе в электронной форме допускаются физические и юридические лица, которые в соответствии со ст.ст. 5, 25 Федерального закона от 21.12.2001 № 178-ФЗ «О приватизации государственного и муниципального имущества» могут выступать покупателями государственного и муниципального имущества, а также своевременно подавшие заявку на участие в аукционе и представившие документы в соответствии с перечнем, объявленным в настоящем информационном сообщении, обеспечившие поступление на счет, указанный в настоящем информационном сообщении, установленной суммы задатка, в порядке и сроки, предусмотренные настоящим информационным сообщением.</text:p>
      <text:p text:style-name="P9">Покупателями муниципального имущества могут быть любые физические лица и юридические лица, за исключением:</text:p>
      <text:p text:style-name="P9">- государственных и муниципальных унитарных предприятий;</text:p>
      <text:p text:style-name="P9">- государственных и муниципальных учреждений;</text:p>
      <text:p text:style-name="P9">- юридических лиц, в уставном капитале которых доля Российской Федерации, субъектов Российской Федерации и муниципальных образований превышает 25 процентов, кроме случаев внесения государственного или муниципального имущества, а также исключительных прав в уставные капиталы акционерных обществ при учреждении акционерных обществ и в порядке оплаты размещаемых дополнительных акций при увеличении уставных капиталов акционерных обществ (т.е. случаев, предусмотренных ст. 25 Федерального закона № 178-ФЗ);</text:p>
      <text:p text:style-name="P9">-<text:tab/>юридических лиц, местом регистрации которых является государство или территория, включенные в утверждаемый Министерством финансов Российской Федерации перечень государств и территорий, предоставляющих льготный налоговый режим налогообложения и (или) не предусматривающих раскрытия и предоставления информации при проведении финансовых операций (офшорные зоны), и которые не осуществляют раскрытие и предоставление информации о своих выгодоприобретателях, бенефициарных владельцах и контролирующих лицах в порядке, установленном Правительством Российской Федерации.</text:p>
      <text:p text:style-name="P9">Ограничения участия отдельных категорий физических лиц в приватизации муниципального имущества не установлены.</text:p>
      <text:p text:style-name="P9"/>
      <text:p text:style-name="P12"><text:soft-page-break/>9. Исчерпывающий перечень представляемых участниками торгов документов и требования к их оформлению:</text:p>
      <text:p text:style-name="P9">Заявка (приложение 1) подается путем заполнения ее электронной формы, размещенной в открытой для доступа <text:span text:style-name="T2">неограниченного круга лиц части электронной площадки, с приложением электронных образов документов (документов, преобразованных в электронно-цифровую форму путем сканирования с сохранением их реквизитов).</text:span></text:p>
      <text:p text:style-name="P9">Одновременно с заявкой претенденты предоставляют следующие документы:</text:p>
      <text:p text:style-name="P12">Юридические лица:</text:p>
      <text:p text:style-name="P9">- заверенные копии учредительных документов;</text:p>
      <text:p text:style-name="P9">- документ, содержащий сведения о доле Российской Федерации, субъекта Российской Федерации или муниципального образования в уставном капитале юридического лица (реестр владельцев акций либо выписка из него или заверенное печатью юридического лица и подписанное его руководителем письмо);</text:p>
      <text:p text:style-name="P9">- документ, который подтверждает полномочия руководителя юридического лица на осуществление действий от имени юридического лица (копия решения о назначении этого лица или о его избрании) и в соответствии с которым руководитель юридического лица обладает правом действовать от имени юридического лица без доверенности.</text:p>
      <text:p text:style-name="P9">В случае, если от имени претендента действует его представитель по доверенности, к заявке должна быть приложена доверенность на осуществление действий от имени претендента, оформленная в установленном порядке, или нотариально заверенная копия такой доверенности. В случае, если доверенность на осуществление действий от имени претендента подписана лицом, уполномоченным руководителем юридического лица, заявка должна содержать также документ, подтверждающий полномочия этого лица.</text:p>
      <text:p text:style-name="P9">В случае, если от имени претендента действует его представитель по доверенности, к заявке должна быть приложена доверенность на осуществление действий от имени претендента, оформленная в установленном порядке, или нотариально заверенная копия такой доверенности. В случае, если доверенность на осуществление действий от имени претендента подписана лицом, уполномоченным руководителем юридического лица, заявка должна содержать также документ, подтверждающий полномочия этого лица.</text:p>
      <text:p text:style-name="P12">Индивидуальный предприниматель:</text:p>
      <text:p text:style-name="P16">- заверенная копия паспорта;</text:p>
      <text:p text:style-name="P16">- выписка из государственного реестра юридических лиц.</text:p>
      <text:p text:style-name="P12">Физические лица:</text:p>
      <text:p text:style-name="P9"><text:span text:style-name="T1">- </text:span>заверенная копия паспорта<text:span text:style-name="T1">.</text:span></text:p>
      <text:p text:style-name="P9">К данным документам (в том числе к каждому тому) также прилагается их опись. </text:p>
      <text:p text:style-name="P9">Соблюдение претендентом указанных требований означает, что заявка и документы, представляемые одновременно с заявкой, поданы от имени претендента.</text:p>
      <text:p text:style-name="P15"/>
      <text:p text:style-name="P15">10. Порядок определения участников:</text:p>
      <text:p text:style-name="P9"><text:span text:style-name="T22">В день определения участников, </text:span>указанный в информационном сообщении, оператор электронной площадки через личный кабинет продавца обеспечивает доступ аукционной комиссии к поданным претендентами заявкам и документам, а также к журналу приема заявок.<text:span text:style-name="T1"> </text:span>Аукционная комиссия в день рассмотрения заявок и документов претендентов и установления факта поступления задатка подписывает протокол о признании претендентов участниками, в котором приводится перечень принятых заявок (с указанием имен (наименований) претендентов), перечень отозванных заявок, имена (наименования) претендентов, признанных участниками, а также имена (наименования) претендентов, которым было отказано в допуске к участию в аукционе, с указанием оснований отказа.</text:p>
      <text:p text:style-name="P9">Информация об отказе в допуске к участию в аукционе размещается на официальном сайте торгов и в открытой части электронной площадки в срок не позднее рабочего дня, следующего за днем подписания указанного протокола.</text:p>
      <text:p text:style-name="P9"><text:soft-page-break/>Претенденты, признанные участниками, и претенденты, не допущенные к участию в аукционе, уведомляются о принятом решении не позднее следующего рабочего дня с даты оформления данного решения протоколом о признании претендентов участниками аукциона путем направления электронного уведомления.</text:p>
      <text:p text:style-name="P9">Претендент приобретает статус участника с момента оформления (подписания) протокола о признании претендентов участниками.</text:p>
      <text:p text:style-name="P9"/>
      <text:p text:style-name="P12">11. Порядок проведения аукциона и определения победителя аукциона:</text:p>
      <text:h text:style-name="P20" text:outline-level="2">Процедура аукциона проводится в день и время, указанные в информационном сообщении, путем последовательного повышения участниками начальной цены продажи имущества на величину, равную либо кратную величине «шага аукциона».</text:h>
      <text:h text:style-name="P21" text:outline-level="2">«Шаг аукциона» устанавливается продавцом в фиксированной сумме, составляющей не более 5% начальной цены продажи, и не изменяется в течение всего аукциона.</text:h>
      <text:h text:style-name="P21" text:outline-level="2">Во время проведения процедуры аукциона оператор электронной площадки обеспечивает доступ участников к закрытой части электронной площадки и возможность представления ими предложений о цене имущества.</text:h>
      <text:h text:style-name="P20" text:outline-level="2">Со времени начала проведения процедуры аукциона оператором электронной площадки размещается:</text:h>
      <text:h text:style-name="P20" text:outline-level="2">а) в открытой части электронной площадки — информация о начале проведения процедуры аукциона с указанием наименования имущества, начальной цены и текущего «шага аукциона»;</text:h>
      <text:h text:style-name="P20" text:outline-level="2">б) в закрытой части электронной площадки - помимо информации, указанной в открытой части электронной площадки, также предложения о цене имущества и время их поступления, «шаг аукциона», время, оставшееся до окончания приема предложений о цене имущества.</text:h>
      <text:h text:style-name="P21" text:outline-level="2">В течение одного часа со времени начала проведения процедуры аукциона участникам предлагается заявить о приобретении имущества по начальной цене. В случае если в течение указанного времени:</text:h>
      <text:h text:style-name="P21" text:outline-level="2">а) поступило предложение о начальной цене имущества, то время для представления следующих предложений об увеличенной на «шаг аукциона» цене имущества продлевается на 10 минут со времени представления каждого следующего предложения. Если в течение 10 минут после представления последнего предложения о цене имущества следующее предложение не поступило, аукцион с помощью программно-аппаратных средств электронной площадки завершается;</text:h>
      <text:h text:style-name="P21" text:outline-level="2">б) не поступило ни одного предложения о начальной цене имущества, то аукцион с помощью программно-аппаратных средств электронной площадки завершается.</text:h>
      <text:h text:style-name="P21" text:outline-level="2">При этом программными средствами электронной площадки обеспечивается:</text:h>
      <text:h text:style-name="P21" text:outline-level="2">а) исключение возможности подачи участником предложения о цене имущества, не соответствующего увеличению текущей цены на величину «шага аукциона»;</text:h>
      <text:h text:style-name="P21" text:outline-level="2">б) уведомление участника в случае, если предложение этого участника о цене имущества не может быть принято в связи с подачей аналогичного предложения ранее другим участником.</text:h>
      <text:h text:style-name="P21" text:outline-level="2">Победителем признается участник, предложивший наиболее высокую цену имущества.</text:h>
      <text:h text:style-name="P21" text:outline-level="2">Ход проведения процедуры аукциона фиксируется оператором электронной площадки в электронном журнале, который направляется продавцу в течение одного часа со времени завершения приема предложений о цене имущества для подведения итогов аукциона путем оформления протокола об итогах аукциона.</text:h>
      <text:h text:style-name="P21" text:outline-level="2">Оператор электронной площадки приостанавливает проведение аукциона в случае технологического сбоя, зафиксированного программно-аппаратными средствами электронной площадки, но не более чем на одни сутки. Возобновление проведения аукциона начинается с того момента, на котором проведение аукциона было прервано.</text:h>
      <text:h text:style-name="P21" text:outline-level="2"><text:soft-page-break/>Протокол об итогах аукциона, оформленный в соответствии с пунктом 42 Положения об организации и проведении продажи государственного или муниципального имущества в электронной форме, утвержденного постановлением Правительства Российской Федерации от 27.08.2012 № 860 «Об организации и проведении продажи государственного или муниципального имущества в электронной форме» подписывается аукционной комиссией в течение одного часа со времени получения электронного журнала.</text:h>
      <text:h text:style-name="P21" text:outline-level="2">Процедура аукциона считается завершенной со времени подписания аукционной комиссией протокола об итогах аукциона.</text:h>
      <text:h text:style-name="P21" text:outline-level="2">Аукцион признается несостоявшимся в следующих случаях:</text:h>
      <text:h text:style-name="P21" text:outline-level="2">а) не было подано ни одной заявки на участие либо ни один из претендентов не признан участником;</text:h>
      <text:h text:style-name="P21" text:outline-level="2">б) лицо, признанное единственным участником аукциона, отказалось от заключения договора купли-продажи;</text:h>
      <text:h text:style-name="P21" text:outline-level="2">в) ни один из участников не сделал предложение о начальной цене имущества;</text:h>
      <text:h text:style-name="P21" text:outline-level="2">г) в аукционе принял участие только один участник.</text:h>
      <text:h text:style-name="P21" text:outline-level="2">Решение о признании аукциона несостоявшимся оформляется протоколом.</text:h>
      <text:h text:style-name="P21" text:outline-level="2">В течение одного часа со времени подписания протокола об итогах аукциона победителю направляется уведомление о признании его победителем с приложением этого протокола, а также размещается в открытой части электронной площадки следующая информация:</text:h>
      <text:h text:style-name="P21" text:outline-level="2">а) наименование имущества и иные позволяющие его индивидуализировать сведения;</text:h>
      <text:h text:style-name="P21" text:outline-level="2">б) цена сделки;</text:h>
      <text:h text:style-name="P21" text:outline-level="2">в) имя физического лица или наименование юридического лица — победителя торгов.</text:h>
      <text:h text:style-name="P21" text:outline-level="2">Протокол об итогах аукциона размещается на официальных сайтах в информационно-телекоммуникационной сети «Интернет».</text:h>
      <text:h text:style-name="P21" text:outline-level="2"/>
      <text:h text:style-name="P22" text:outline-level="2">12. Срок заключения договора купли-продажи:</text:h>
      <text:h text:style-name="P21" text:outline-level="2">По результатам аукциона продавец и победитель аукциона (покупатель) не ранее чем через 10 (десять) дней и не позднее чем через 20 (двадцать) дней со дня подведения итогов аукциона заключают в соответствии с законодательством Российской Федерации договор купли-продажи имущества.</text:h>
      <text:h text:style-name="P21" text:outline-level="2"/>
      <text:h text:style-name="P22" text:outline-level="2">13. Условия и сроки платежа, необходимые реквизиты счетов:</text:h>
      <text:h text:style-name="P21" text:outline-level="2">Оплата производится в течение 30 (тридцати) дней с момента заключения договора купли-продажи, перечисление денежных средств за приобретенное муниципальное имущество производится по следующим реквизитам:</text:h>
      <text:h text:style-name="P23" text:outline-level="2"><text:span text:style-name="T24">УФК по Иркутской области (</text:span><text:span text:style-name="T8">Администрация Качугского муниципального округа</text:span><text:span text:style-name="T26">, л/с </text:span><text:span text:style-name="T11">04343ИJ5090</text:span><text:span text:style-name="T24">), единый казначейский счет </text:span><text:span text:style-name="T25">40102810145370000026, казначейский счет 03100643000000013400, БИК 012520101, ИНН </text:span><text:span text:style-name="T9">3808294205, КПП 380801001, ОКТМО 25518000, КБК <text:s/></text:span><text:span text:style-name="T10">917 1 14 02043 14 0000 410, ОКЦ N 4 СибГУ Банка России//УФК по Иркутской области г Иркутск.</text:span></text:h>
      <text:h text:style-name="P24" text:outline-level="2"><text:span text:style-name="T1">Средства платежа:</text:span> денежные средства в рублях (валюте РФ).</text:h>
      <text:h text:style-name="P24" text:outline-level="2"/>
      <text:h text:style-name="P25" text:outline-level="2">14. Порядок ознакомления покупателей с иной информацией, условиями договора купли-продажи муниципального имущества:</text:h>
      <text:h text:style-name="P24" text:outline-level="2">Любое лицо независимо от регистрации на электронной площадке вправе направить на электронный адрес оператора электронной площадки запрос о разъяснении размещенной информации.</text:h>
      <text:h text:style-name="P24" text:outline-level="2">Такой запрос в режиме реального времени направляется в личный кабинет продавца для рассмотрения при условии, что запрос поступил продавцу не позднее 5 (пяти) рабочих дней до окончания подачи заявок.</text:h>
      <text:h text:style-name="P24" text:outline-level="2">В течение 2 (двух) рабочих дней со дня поступления запроса Продавец предоставляет <text:soft-page-break/>оператору электронной площадки для размещения в открытом доступе разъяснение с указанием предмета запроса, но без указания лица, от которого поступил запрос.</text:h>
      <text:h text:style-name="P24" text:outline-level="2">В случае направления запроса иностранными лицами такой запрос должен иметь перевод на русский язык. </text:h>
      <text:h text:style-name="P26" text:outline-level="2"><text:span text:style-name="T3">Также со дня приема заявок лицо, желающее приобрести муниципальное имущество, имеет право ознакомиться с информацией о подлежащем приватизации имуществе</text:span><text:span text:style-name="T4"> </text:span><text:span text:style-name="T16">и с условиями договора купли-продажи</text:span><text:span text:style-name="T4"> </text:span><text:span text:style-name="T16">в отделе муниципального имущества администрации Качугского муниципального округа по адресу: Иркутская область, Качугский район, р.п. Качуг, ул. Ленских Событий, д. 29, каб. 10, тел. 8(39540)31855,</text:span><text:span text:style-name="T4"> </text:span><text:span text:style-name="T3">либо на официальном сайте администрации Качугского муниципального округа</text:span><text:span text:style-name="T5"> в информационно-телекоммуникационной сети «Интернет» — </text:span><text:a xlink:type="simple" xlink:href="http://kachug.irkobl.ru/" text:style-name="Internet_20_link" text:visited-style-name="Visited_20_Internet_20_Link"><text:span text:style-name="Internet_20_link"><text:span text:style-name="T7">http://kachug.irkmo.ru</text:span></text:span></text:a><text:span text:style-name="T5">.</text:span></text:h>
      <text:h text:style-name="P27" text:outline-level="2"/>
      <text:h text:style-name="P29" text:outline-level="2">15. Сведения обо всех предыдущих торгах по продаже имущества, объявленных в течение года, предшествующего его продаже, и об итогах торгов по продаже имущества:</text:h>
      <text:h text:style-name="P28" text:outline-level="2">Торги по продаже данного имущества ранее не проводились.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,Bold" svg:font-family="'Times New Roman,Bold', 'Times New Roman'"/>
    <style:font-face style:name="Courier New" svg:font-family="'Courier New'" style:font-family-generic="modern"/>
    <style:font-face style:name="Arial2" svg:font-family="Arial" style:font-family-generic="swiss"/>
    <style:font-face style:name="NewsGothic_A.Z_PS" svg:font-family="NewsGothic_A.Z_PS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fo:line-height="200%" fo:text-indent="0cm" style:auto-text-indent="false"/>
    </style:style>
    <style:style style:name="_20_Знак" style:display-name=" Знак" style:family="paragraph" style:parent-style-name="Standard">
      <style:paragraph-properties fo:margin-top="0cm" fo:margin-bottom="0.282cm" fo:line-height="0.423cm"/>
      <style:text-properties style:font-name="Verdana" fo:font-size="10pt" fo:language="en" fo:country="US" style:font-size-asian="10pt" style:font-name-complex="Verdana" style:font-size-complex="10pt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Вадькин_20_нормальный" style:display-name="Вадькин нормальный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fo:text-indent="0cm" style:auto-text-indent="false"/>
      <style:text-properties fo:language="zxx" fo:country="none"/>
    </style:style>
    <style:style style:name="TextBasTxt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</style:style>
    <style:style style:name="Без_20_интервала" style:display-name="Без интервала" style:family="paragraph">
      <style:paragraph-properties fo:orphans="2" fo:widows="2"/>
      <style:text-properties style:use-window-font-color="true" style:font-name="Calibri" fo:font-size="10pt" fo:language="ru" fo:country="RU" style:font-name-asian="Times New Roman" style:font-size-asian="10pt" style:font-name-complex="Calibri" style:font-size-complex="10pt" style:language-complex="ar" style:country-complex="SA"/>
    </style:style>
    <style:style style:name="western" style:family="paragraph" style:parent-style-name="Standard">
      <style:paragraph-properties fo:margin-top="0.494cm" fo:margin-bottom="0.494cm"/>
    </style:style>
    <style:style style:name="TextBoldCenter" style:family="paragraph" style:parent-style-name="Standard">
      <style:paragraph-properties fo:margin-top="0.499cm" fo:margin-bottom="0cm" fo:text-align="center" style:justify-single-word="false" style:text-autospace="none"/>
      <style:text-properties fo:font-size="13pt" fo:font-weight="bold" style:font-size-asian="13pt" style:font-weight-asian="bold" style:font-size-complex="13pt" style:font-weight-complex="bold"/>
    </style:style>
    <style:style style:name="г3fо3fт3fи3fк3f_20_т3fе3fк3fс3fт3f" style:display-name="г3fо3fт3fи3fк3f т3fе3fк3fс3fт3f" style:family="paragraph">
      <style:paragraph-properties fo:margin-left="0cm" fo:margin-right="0cm" style:line-height-at-least="0.423cm" fo:text-align="justify" style:justify-single-word="false" fo:orphans="0" fo:widows="0" fo:text-indent="0.499cm" style:auto-text-indent="false" style:text-autospace="none">
        <style:tab-stops>
          <style:tab-stop style:position="8.4cm" style:type="right" style:leader-style="dotted" style:leader-text="."/>
        </style:tab-stops>
      </style:paragraph-properties>
      <style:text-properties style:use-window-font-color="true" style:font-name="NewsGothic_A.Z_PS" fo:font-size="10pt" fo:language="ru" fo:country="RU" style:font-name-asian="Times New Roman" style:font-size-asian="10pt" style:font-name-complex="NewsGothic_A.Z_PS" style:font-size-complex="10pt" style:language-complex="ar" style:country-complex="SA"/>
    </style:style>
    <style:style style:name="Default" style:family="paragraph">
      <style:paragraph-properties fo:orphans="2" fo:widows="2" style:text-autospace="none"/>
      <style:text-properties fo:color="#000000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/>
      <style:text-properties fo:font-size="8pt" fo:language="zxx" fo:country="none" style:font-size-asian="8pt" style:font-size-complex="8p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fo:line-height="115%" fo:text-indent="0cm" style:auto-text-indent="false"/>
      <style:text-properties style:font-name="Calibri" fo:font-size="11pt" style:font-name-asian="Calibri" style:font-size-asian="11pt" style:font-name-complex="Times New Roman" style:font-size-complex="11pt"/>
    </style:style>
    <style:style style:name="ConsPlusNormal" style:family="paragraph">
      <style:paragraph-properties fo:orphans="2" fo:widows="2" style:text-autospace="none"/>
      <style:text-properties style:use-window-font-color="true" style:font-name="Times New Roman" fo:font-size="12pt" fo:language="ru" fo:country="RU" style:font-name-asian="Calibri" style:font-size-asian="12pt" style:font-name-complex="Times New Roman" style:font-size-complex="12pt" style:language-complex="ar" style:country-complex="SA"/>
    </style:style>
    <style:style style:name="WW8Num1z0" style:family="text">
      <style:text-properties fo:color="#000000" style:font-name="Times New Roman,Bold" fo:font-size="11pt" fo:font-weight="bold" style:font-size-asian="11pt" style:font-weight-asian="bold" style:font-name-complex="Times New Roman,Bold" style:font-size-complex="11pt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size="8pt" style:font-size-asian="8pt" style:font-name-complex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style:font-name="Symbol" fo:font-size="8pt" style:font-size-asian="8pt" style:font-name-complex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WW8Num4z3" style:family="text">
      <style:text-properties style:font-name="Symbol" style:font-name-complex="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language="ru" fo:country="RU" style:font-name-complex="Calibri" style:language-complex="ar" style:country-complex="SA"/>
    </style:style>
    <style:style style:name="Times_20_new_20_roman_20_12_20_полужирный" style:display-name="Times new roman 12 полужирный" style:family="text">
      <style:text-properties style:font-name="Times New Roman" fo:font-size="12pt" fo:font-weight="bold" style:font-size-asian="12pt" style:font-weight-asian="bold" style:font-name-complex="Times New Roman" style:font-weight-complex="normal"/>
    </style:style>
    <style:style style:name="Основной_20_текст_20_3_20_Знак" style:display-name="Основной текст 3 Знак" style:family="text">
      <style:text-properties fo:font-size="8pt" style:font-size-asian="8pt" style:font-size-complex="8pt"/>
    </style:style>
    <style:style style:name="Неразрешенное_20_упоминание" style:display-name="Неразрешенное упоминание" style:family="text">
      <style:text-properties fo:color="#605e5c" fo:background-color="#e1dfd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9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">
        <style:list-level-properties text:list-level-position-and-space-mode="label-alignment">
          <style:list-level-label-alignment text:label-followed-by="listtab" fo:text-indent="-0.635cm" fo:margin-left="2.223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3.493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4.763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6.033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7.30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8.573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9.843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1.11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2.3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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4.944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4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8.754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Golub</meta:initial-creator>
    <meta:creation-date>2023-10-02T16:43:00</meta:creation-date>
    <dc:date>2026-07-16T10:12:03.49</dc:date>
    <meta:print-date>2026-07-16T10:11:59.08</meta:print-date>
    <meta:editing-cycles>20</meta:editing-cycles>
    <meta:editing-duration>PT13H39M49S</meta:editing-duration>
    <meta:generator>OpenOffice/4.1.5$Win32 OpenOffice.org_project/415m1$Build-9789</meta:generator>
    <meta:document-statistic meta:table-count="0" meta:image-count="0" meta:object-count="0" meta:page-count="7" meta:paragraph-count="123" meta:word-count="2477" meta:character-count="20079"/>
  </office:meta>
</office:document-meta>
</file>